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entury Gothic" svg:font-family="'Century Gothic'" style:font-family-generic="swiss" style:font-pitch="variable"/>
    <style:font-face style:name="KG Second Chances Sketch" svg:font-family="'KG Second Chances Sketch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cript cole" svg:font-family="'Script cole'" style:font-pitch="variable"/>
    <style:font-face style:name="Script cole1" svg:font-family="'Script cole'" style:font-family-generic="roman" style:font-pitch="variable"/>
  </office:font-face-decls>
  <office:automatic-styles>
    <style:style style:name="Tableau1" style:family="table">
      <style:table-properties style:width="19.001cm" fo:break-before="page" table:align="margins"/>
    </style:style>
    <style:style style:name="Tableau1.A" style:family="table-column">
      <style:table-column-properties style:column-width="1.609cm" style:rel-column-width="5548*"/>
    </style:style>
    <style:style style:name="Tableau1.B" style:family="table-column">
      <style:table-column-properties style:column-width="17.392cm" style:rel-column-width="59987*"/>
    </style:style>
    <style:style style:name="Tableau1.A1" style:family="table-cell">
      <style:table-cell-properties style:vertical-align="middle" fo:background-color="#eeeeee" fo:padding="0.097cm" fo:border="none">
        <style:background-image/>
      </style:table-cell-properties>
    </style:style>
    <style:style style:name="Tableau2" style:family="table">
      <style:table-properties style:width="19.001cm" table:align="left" fo:keep-with-next="auto" style:may-break-between-rows="true" table:border-model="collapsing"/>
    </style:style>
    <style:style style:name="Tableau2.A" style:family="table-column">
      <style:table-column-properties style:column-width="0.788cm"/>
    </style:style>
    <style:style style:name="Tableau2.B" style:family="table-column">
      <style:table-column-properties style:column-width="2.395cm"/>
    </style:style>
    <style:style style:name="Tableau2.C" style:family="table-column">
      <style:table-column-properties style:column-width="2.155cm"/>
    </style:style>
    <style:style style:name="Tableau2.D" style:family="table-column">
      <style:table-column-properties style:column-width="2.275cm"/>
    </style:style>
    <style:style style:name="Tableau2.E" style:family="table-column">
      <style:table-column-properties style:column-width="2.277cm"/>
    </style:style>
    <style:style style:name="Tableau2.I" style:family="table-column">
      <style:table-column-properties style:column-width="2.282cm"/>
    </style:style>
    <style:style style:name="Tableau2.1" style:family="table-row">
      <style:table-row-properties style:min-row-height="0.305cm" fo:keep-together="auto"/>
    </style:style>
    <style:style style:name="Tableau2.A1" style:family="table-cell">
      <style:table-cell-properties style:vertical-align="middle" fo:background-color="#dddddd" fo:padding="0.097cm" fo:border-left="0.75pt solid #666666" fo:border-right="none" fo:border-top="0.75pt solid #666666" fo:border-bottom="0.75pt solid #666666" style:writing-mode="page">
        <style:background-image/>
      </style:table-cell-properties>
    </style:style>
    <style:style style:name="Tableau2.H1" style:family="table-cell">
      <style:table-cell-properties style:vertical-align="middle" fo:background-color="#dddddd" fo:padding="0.097cm" fo:border="0.75pt solid #666666" style:writing-mode="page">
        <style:background-image/>
      </style:table-cell-properties>
    </style:style>
    <style:style style:name="Tableau2.2" style:family="table-row">
      <style:table-row-properties fo:keep-together="auto"/>
    </style:style>
    <style:style style:name="Tableau2.A2" style:family="table-cell">
      <style:table-cell-properties style:vertical-align="middle" fo:background-color="transparent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B2" style:family="table-cell">
      <style:table-cell-properties style:vertical-align="middle" fo:background-color="transparent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C2" style:family="table-cell">
      <style:table-cell-properties style:vertical-align="middle" fo:background-color="transparent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I2" style:family="table-cell">
      <style:table-cell-properties style:vertical-align="middle" fo:background-color="transparent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Tableau2.3" style:family="table-row">
      <style:table-row-properties fo:keep-together="auto"/>
    </style:style>
    <style:style style:name="Tableau2.A3" style:family="table-cell">
      <style:table-cell-properties style:vertical-align="middle" fo:background-color="#eeeeee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B3" style:family="table-cell">
      <style:table-cell-properties style:vertical-align="middle" fo:background-color="#eeeeee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C3" style:family="table-cell">
      <style:table-cell-properties style:vertical-align="middle" fo:background-color="#eeeeee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I3" style:family="table-cell">
      <style:table-cell-properties style:vertical-align="middle" fo:background-color="#eeeeee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Tableau2.4" style:family="table-row">
      <style:table-row-properties fo:keep-together="auto"/>
    </style:style>
    <style:style style:name="Tableau2.5" style:family="table-row">
      <style:table-row-properties fo:keep-together="auto"/>
    </style:style>
    <style:style style:name="Tableau2.6" style:family="table-row">
      <style:table-row-properties fo:keep-together="auto"/>
    </style:style>
    <style:style style:name="Tableau2.7" style:family="table-row">
      <style:table-row-properties fo:keep-together="auto"/>
    </style:style>
    <style:style style:name="Tableau2.8" style:family="table-row">
      <style:table-row-properties fo:keep-together="auto"/>
    </style:style>
    <style:style style:name="Tableau2.9" style:family="table-row">
      <style:table-row-properties fo:keep-together="auto"/>
    </style:style>
    <style:style style:name="Tableau2.10" style:family="table-row">
      <style:table-row-properties fo:keep-together="auto"/>
    </style:style>
    <style:style style:name="Tableau2.11" style:family="table-row">
      <style:table-row-properties fo:keep-together="auto"/>
    </style:style>
    <style:style style:name="Tableau2.12" style:family="table-row">
      <style:table-row-properties fo:keep-together="auto"/>
    </style:style>
    <style:style style:name="Tableau2.13" style:family="table-row">
      <style:table-row-properties fo:keep-together="auto"/>
    </style:style>
    <style:style style:name="Tableau2.14" style:family="table-row">
      <style:table-row-properties fo:keep-together="auto"/>
    </style:style>
    <style:style style:name="Tableau2.15" style:family="table-row">
      <style:table-row-properties fo:keep-together="auto"/>
    </style:style>
    <style:style style:name="Tableau2.16" style:family="table-row">
      <style:table-row-properties fo:keep-together="auto"/>
    </style:style>
    <style:style style:name="Tableau2.17" style:family="table-row">
      <style:table-row-properties fo:keep-together="auto"/>
    </style:style>
    <style:style style:name="Tableau2.18" style:family="table-row">
      <style:table-row-properties style:min-row-height="1.503cm" fo:keep-together="auto"/>
    </style:style>
    <style:style style:name="Tableau2.19" style:family="table-row">
      <style:table-row-properties fo:keep-together="auto"/>
    </style:style>
    <style:style style:name="Tableau2.20" style:family="table-row">
      <style:table-row-properties fo:keep-together="auto"/>
    </style:style>
    <style:style style:name="Tableau2.21" style:family="table-row">
      <style:table-row-properties fo:keep-together="auto"/>
    </style:style>
    <style:style style:name="Tableau2.22" style:family="table-row">
      <style:table-row-properties fo:keep-together="auto"/>
    </style:style>
    <style:style style:name="Tableau2.23" style:family="table-row">
      <style:table-row-properties fo:keep-together="auto"/>
    </style:style>
    <style:style style:name="Tableau2.24" style:family="table-row">
      <style:table-row-properties fo:keep-together="auto"/>
    </style:style>
    <style:style style:name="Tableau2.25" style:family="table-row">
      <style:table-row-properties fo:keep-together="auto"/>
    </style:style>
    <style:style style:name="Tableau2.26" style:family="table-row">
      <style:table-row-properties fo:keep-together="auto"/>
    </style:style>
    <style:style style:name="Tableau2.27" style:family="table-row">
      <style:table-row-properties fo:keep-together="auto"/>
    </style:style>
    <style:style style:name="Tableau2.28" style:family="table-row">
      <style:table-row-properties fo:keep-together="auto"/>
    </style:style>
    <style:style style:name="Tableau2.29" style:family="table-row">
      <style:table-row-properties fo:keep-together="auto"/>
    </style:style>
    <style:style style:name="Tableau2.30" style:family="table-row">
      <style:table-row-properties fo:keep-together="auto"/>
    </style:style>
    <style:style style:name="Tableau2.F30" style:family="table-cell" style:data-style-name="N0">
      <style:table-cell-properties style:vertical-align="middle" fo:background-color="transparent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31" style:family="table-row">
      <style:table-row-properties fo:keep-together="auto"/>
    </style:style>
    <style:style style:name="Tableau2.32" style:family="table-row">
      <style:table-row-properties fo:keep-together="auto"/>
    </style:style>
    <style:style style:name="Tableau2.33" style:family="table-row">
      <style:table-row-properties style:min-row-height="0.991cm" fo:keep-together="auto"/>
    </style:style>
    <style:style style:name="Tableau2.34" style:family="table-row">
      <style:table-row-properties fo:keep-together="auto"/>
    </style:style>
    <style:style style:name="Tableau2.35" style:family="table-row">
      <style:table-row-properties style:min-row-height="1.372cm" fo:keep-together="auto"/>
    </style:style>
    <style:style style:name="Tableau2.36" style:family="table-row">
      <style:table-row-properties style:min-row-height="1.413cm" fo:keep-together="auto"/>
    </style:style>
    <style:style style:name="Tableau2.A36" style:family="table-cell">
      <style:table-cell-properties style:vertical-align="middle" fo:background-color="#ffffff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B36" style:family="table-cell">
      <style:table-cell-properties style:vertical-align="middle" fo:background-color="#ffffff" fo:padding="0.097cm" fo:border-left="0.75pt solid #666666" fo:border-right="0.75pt dashed #666666" fo:border-top="none" fo:border-bottom="0.75pt solid #666666" style:writing-mode="page">
        <style:background-image/>
      </style:table-cell-properties>
    </style:style>
    <style:style style:name="Tableau2.C36" style:family="table-cell">
      <style:table-cell-properties style:vertical-align="middle" fo:background-color="#ffffff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D36" style:family="table-cell">
      <style:table-cell-properties style:vertical-align="middle" fo:background-color="#ffffff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E36" style:family="table-cell">
      <style:table-cell-properties style:vertical-align="middle" fo:background-color="#ffffff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F36" style:family="table-cell">
      <style:table-cell-properties style:vertical-align="middle" fo:background-color="#ffffff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G36" style:family="table-cell">
      <style:table-cell-properties style:vertical-align="middle" fo:background-color="#ffffff" fo:padding="0.097cm" fo:border-left="0.75pt fine-dashed #666666" fo:border-right="none" fo:border-top="none" fo:border-bottom="0.75pt solid #666666" style:writing-mode="page">
        <style:background-image/>
      </style:table-cell-properties>
    </style:style>
    <style:style style:name="Tableau2.H36" style:family="table-cell">
      <style:table-cell-properties style:vertical-align="middle" fo:background-color="#ffffff" fo:padding="0.097cm" fo:border-left="0.75pt solid #666666" fo:border-right="none" fo:border-top="none" fo:border-bottom="0.75pt solid #666666" style:writing-mode="page">
        <style:background-image/>
      </style:table-cell-properties>
    </style:style>
    <style:style style:name="Tableau2.I36" style:family="table-cell">
      <style:table-cell-properties style:vertical-align="middle" fo:background-color="#ffffff" fo:padding="0.097cm" fo:border-left="0.75pt fine-dashed #666666" fo:border-right="0.75pt solid #666666" fo:border-top="none" fo:border-bottom="0.75pt solid #666666" style:writing-mode="page">
        <style:background-image/>
      </style:table-cell-properties>
    </style:style>
    <style:style style:name="P1" style:family="paragraph" style:parent-style-name="Table_20_Contents">
      <style:paragraph-properties fo:text-align="center" style:justify-single-word="false"/>
      <style:text-properties style:font-name="Century Gothic" fo:font-weight="bold" officeooo:rsid="001533c7" officeooo:paragraph-rsid="001533c7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KG Second Chances Sketch" fo:font-size="20pt" officeooo:rsid="001533c7" officeooo:paragraph-rsid="001533c7" style:font-size-asian="20pt" style:font-size-complex="20pt"/>
    </style:style>
    <style:style style:name="P3" style:family="paragraph" style:parent-style-name="Text_20_body">
      <style:text-properties fo:font-size="4pt"/>
    </style:style>
    <style:style style:name="P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17b833" officeooo:paragraph-rsid="0017b833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P5" style:family="paragraph" style:parent-style-name="Table_20_Contents">
      <style:paragraph-properties fo:text-align="center" style:justify-single-word="false"/>
      <style:text-properties officeooo:paragraph-rsid="002dd849"/>
    </style:style>
    <style:style style:name="P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1533c7" officeooo:paragraph-rsid="002dd849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P7" style:family="paragraph" style:parent-style-name="Table_20_Contents">
      <style:paragraph-properties fo:text-align="center" style:justify-single-word="false"/>
      <style:text-properties officeooo:paragraph-rsid="001533c7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1533c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3f006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d7d83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d9dfd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d7d8a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9dfd2" officeooo:paragraph-rsid="00d9dfd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9dfd2" officeooo:paragraph-rsid="00dd502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da21e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dece5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e21d9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9dfd2" officeooo:paragraph-rsid="00e25f4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19dc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e63af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0351fd3" officeooo:paragraph-rsid="00e8279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9dfd2" officeooo:paragraph-rsid="00e8279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8279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e927c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9dfd2" officeooo:paragraph-rsid="00eabbc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abbc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eabbc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ec59a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2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db01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edb01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edb01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ed88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eed88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eed88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ef8f2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ef8f2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ef8f2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f22bb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3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f22bb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22bb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0f2c967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f56dc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56dc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56dc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f61be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61be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61be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63afc" officeooo:paragraph-rsid="00f7080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4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7080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7080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7b16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7b16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0f9d90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b970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b970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0fb970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bf35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0fbf35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5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0fbf35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dece52" officeooo:paragraph-rsid="00fd1b6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0fd1b6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927c1" officeooo:paragraph-rsid="00fd1b6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0fe47a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100fb9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100fb9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0fb9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102270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102270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6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2270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f1819" officeooo:paragraph-rsid="0104abd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ec59ad" officeooo:paragraph-rsid="0104abd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104abd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4abd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38cb" officeooo:paragraph-rsid="010838c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085f4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2c967" officeooo:paragraph-rsid="010978c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978c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10978c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7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f1819" officeooo:paragraph-rsid="010978c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098ca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a5d2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10a5d2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38cb" officeooo:paragraph-rsid="010a5d2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ae18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10ae18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0ae18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c1e5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10c1e5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8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0c1e5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9d90b" officeooo:paragraph-rsid="010c272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f1819" officeooo:paragraph-rsid="010c272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0c272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0cf2c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e47a6" officeooo:paragraph-rsid="010d80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38cb" officeooo:paragraph-rsid="010d80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0d80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0d80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0ff1819" officeooo:paragraph-rsid="010d80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9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0e6e3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00608" officeooo:paragraph-rsid="0110060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38cb" officeooo:paragraph-rsid="0112bee7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12bee7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11aee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85f46" officeooo:paragraph-rsid="0113ee4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1789d3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b3f01" officeooo:paragraph-rsid="011b3f0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98ca4" officeooo:paragraph-rsid="01187f4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12c88" officeooo:paragraph-rsid="01112c8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0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b9c28" officeooo:paragraph-rsid="011b9c2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1b7c" officeooo:paragraph-rsid="011d1b7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09d8a" officeooo:paragraph-rsid="01209d8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b571" officeooo:paragraph-rsid="011db57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11a6d" officeooo:paragraph-rsid="01211a6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1b7c" officeooo:paragraph-rsid="011dc04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6943d" officeooo:paragraph-rsid="0126943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b571" officeooo:paragraph-rsid="011dfbe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32df4" officeooo:paragraph-rsid="01232df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b571" officeooo:paragraph-rsid="01214c7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1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1b7c" officeooo:paragraph-rsid="0126943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509ca" officeooo:paragraph-rsid="012509c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85f3f" officeooo:paragraph-rsid="01285f3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5bad5" officeooo:paragraph-rsid="0125bad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6a00d" officeooo:paragraph-rsid="0126a00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1db571" officeooo:paragraph-rsid="0121d42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2c8199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643ab" officeooo:paragraph-rsid="012643a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85f3f" officeooo:paragraph-rsid="0129d46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2f21c4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2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0f55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14e6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2da75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2f3b6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2fb7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5811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419c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39591b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6ea1d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3b87e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3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707d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3d517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44e1d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38721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ee94a" officeooo:paragraph-rsid="013ee94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4" style:family="paragraph" style:parent-style-name="Standard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44e1d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5" style:family="paragraph" style:parent-style-name="Default">
      <style:paragraph-properties fo:margin-top="0cm" fo:margin-bottom="0cm" style:contextual-spacing="false" fo:text-align="center" style:justify-single-word="false"/>
      <style:text-properties fo:color="#000000" loext:opacity="100%" style:text-outline="false" style:text-line-through-style="none" style:text-line-through-type="none" style:font-name="Script cole" fo:font-size="8pt" fo:font-style="normal" fo:text-shadow="none" style:text-underline-style="none" fo:font-weight="normal" officeooo:rsid="01485992" officeooo:paragraph-rsid="0148599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3b0646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45df4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485992" officeooo:paragraph-rsid="01485992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4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ee94a" officeooo:paragraph-rsid="0145df4a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6a63a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4b3b7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fca01" officeooo:paragraph-rsid="013fca0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3b87e5" officeooo:paragraph-rsid="014606b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48c3e7" officeooo:paragraph-rsid="0148c3e7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4606be" officeooo:paragraph-rsid="014606b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6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4c8663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46cabe" officeooo:paragraph-rsid="0146cab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8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4ed6c5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59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5458ff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0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527bfc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1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4fe17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2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56519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3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4e466e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4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567710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5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2f21c4" officeooo:paragraph-rsid="01518fc1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ans" fo:font-size="12pt" fo:font-style="normal" fo:text-shadow="none" style:text-underline-style="none" fo:font-weight="normal" officeooo:paragraph-rsid="003aca3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7" style:family="paragraph" style:parent-style-name="Default">
      <style:paragraph-properties fo:margin-top="0cm" fo:margin-bottom="0cm" style:contextual-spacing="false" fo:text-align="center" style:justify-single-word="false"/>
      <style:text-properties style:text-outline="false" style:text-line-through-style="none" style:text-line-through-type="none" style:font-name="Script cole" fo:font-size="8pt" fo:font-style="normal" fo:text-shadow="none" style:text-underline-style="none" fo:font-weight="normal" officeooo:rsid="010cf2ca" officeooo:paragraph-rsid="01530888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P168" style:family="paragraph" style:parent-style-name="Standard">
      <style:text-properties officeooo:paragraph-rsid="001533c7"/>
    </style:style>
    <style:style style:name="T1" style:family="text">
      <style:text-properties officeooo:rsid="00d3660b"/>
    </style:style>
    <style:style style:name="T2" style:family="text">
      <style:text-properties officeooo:rsid="0069dc0f"/>
    </style:style>
    <style:style style:name="T3" style:family="text"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1533c7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T4" style:family="text">
      <style:text-properties fo:color="#000000" loext:opacity="100%" style:text-outline="false" style:text-line-through-style="none" style:text-line-through-type="none" style:font-name="Century Gothic" fo:font-size="7.5pt" fo:font-style="normal" fo:text-shadow="none" style:text-underline-style="none" fo:font-weight="bold" officeooo:rsid="002dd849" style:font-size-asian="7.5pt" style:font-style-asian="normal" style:font-weight-asian="bold" style:font-size-complex="7.5pt" style:font-style-complex="normal" style:font-weight-complex="bold" style:text-overline-style="none" style:text-overline-color="font-color"/>
    </style:style>
    <style:style style:name="T5" style:family="text">
      <style:text-properties officeooo:rsid="002dd849"/>
    </style:style>
    <style:style style:name="T6" style:family="text">
      <style:text-properties style:font-name="Century Gothic" fo:font-size="7.5pt" style:font-size-asian="7.5pt" style:font-size-complex="7.5pt"/>
    </style:style>
    <style:style style:name="T7" style:family="text">
      <style:text-properties officeooo:rsid="00d6f78d"/>
    </style:style>
    <style:style style:name="T8" style:family="text">
      <style:text-properties officeooo:rsid="00d7d836"/>
    </style:style>
    <style:style style:name="T9" style:family="text">
      <style:text-properties officeooo:rsid="00e06891"/>
    </style:style>
    <style:style style:name="T10" style:family="text">
      <style:text-properties officeooo:rsid="00df8b08"/>
    </style:style>
    <style:style style:name="T11" style:family="text">
      <style:text-properties officeooo:rsid="00d9dfd2"/>
    </style:style>
    <style:style style:name="T12" style:family="text">
      <style:text-properties officeooo:rsid="00d7d8ac"/>
    </style:style>
    <style:style style:name="T13" style:family="text">
      <style:text-properties officeooo:rsid="00e25f4f"/>
    </style:style>
    <style:style style:name="T14" style:family="text">
      <style:text-properties officeooo:rsid="00da21e4"/>
    </style:style>
    <style:style style:name="T15" style:family="text">
      <style:text-properties officeooo:rsid="00dd502e"/>
    </style:style>
    <style:style style:name="T16" style:family="text">
      <style:text-properties officeooo:rsid="0157492e"/>
    </style:style>
    <style:style style:name="T17" style:family="text">
      <style:text-properties officeooo:rsid="00e38aa2"/>
    </style:style>
    <style:style style:name="T18" style:family="text">
      <style:text-properties officeooo:rsid="00e19dc4"/>
    </style:style>
    <style:style style:name="T19" style:family="text">
      <style:text-properties fo:color="#000000" loext:opacity="100%" officeooo:rsid="00351fd3"/>
    </style:style>
    <style:style style:name="T20" style:family="text">
      <style:text-properties officeooo:rsid="00e21d9a"/>
    </style:style>
    <style:style style:name="T21" style:family="text">
      <style:text-properties officeooo:rsid="00e8279d"/>
    </style:style>
    <style:style style:name="T22" style:family="text">
      <style:text-properties officeooo:rsid="00eabbce"/>
    </style:style>
    <style:style style:name="T23" style:family="text">
      <style:text-properties officeooo:rsid="00edd83d"/>
    </style:style>
    <style:style style:name="T24" style:family="text">
      <style:text-properties officeooo:rsid="00edb01d"/>
    </style:style>
    <style:style style:name="T25" style:family="text">
      <style:text-properties officeooo:rsid="00eed884"/>
    </style:style>
    <style:style style:name="T26" style:family="text">
      <style:text-properties officeooo:rsid="00f1071a"/>
    </style:style>
    <style:style style:name="T27" style:family="text">
      <style:text-properties officeooo:rsid="00ef8f21"/>
    </style:style>
    <style:style style:name="T28" style:family="text">
      <style:text-properties officeooo:rsid="00f22bb1"/>
    </style:style>
    <style:style style:name="T29" style:family="text">
      <style:text-properties officeooo:rsid="00f56dc2"/>
    </style:style>
    <style:style style:name="T30" style:family="text">
      <style:text-properties officeooo:rsid="00f61bea"/>
    </style:style>
    <style:style style:name="T31" style:family="text">
      <style:text-properties officeooo:rsid="00f70626"/>
    </style:style>
    <style:style style:name="T32" style:family="text">
      <style:text-properties officeooo:rsid="00f7b168"/>
    </style:style>
    <style:style style:name="T33" style:family="text">
      <style:text-properties officeooo:rsid="00ec59ad"/>
    </style:style>
    <style:style style:name="T34" style:family="text">
      <style:text-properties officeooo:rsid="00f8301b"/>
    </style:style>
    <style:style style:name="T35" style:family="text">
      <style:text-properties officeooo:rsid="00fb9704"/>
    </style:style>
    <style:style style:name="T36" style:family="text">
      <style:text-properties officeooo:rsid="00fbf356"/>
    </style:style>
    <style:style style:name="T37" style:family="text">
      <style:text-properties officeooo:rsid="00fd1b6b"/>
    </style:style>
    <style:style style:name="T38" style:family="text">
      <style:text-properties officeooo:rsid="0100fb9f"/>
    </style:style>
    <style:style style:name="T39" style:family="text">
      <style:text-properties officeooo:rsid="0103f378"/>
    </style:style>
    <style:style style:name="T40" style:family="text">
      <style:text-properties officeooo:rsid="0104abdf"/>
    </style:style>
    <style:style style:name="T41" style:family="text">
      <style:text-properties officeooo:rsid="01069067"/>
    </style:style>
    <style:style style:name="T42" style:family="text">
      <style:text-properties officeooo:rsid="010a5d2d"/>
    </style:style>
    <style:style style:name="T43" style:family="text">
      <style:text-properties officeooo:rsid="010ae182"/>
    </style:style>
    <style:style style:name="T44" style:family="text">
      <style:text-properties officeooo:rsid="010c1e52"/>
    </style:style>
    <style:style style:name="T45" style:family="text">
      <style:text-properties officeooo:rsid="010d80ab"/>
    </style:style>
    <style:style style:name="T46" style:family="text">
      <style:text-properties officeooo:rsid="010c272c"/>
    </style:style>
    <style:style style:name="T47" style:family="text">
      <style:text-properties fo:font-size="6pt"/>
    </style:style>
    <style:style style:name="T48" style:family="text">
      <style:text-properties officeooo:rsid="010e6e35"/>
    </style:style>
    <style:style style:name="T49" style:family="text">
      <style:text-properties officeooo:rsid="0111aee2"/>
    </style:style>
    <style:style style:name="T50" style:family="text">
      <style:text-properties officeooo:rsid="0113ee45"/>
    </style:style>
    <style:style style:name="T51" style:family="text">
      <style:text-properties officeooo:rsid="0115ac76"/>
    </style:style>
    <style:style style:name="T52" style:family="text">
      <style:text-properties officeooo:rsid="01187f46"/>
    </style:style>
    <style:style style:name="T53" style:family="text">
      <style:text-properties officeooo:rsid="011dc049"/>
    </style:style>
    <style:style style:name="T54" style:family="text">
      <style:text-properties officeooo:rsid="011dfbee"/>
    </style:style>
    <style:style style:name="T55" style:family="text">
      <style:text-properties officeooo:rsid="01214c75"/>
    </style:style>
    <style:style style:name="T56" style:family="text">
      <style:text-properties fo:font-size="5pt" style:font-size-asian="5pt" style:font-size-complex="5pt"/>
    </style:style>
    <style:style style:name="T57" style:family="text">
      <style:text-properties officeooo:rsid="0126943d"/>
    </style:style>
    <style:style style:name="T58" style:family="text">
      <style:text-properties officeooo:rsid="0129d466"/>
    </style:style>
    <style:style style:name="T59" style:family="text">
      <style:text-properties officeooo:rsid="0121d429"/>
    </style:style>
    <style:style style:name="T60" style:family="text">
      <style:text-properties officeooo:rsid="012c8199"/>
    </style:style>
    <style:style style:name="T61" style:family="text">
      <style:text-properties officeooo:rsid="01285f3f"/>
    </style:style>
    <style:style style:name="T62" style:family="text">
      <style:text-properties officeooo:rsid="0130f55e"/>
    </style:style>
    <style:style style:name="T63" style:family="text">
      <style:text-properties officeooo:rsid="01314e68"/>
    </style:style>
    <style:style style:name="T64" style:family="text">
      <style:text-properties officeooo:rsid="012da755"/>
    </style:style>
    <style:style style:name="T65" style:family="text">
      <style:text-properties officeooo:rsid="0132fb7d"/>
    </style:style>
    <style:style style:name="T66" style:family="text">
      <style:text-properties officeooo:rsid="012f3b68"/>
    </style:style>
    <style:style style:name="T67" style:family="text">
      <style:text-properties officeooo:rsid="0135811b"/>
    </style:style>
    <style:style style:name="T68" style:family="text">
      <style:text-properties officeooo:rsid="013419c8"/>
    </style:style>
    <style:style style:name="T69" style:family="text">
      <style:text-properties officeooo:rsid="0139591b"/>
    </style:style>
    <style:style style:name="T70" style:family="text">
      <style:text-properties officeooo:rsid="0136ea1d"/>
    </style:style>
    <style:style style:name="T71" style:family="text">
      <style:text-properties officeooo:rsid="013707d2"/>
    </style:style>
    <style:style style:name="T72" style:family="text">
      <style:text-properties officeooo:rsid="013d5170"/>
    </style:style>
    <style:style style:name="T73" style:family="text">
      <style:text-properties officeooo:rsid="0144e1d6"/>
    </style:style>
    <style:style style:name="T74" style:family="text">
      <style:text-properties officeooo:rsid="01387216"/>
    </style:style>
    <style:style style:name="T75" style:family="text">
      <style:text-properties officeooo:rsid="013b0646"/>
    </style:style>
    <style:style style:name="T76" style:family="text">
      <style:text-properties officeooo:rsid="0145df4a"/>
    </style:style>
    <style:style style:name="T77" style:family="text">
      <style:text-properties style:font-name="Century Gothic" fo:font-size="7.5pt" officeooo:rsid="006a63a7" style:font-size-asian="7.5pt" style:font-size-complex="7.5pt"/>
    </style:style>
    <style:style style:name="T78" style:family="text">
      <style:text-properties officeooo:rsid="014b3b78"/>
    </style:style>
    <style:style style:name="T79" style:family="text">
      <style:text-properties officeooo:rsid="014606be"/>
    </style:style>
    <style:style style:name="T80" style:family="text">
      <style:text-properties officeooo:rsid="014c8663"/>
    </style:style>
    <style:style style:name="T81" style:family="text">
      <style:text-properties officeooo:rsid="014ed6c5"/>
    </style:style>
    <style:style style:name="T82" style:family="text">
      <style:text-properties officeooo:rsid="01527bfc"/>
    </style:style>
    <style:style style:name="T83" style:family="text">
      <style:text-properties officeooo:rsid="014fe171"/>
    </style:style>
    <style:style style:name="T84" style:family="text">
      <style:text-properties officeooo:rsid="01565190"/>
    </style:style>
    <style:style style:name="T85" style:family="text">
      <style:text-properties officeooo:rsid="014e466e"/>
    </style:style>
    <style:style style:name="T86" style:family="text">
      <style:text-properties officeooo:rsid="01567710"/>
    </style:style>
    <style:style style:name="T87" style:family="text">
      <style:text-properties officeooo:rsid="015458ff"/>
    </style:style>
    <style:style style:name="T88" style:family="text">
      <style:text-properties officeooo:rsid="0156c0e3"/>
    </style:style>
    <style:style style:name="T89" style:family="text">
      <style:text-properties style:font-name="Century Gothic" fo:font-size="7.5pt" officeooo:rsid="003aca3c" style:font-size-asian="7.5pt" style:font-size-complex="7.5pt"/>
    </style:style>
    <style:style style:name="T90" style:family="text">
      <style:text-properties officeooo:rsid="01518fc1"/>
    </style:style>
    <style:style style:name="T91" style:family="text">
      <style:text-properties officeooo:rsid="01530888"/>
    </style:style>
    <style:style style:name="T92" style:family="text">
      <style:text-properties officeooo:rsid="0155a4f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CE<text:span text:style-name="T1">1</text:span></text:p>
          </table:table-cell>
          <table:table-cell table:style-name="Tableau1.A1" office:value-type="string">
            <text:p text:style-name="P2"><text:span text:style-name="T2">C</text:span>alcul mental <text:span text:style-name="T2">quotidien</text:span></text:p>
          </table:table-cell>
        </table:table-row>
      </table:table>
      <text:p text:style-name="P3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column table:style-name="Tableau2.D" table:number-columns-repeated="3"/>
        <table:table-column table:style-name="Tableau2.I"/>
        <table:table-row table:style-name="Tableau2.1">
          <table:table-cell table:style-name="Tableau2.A1" office:value-type="string">
            <text:p text:style-name="P4">N°</text:p>
          </table:table-cell>
          <table:table-cell table:style-name="Tableau2.A1" table:number-columns-spanned="2" office:value-type="string">
            <text:p text:style-name="P5"><text:span text:style-name="T3">L</text:span><text:span text:style-name="T4">undi</text:span></text:p>
          </table:table-cell>
          <table:covered-table-cell/>
          <table:table-cell table:style-name="Tableau2.A1" table:number-columns-spanned="2" office:value-type="string">
            <text:p text:style-name="P6">M<text:span text:style-name="T5">ardi</text:span></text:p>
          </table:table-cell>
          <table:covered-table-cell/>
          <table:table-cell table:style-name="Tableau2.A1" table:number-columns-spanned="2" office:value-type="string">
            <text:p text:style-name="P7"><text:span text:style-name="T3">J</text:span><text:span text:style-name="T4">eudi</text:span></text:p>
          </table:table-cell>
          <table:covered-table-cell/>
          <table:table-cell table:style-name="Tableau2.H1" table:number-columns-spanned="2" office:value-type="string">
            <text:p text:style-name="P6">V<text:span text:style-name="T5">endredi</text:span></text:p>
          </table:table-cell>
          <table:covered-table-cell/>
        </table:table-row>
        <table:table-row table:style-name="Tableau2.2">
          <table:table-cell table:style-name="Tableau2.A2" office:value-type="string">
            <text:p text:style-name="P8"><text:span text:style-name="Strong_20_Emphasis"><text:span text:style-name="T6">1</text:span></text:span></text:p>
          </table:table-cell>
          <table:table-cell table:style-name="Tableau2.B2" office:value-type="string">
            <text:p text:style-name="P9"><text:span text:style-name="T7">4</text:span> + ___ = 10</text:p>
            <text:p text:style-name="P9"><text:span text:style-name="T7">7</text:span> + ___ = 10</text:p>
            <text:p text:style-name="P9">___ + <text:span text:style-name="T7">8</text:span> = 10</text:p>
          </table:table-cell>
          <table:table-cell table:style-name="Tableau2.C2" office:value-type="string">
            <text:p text:style-name="P10">10 = <text:span text:style-name="T7">1</text:span> + ___</text:p>
            <text:p text:style-name="P10">10 = <text:span text:style-name="T7">3</text:span> + ___</text:p>
            <text:p text:style-name="P10">___ + <text:span text:style-name="T8">5</text:span> = 10</text:p>
          </table:table-cell>
          <table:table-cell table:style-name="Tableau2.A2" office:value-type="string">
            <text:p text:style-name="P9"><text:span text:style-name="T9">5</text:span> + ___ = 10</text:p>
            <text:p text:style-name="P9"><text:span text:style-name="T9">8</text:span> + ___ = 10</text:p>
            <text:p text:style-name="P9">___ + <text:span text:style-name="T9">1</text:span> = 10</text:p>
          </table:table-cell>
          <table:table-cell table:style-name="Tableau2.C2" office:value-type="string">
            <text:p text:style-name="P10">10 = <text:span text:style-name="T10">2</text:span> + ___</text:p>
            <text:p text:style-name="P10">10 = <text:span text:style-name="T10">4</text:span> + ___</text:p>
            <text:p text:style-name="P10">___ + <text:span text:style-name="T10">2</text:span> = 10</text:p>
          </table:table-cell>
          <table:table-cell table:style-name="Tableau2.A2" office:value-type="string">
            <text:p text:style-name="P9"><text:span text:style-name="T9">6</text:span> + ___ = 10</text:p>
            <text:p text:style-name="P9"><text:span text:style-name="T9">9</text:span> + ___ = 10</text:p>
            <text:p text:style-name="P9">___ + <text:span text:style-name="T7">8</text:span> = 10</text:p>
          </table:table-cell>
          <table:table-cell table:style-name="Tableau2.C2" office:value-type="string">
            <text:p text:style-name="P11">10 – <text:span text:style-name="T11">5 = ___</text:span></text:p>
            <text:p text:style-name="P11">10 = <text:span text:style-name="T7">3</text:span> + ___</text:p>
            <text:p text:style-name="P10">___ + <text:span text:style-name="T8">5</text:span> = 10</text:p>
          </table:table-cell>
          <table:table-cell table:style-name="Tableau2.A2" office:value-type="string">
            <text:p text:style-name="P9"><text:span text:style-name="T9">7</text:span> + ___ = 10</text:p>
            <text:p text:style-name="P9"><text:span text:style-name="T9">2</text:span> + ___ = 10</text:p>
            <text:p text:style-name="P9">___ + <text:span text:style-name="T9">9</text:span> = 10</text:p>
          </table:table-cell>
          <table:table-cell table:style-name="Tableau2.I2" office:value-type="string">
            <text:p text:style-name="P11">10 – <text:span text:style-name="T11">1 = ___</text:span></text:p>
            <text:p text:style-name="P10">10 = <text:span text:style-name="T7">3</text:span> + ___</text:p>
            <text:p text:style-name="P10">___ + <text:span text:style-name="T8">5</text:span> = 10</text:p>
          </table:table-cell>
        </table:table-row>
        <table:table-row table:style-name="Tableau2.3">
          <table:table-cell table:style-name="Tableau2.A3" office:value-type="string">
            <text:p text:style-name="P8"><text:span text:style-name="Strong_20_Emphasis"><text:span text:style-name="T6">2</text:span></text:span></text:p>
          </table:table-cell>
          <table:table-cell table:style-name="Tableau2.B3" office:value-type="string">
            <text:p text:style-name="P12"><text:span text:style-name="T7">4</text:span> + 4 = <text:span text:style-name="T12">___</text:span></text:p>
            <text:p text:style-name="P12">2 + 2 = <text:span text:style-name="T12">___</text:span></text:p>
            <text:p text:style-name="P12">9 + 9 = <text:span text:style-name="T12">___</text:span></text:p>
          </table:table-cell>
          <table:table-cell table:style-name="Tableau2.C3" office:value-type="string">
            <text:p text:style-name="P12">10 = 2 + ___</text:p>
            <text:p text:style-name="P12">10 = 4 + ___</text:p>
            <text:p text:style-name="P12">___ + 6 = 10</text:p>
          </table:table-cell>
          <table:table-cell table:style-name="Tableau2.A3" office:value-type="string">
            <text:p text:style-name="P12">11 + 11 = <text:span text:style-name="T12">___</text:span></text:p>
            <text:p text:style-name="P12">13 + 13 = <text:span text:style-name="T12">___</text:span></text:p>
            <text:p text:style-name="P12">8 + 8 = <text:span text:style-name="T12">___</text:span></text:p>
          </table:table-cell>
          <table:table-cell table:style-name="Tableau2.C3" office:value-type="string">
            <text:p text:style-name="P12">10 = 7 + ___</text:p>
            <text:p text:style-name="P12">10 = 2 + ___</text:p>
            <text:p text:style-name="P12">___ + 1 = 10</text:p>
          </table:table-cell>
          <table:table-cell table:style-name="Tableau2.A3" office:value-type="string">
            <text:p text:style-name="P12">12 + 12 = <text:span text:style-name="T12">___</text:span></text:p>
            <text:p text:style-name="P12">1<text:span text:style-name="T11">4</text:span> + 1<text:span text:style-name="T11">4</text:span> = <text:span text:style-name="T12">___</text:span></text:p>
            <text:p text:style-name="P12">8 + 8 = <text:span text:style-name="T12">___</text:span></text:p>
          </table:table-cell>
          <table:table-cell table:style-name="Tableau2.C3" office:value-type="string">
            <text:p text:style-name="P12">3 + ___ = 10</text:p>
            <text:p text:style-name="P12">5 + ___ = 10</text:p>
            <text:p text:style-name="P12">___ + 4 = 10</text:p>
          </table:table-cell>
          <table:table-cell table:style-name="Tableau2.A3" office:value-type="string">
            <text:p text:style-name="P12"><text:span text:style-name="T11">___</text:span> + <text:span text:style-name="T11">___</text:span> = <text:span text:style-name="T11">6</text:span></text:p>
            <text:p text:style-name="P12">1<text:span text:style-name="T11">5</text:span> + 1<text:span text:style-name="T11">5</text:span> = <text:span text:style-name="T12">___</text:span></text:p>
            <text:p text:style-name="P12"><text:span text:style-name="T11">14 = __</text:span> + <text:span text:style-name="T11">__</text:span></text:p>
          </table:table-cell>
          <table:table-cell table:style-name="Tableau2.I3" office:value-type="string">
            <text:p text:style-name="P12">2 + ___ = 10</text:p>
            <text:p text:style-name="P12">7 + ___ = 10</text:p>
            <text:p text:style-name="P12">___ + 8 = 10</text:p>
          </table:table-cell>
        </table:table-row>
        <table:table-row table:style-name="Tableau2.4">
          <table:table-cell table:style-name="Tableau2.A2" office:value-type="string">
            <text:p text:style-name="P8"><text:span text:style-name="Strong_20_Emphasis"><text:span text:style-name="T6">3</text:span></text:span></text:p>
          </table:table-cell>
          <table:table-cell table:style-name="Tableau2.B2" office:value-type="string">
            <text:p text:style-name="P13">2 + 8 + 5 = ___</text:p>
            <text:p text:style-name="P13">4 + 7 + <text:span text:style-name="T13">6</text:span> = ___</text:p>
            <text:p text:style-name="P13">9 + 5 + 1 = ___</text:p>
          </table:table-cell>
          <table:table-cell table:style-name="Tableau2.C2" office:value-type="string">
            <text:p text:style-name="P11"><text:span text:style-name="T7">4</text:span> + 4 = <text:span text:style-name="T12">___</text:span></text:p>
            <text:p text:style-name="P11"><text:span text:style-name="T14">6</text:span> = <text:span text:style-name="T12">___ </text:span><text:span text:style-name="T14">+ ___</text:span></text:p>
            <text:p text:style-name="P11">___ + <text:span text:style-name="T11">4</text:span> = 10</text:p>
          </table:table-cell>
          <table:table-cell table:style-name="Tableau2.A2" office:value-type="string">
            <text:p text:style-name="P14"><text:span text:style-name="T15">5</text:span> + <text:span text:style-name="T15">5</text:span> + <text:span text:style-name="T15">7</text:span> = ___</text:p>
            <text:p text:style-name="P14"><text:span text:style-name="T15">1</text:span> + <text:span text:style-name="T15">6</text:span> + <text:span text:style-name="T15">9</text:span> = ___</text:p>
            <text:p text:style-name="P14"><text:span text:style-name="T15">3</text:span> + <text:span text:style-name="T15">3</text:span> + <text:span text:style-name="T15">7</text:span> = ___</text:p>
          </table:table-cell>
          <table:table-cell table:style-name="Tableau2.C2" office:value-type="string">
            <text:p text:style-name="P11"><text:span text:style-name="T14">6</text:span> + <text:span text:style-name="T14">6</text:span> = <text:span text:style-name="T12">___</text:span></text:p>
            <text:p text:style-name="P15"><text:span text:style-name="T14">24</text:span> = <text:span text:style-name="T12">___ </text:span><text:span text:style-name="T14">+ ___</text:span></text:p>
            <text:p text:style-name="P11">___ + <text:span text:style-name="T11">3</text:span> = 10</text:p>
          </table:table-cell>
          <table:table-cell table:style-name="Tableau2.A2" office:value-type="string">
            <text:p text:style-name="P14">2 + <text:span text:style-name="T15">3</text:span> + <text:span text:style-name="T15">7</text:span> = ___</text:p>
            <text:p text:style-name="P14"><text:span text:style-name="T15">6</text:span> + <text:span text:style-name="T15">4</text:span> + <text:span text:style-name="T15">8</text:span> = ___</text:p>
            <text:p text:style-name="P14"><text:span text:style-name="T15">2</text:span> + <text:span text:style-name="T15">7</text:span> + <text:span text:style-name="T15">8</text:span> = ___</text:p>
          </table:table-cell>
          <table:table-cell table:style-name="Tableau2.C2" office:value-type="string">
            <text:p text:style-name="P11"><text:span text:style-name="T14">12</text:span> + <text:span text:style-name="T14">12</text:span> = <text:span text:style-name="T12">___</text:span></text:p>
            <text:p text:style-name="P15"><text:span text:style-name="T14">30</text:span> = <text:span text:style-name="T12">___ </text:span><text:span text:style-name="T14">+ ___</text:span></text:p>
            <text:p text:style-name="P11">10 – <text:span text:style-name="T11">6 = ___</text:span></text:p>
          </table:table-cell>
          <table:table-cell table:style-name="Tableau2.A2" office:value-type="string">
            <text:p text:style-name="P14"><text:span text:style-name="T16">6</text:span> + <text:span text:style-name="T15">6</text:span> + <text:span text:style-name="T15">4</text:span> = ___</text:p>
            <text:p text:style-name="P14"><text:span text:style-name="T16">1</text:span> + <text:span text:style-name="T16">3</text:span> + <text:span text:style-name="T16">1</text:span> = ___</text:p>
            <text:p text:style-name="P14"><text:span text:style-name="T15">5</text:span> + <text:span text:style-name="T15">8</text:span> + <text:span text:style-name="T15">5</text:span> = ___</text:p>
          </table:table-cell>
          <table:table-cell table:style-name="Tableau2.I2" office:value-type="string">
            <text:p text:style-name="P11"><text:span text:style-name="T14">13</text:span> + <text:span text:style-name="T14">13</text:span> = <text:span text:style-name="T12">___</text:span></text:p>
            <text:p text:style-name="P15"><text:span text:style-name="T14">18</text:span> = <text:span text:style-name="T12">___ </text:span><text:span text:style-name="T14">+ ___</text:span></text:p>
            <text:p text:style-name="P11">10 – <text:span text:style-name="T11">7 = ___</text:span></text:p>
          </table:table-cell>
        </table:table-row>
        <table:table-row table:style-name="Tableau2.5">
          <table:table-cell table:style-name="Tableau2.A3" office:value-type="string">
            <text:p text:style-name="P8"><text:span text:style-name="Strong_20_Emphasis"><text:span text:style-name="T6">4</text:span></text:span></text:p>
          </table:table-cell>
          <table:table-cell table:style-name="Tableau2.B3" office:value-type="string">
            <text:p text:style-name="P16">77 + 10 = ___</text:p>
            <text:p text:style-name="P16">13 + 10 = ___</text:p>
            <text:p text:style-name="P16">75 + 10 = ___</text:p>
          </table:table-cell>
          <table:table-cell table:style-name="Tableau2.C3" office:value-type="string">
            <text:p text:style-name="P17">10 = <text:span text:style-name="T7">3</text:span> + ___</text:p>
            <text:p text:style-name="P17">9 + 9 = <text:span text:style-name="T12">___</text:span></text:p>
            <text:p text:style-name="P18">4 + 7 + <text:span text:style-name="T17">6</text:span> = ___</text:p>
          </table:table-cell>
          <table:table-cell table:style-name="Tableau2.A3" office:value-type="string">
            <text:p text:style-name="P19"><text:span text:style-name="T18">93</text:span> <text:span text:style-name="T19">–</text:span> 10 = ___</text:p>
            <text:p text:style-name="P19">13 <text:span text:style-name="T19">–</text:span> 10 = ___</text:p>
            <text:p text:style-name="P19"><text:span text:style-name="T18">26</text:span> <text:span text:style-name="T19">–</text:span> 10 = ___</text:p>
          </table:table-cell>
          <table:table-cell table:style-name="Tableau2.C3" office:value-type="string">
            <text:p text:style-name="P17">___ + <text:span text:style-name="T10">2</text:span> = 10</text:p>
            <text:p text:style-name="P17">13 + 13 = <text:span text:style-name="T12">___</text:span></text:p>
            <text:p text:style-name="P18"><text:span text:style-name="T15">1</text:span> + <text:span text:style-name="T15">6</text:span> + <text:span text:style-name="T15">9</text:span> = ___</text:p>
          </table:table-cell>
          <table:table-cell table:style-name="Tableau2.A3" office:value-type="string">
            <text:p text:style-name="P19"><text:span text:style-name="T18">71</text:span> + 10 = ___</text:p>
            <text:p text:style-name="P19"><text:span text:style-name="T18">53</text:span> <text:span text:style-name="T19">–</text:span> 10 = ___</text:p>
            <text:p text:style-name="P19"><text:span text:style-name="T18">45</text:span> + 10 = ___</text:p>
          </table:table-cell>
          <table:table-cell table:style-name="Tableau2.C3" office:value-type="string">
            <text:p text:style-name="P17">10 – <text:span text:style-name="T20">7</text:span><text:span text:style-name="T11"> = ___</text:span></text:p>
            <text:p text:style-name="P17"><text:span text:style-name="T14">30</text:span> = <text:span text:style-name="T12">___ </text:span><text:span text:style-name="T14">+ ___</text:span></text:p>
            <text:p text:style-name="P18"><text:span text:style-name="T15">2</text:span> + <text:span text:style-name="T15">7</text:span> + <text:span text:style-name="T16">7</text:span> = ___</text:p>
          </table:table-cell>
          <table:table-cell table:style-name="Tableau2.A3" office:value-type="string">
            <text:p text:style-name="P19"><text:span text:style-name="T18">87</text:span> <text:span text:style-name="T19">–</text:span> 10 = ___</text:p>
            <text:p text:style-name="P19"><text:span text:style-name="T18">65</text:span> + 10 = ___</text:p>
            <text:p text:style-name="P19"><text:span text:style-name="T18">23</text:span> <text:span text:style-name="T19">–</text:span> 10 = ___</text:p>
          </table:table-cell>
          <table:table-cell table:style-name="Tableau2.I3" office:value-type="string">
            <text:p text:style-name="P17">10 – <text:span text:style-name="T20">8</text:span><text:span text:style-name="T11"> = ___</text:span></text:p>
            <text:p text:style-name="P17"><text:span text:style-name="T11">___</text:span> + <text:span text:style-name="T11">___</text:span> = <text:span text:style-name="T11">6</text:span></text:p>
            <text:p text:style-name="P18">9 + 5 + 1 = ___</text:p>
          </table:table-cell>
        </table:table-row>
        <table:table-row table:style-name="Tableau2.6">
          <table:table-cell table:style-name="Tableau2.A2" office:value-type="string">
            <text:p text:style-name="P8"><text:span text:style-name="Strong_20_Emphasis"><text:span text:style-name="T6">5</text:span></text:span></text:p>
          </table:table-cell>
          <table:table-cell table:style-name="Tableau2.B2" office:value-type="string">
            <text:p text:style-name="P20">1 + 2 = ___</text:p>
            <text:p text:style-name="P20">5 + 6 = ___</text:p>
            <text:p text:style-name="P20">7 + 8 = ___</text:p>
          </table:table-cell>
          <table:table-cell table:style-name="Tableau2.C2" office:value-type="string">
            <text:p text:style-name="P21">1<text:span text:style-name="T11">5</text:span> + 1<text:span text:style-name="T11">5</text:span> = <text:span text:style-name="T12">___</text:span></text:p>
            <text:p text:style-name="P22">4 + 7 + <text:span text:style-name="T13">6</text:span> = ___</text:p>
            <text:p text:style-name="P23">7<text:span text:style-name="T21">8</text:span> + 10 = ___</text:p>
          </table:table-cell>
          <table:table-cell table:style-name="Tableau2.A2" office:value-type="string">
            <text:p text:style-name="P20">2 + 3 = ___</text:p>
            <text:p text:style-name="P20">6 + 7 = ___</text:p>
            <text:p text:style-name="P20">3 + 4 = ___</text:p>
          </table:table-cell>
          <table:table-cell table:style-name="Tableau2.C2" office:value-type="string">
            <text:p text:style-name="P21">1<text:span text:style-name="T11">4</text:span> + 1<text:span text:style-name="T11">4</text:span> = <text:span text:style-name="T12">___</text:span></text:p>
            <text:p text:style-name="P22">2 + <text:span text:style-name="T15">3</text:span> + <text:span text:style-name="T16">3</text:span> = ___</text:p>
            <text:p text:style-name="P23"><text:span text:style-name="T21">62</text:span> <text:span text:style-name="T19">–</text:span> 10 = ___</text:p>
          </table:table-cell>
          <table:table-cell table:style-name="Tableau2.A2" office:value-type="string">
            <text:p text:style-name="P20">2 + 3 = ___</text:p>
            <text:p text:style-name="P20">8 + 9 = ___</text:p>
            <text:p text:style-name="P20">7 + 6 = ___</text:p>
          </table:table-cell>
          <table:table-cell table:style-name="Tableau2.C2" office:value-type="string">
            <text:p text:style-name="P21">8 + 8 = <text:span text:style-name="T12">___</text:span></text:p>
            <text:p text:style-name="P22"><text:span text:style-name="T15">5</text:span> + <text:span text:style-name="T15">8</text:span> + <text:span text:style-name="T15">5</text:span> = ___</text:p>
            <text:p text:style-name="P23"><text:span text:style-name="T21">17</text:span> + 10 = ___</text:p>
          </table:table-cell>
          <table:table-cell table:style-name="Tableau2.A2" office:value-type="string">
            <text:p text:style-name="P20">7 + 8 = ___</text:p>
            <text:p text:style-name="P20">2 + 3 = ___</text:p>
            <text:p text:style-name="P20">4 + 5 = ___</text:p>
          </table:table-cell>
          <table:table-cell table:style-name="Tableau2.I2" office:value-type="string">
            <text:p text:style-name="P21"><text:span text:style-name="T7">4</text:span> + 4 = <text:span text:style-name="T12">___</text:span></text:p>
            <text:p text:style-name="P22"><text:span text:style-name="T15">2</text:span> + <text:span text:style-name="T15">7</text:span> + <text:span text:style-name="T15">8</text:span> = ___</text:p>
            <text:p text:style-name="P23"><text:span text:style-name="T21">32</text:span> <text:span text:style-name="T19">–</text:span> 10 = ___</text:p>
          </table:table-cell>
        </table:table-row>
        <table:table-row table:style-name="Tableau2.7">
          <table:table-cell table:style-name="Tableau2.A3" office:value-type="string">
            <text:p text:style-name="P8"><text:span text:style-name="Strong_20_Emphasis"><text:span text:style-name="T6">6</text:span></text:span></text:p>
          </table:table-cell>
          <table:table-cell table:style-name="Tableau2.B3" office:value-type="string">
            <text:p text:style-name="P24">1 + 3 = ___</text:p>
            <text:p text:style-name="P24">4 + 2 = ___</text:p>
            <text:p text:style-name="P24">5 + 2 = ___</text:p>
          </table:table-cell>
          <table:table-cell table:style-name="Tableau2.C3" office:value-type="string">
            <text:p text:style-name="P25"><text:span text:style-name="T15">1</text:span> + <text:span text:style-name="T15">6</text:span> + <text:span text:style-name="T15">9</text:span> = ___</text:p>
            <text:p text:style-name="P26"><text:span text:style-name="T22">31</text:span> + 10 = ___</text:p>
            <text:p text:style-name="P27">2 + 3 = ___</text:p>
          </table:table-cell>
          <table:table-cell table:style-name="Tableau2.A3" office:value-type="string">
            <text:p text:style-name="P24">3 + 4 = ___</text:p>
            <text:p text:style-name="P24">2 + 7 = ___</text:p>
            <text:p text:style-name="P24">2 + 4 = ___</text:p>
          </table:table-cell>
          <table:table-cell table:style-name="Tableau2.C3" office:value-type="string">
            <text:p text:style-name="P25"><text:span text:style-name="T15">2</text:span> + <text:span text:style-name="T15">7</text:span> + <text:span text:style-name="T15">8</text:span> = ___</text:p>
            <text:p text:style-name="P26"><text:span text:style-name="T22">37</text:span> <text:span text:style-name="T19">–</text:span> 10 = ___</text:p>
            <text:p text:style-name="P27">1 + 2 = ___</text:p>
          </table:table-cell>
          <table:table-cell table:style-name="Tableau2.A3" office:value-type="string">
            <text:p text:style-name="P24">6 = 2 + ___</text:p>
            <text:p text:style-name="P24">7 = 3 + ___</text:p>
            <text:p text:style-name="P24">11 = 2 + ___</text:p>
          </table:table-cell>
          <table:table-cell table:style-name="Tableau2.C3" office:value-type="string">
            <text:p text:style-name="P25"><text:span text:style-name="T15">3</text:span> + <text:span text:style-name="T15">6</text:span> + <text:span text:style-name="T15">4</text:span> = ___</text:p>
            <text:p text:style-name="P26"><text:span text:style-name="T22">6</text:span><text:span text:style-name="T18">5</text:span> + 10 = ___</text:p>
            <text:p text:style-name="P27">5 + 6 = ___</text:p>
          </table:table-cell>
          <table:table-cell table:style-name="Tableau2.A3" office:value-type="string">
            <text:p text:style-name="P24">4 = ___ + 3</text:p>
            <text:p text:style-name="P24">12 = ___ + 2</text:p>
            <text:p text:style-name="P24">7 <text:span text:style-name="T19">–</text:span> 3 = ___</text:p>
          </table:table-cell>
          <table:table-cell table:style-name="Tableau2.I3" office:value-type="string">
            <text:p text:style-name="P25"><text:span text:style-name="T22">5</text:span> + <text:span text:style-name="T22">9</text:span> + <text:span text:style-name="T22">5</text:span> = ___</text:p>
            <text:p text:style-name="P26"><text:span text:style-name="T22">32</text:span> <text:span text:style-name="T19">–</text:span> 10 = ___</text:p>
            <text:p text:style-name="P27">7 + 8 = ___</text:p>
          </table:table-cell>
        </table:table-row>
        <table:table-row table:style-name="Tableau2.8">
          <table:table-cell table:style-name="Tableau2.A2" office:value-type="string">
            <text:p text:style-name="P8"><text:span text:style-name="Strong_20_Emphasis"><text:span text:style-name="T6">7</text:span></text:span></text:p>
          </table:table-cell>
          <table:table-cell table:style-name="Tableau2.B2" office:value-type="string">
            <text:p text:style-name="P28">31 + 30 = ___</text:p>
            <text:p text:style-name="P28">59 + 40 = ___</text:p>
            <text:p text:style-name="P28">34 + 20 = ___</text:p>
          </table:table-cell>
          <table:table-cell table:style-name="Tableau2.C2" office:value-type="string">
            <text:p text:style-name="P29"><text:span text:style-name="T18">7</text:span><text:span text:style-name="T23">2</text:span> + 10 = ___</text:p>
            <text:p text:style-name="P30">8 + 9 = ___</text:p>
            <text:p text:style-name="P31"><text:span text:style-name="T24">5</text:span> = 2 + ___</text:p>
          </table:table-cell>
          <table:table-cell table:style-name="Tableau2.A2" office:value-type="string">
            <text:p text:style-name="P28">69 – 10 = ___</text:p>
            <text:p text:style-name="P28">45 – 20 = ___</text:p>
            <text:p text:style-name="P28">87 – 40 = ___</text:p>
          </table:table-cell>
          <table:table-cell table:style-name="Tableau2.C2" office:value-type="string">
            <text:p text:style-name="P32"><text:span text:style-name="T25">31</text:span> + 10 = ___</text:p>
            <text:p text:style-name="P33">7 + 8 = ___</text:p>
            <text:p text:style-name="P34">5 + 2 = ___</text:p>
          </table:table-cell>
          <table:table-cell table:style-name="Tableau2.A2" office:value-type="string">
            <text:p text:style-name="P28">44 – 10 = ___</text:p>
            <text:p text:style-name="P28">45 – 20 = ___</text:p>
            <text:p text:style-name="P28">___ = 13 + 10</text:p>
          </table:table-cell>
          <table:table-cell table:style-name="Tableau2.C2" office:value-type="string">
            <text:p text:style-name="P35"><text:span text:style-name="T26">57</text:span> + 10 = __<text:span text:style-name="T27">_</text:span></text:p>
            <text:p text:style-name="P36">3 + 4 = ___</text:p>
            <text:p text:style-name="P37">5 + 2 = ___</text:p>
          </table:table-cell>
          <table:table-cell table:style-name="Tableau2.A2" office:value-type="string">
            <text:p text:style-name="P28">57 – 40 = ___</text:p>
            <text:p text:style-name="P28">14 + 30 = ___</text:p>
            <text:p text:style-name="P28">___ = 54 + 10</text:p>
          </table:table-cell>
          <table:table-cell table:style-name="Tableau2.I2" office:value-type="string">
            <text:p text:style-name="P38"><text:span text:style-name="T22">37</text:span> <text:span text:style-name="T19">–</text:span> 10 = ___</text:p>
            <text:p text:style-name="P39"><text:span text:style-name="T28">5</text:span> + <text:span text:style-name="T28">6</text:span> = ___</text:p>
            <text:p text:style-name="P40"><text:span text:style-name="T28">2</text:span> + <text:span text:style-name="T28">7</text:span> = ___</text:p>
          </table:table-cell>
        </table:table-row>
        <table:table-row table:style-name="Tableau2.9">
          <table:table-cell table:style-name="Tableau2.A3" office:value-type="string">
            <text:p text:style-name="P8"><text:span text:style-name="Strong_20_Emphasis"><text:span text:style-name="T6">8</text:span></text:span></text:p>
          </table:table-cell>
          <table:table-cell table:style-name="Tableau2.B3" office:value-type="string">
            <text:p text:style-name="P41">2 + 4 = ___</text:p>
            <text:p text:style-name="P41">3 + 4 = ___</text:p>
            <text:p text:style-name="P41">6 + 5 = ___</text:p>
          </table:table-cell>
          <table:table-cell table:style-name="Tableau2.C3" office:value-type="string">
            <text:p text:style-name="P42">7 + 8 = ___</text:p>
            <text:p text:style-name="P43">7 = 3 + ___</text:p>
            <text:p text:style-name="P44"><text:span text:style-name="T29">43</text:span> + <text:span text:style-name="T29">3</text:span>0 = ___</text:p>
          </table:table-cell>
          <table:table-cell table:style-name="Tableau2.A3" office:value-type="string">
            <text:p text:style-name="P41">7 + 4 = ___</text:p>
            <text:p text:style-name="P41">6 + 5 = ___</text:p>
            <text:p text:style-name="P41">5 + 5 = ___</text:p>
          </table:table-cell>
          <table:table-cell table:style-name="Tableau2.C3" office:value-type="string">
            <text:p text:style-name="P45">2 + 3 = ___</text:p>
            <text:p text:style-name="P46"><text:span text:style-name="T30">6</text:span> + <text:span text:style-name="T30">7</text:span> = ___</text:p>
            <text:p text:style-name="P47"><text:span text:style-name="T30">36</text:span> + <text:span text:style-name="T31">2</text:span>0 = ___</text:p>
          </table:table-cell>
          <table:table-cell table:style-name="Tableau2.A3" office:value-type="string">
            <text:p text:style-name="P41">12 = 4 + ___</text:p>
            <text:p text:style-name="P41">7 = 4 + ___</text:p>
            <text:p text:style-name="P41">11 = 4 + ___</text:p>
          </table:table-cell>
          <table:table-cell table:style-name="Tableau2.C3" office:value-type="string">
            <text:p text:style-name="P48">1 + 2 = ___</text:p>
            <text:p text:style-name="P49">4 + 2 = ___</text:p>
            <text:p text:style-name="P50">45 – 20 = ___</text:p>
          </table:table-cell>
          <table:table-cell table:style-name="Tableau2.A3" office:value-type="string">
            <text:p text:style-name="P41">11 – 5 = ___</text:p>
            <text:p text:style-name="P41">6 – 4 = ___</text:p>
            <text:p text:style-name="P41">10 – 5 = ___</text:p>
          </table:table-cell>
          <table:table-cell table:style-name="Tableau2.I3" office:value-type="string">
            <text:p text:style-name="P51">___ = <text:span text:style-name="T32">7</text:span>4 – 10</text:p>
            <text:p text:style-name="P52"><text:span text:style-name="T33">___ = </text:span><text:span text:style-name="T32">7</text:span> + <text:span text:style-name="T32">6</text:span></text:p>
            <text:p text:style-name="P51">___ = <text:span text:style-name="T32">8</text:span><text:span text:style-name="T34">1</text:span> + 10</text:p>
          </table:table-cell>
        </table:table-row>
        <table:table-row table:style-name="Tableau2.10">
          <table:table-cell table:style-name="Tableau2.A2" office:value-type="string">
            <text:p text:style-name="P8"><text:span text:style-name="Strong_20_Emphasis"><text:span text:style-name="T6">9</text:span></text:span></text:p>
          </table:table-cell>
          <table:table-cell table:style-name="Tableau2.B2" office:value-type="string">
            <text:p text:style-name="P53">50 + ___ = 100</text:p>
            <text:p text:style-name="P53">90 + ___ = 100</text:p>
            <text:p text:style-name="P53">70 + ___ = 100</text:p>
          </table:table-cell>
          <table:table-cell table:style-name="Tableau2.C2" office:value-type="string">
            <text:p text:style-name="P54">3 + 4 = ___</text:p>
            <text:p text:style-name="P55"><text:span text:style-name="T35">3</text:span>5 – 20 = ___</text:p>
            <text:p text:style-name="P56"><text:span text:style-name="T35">7</text:span> + 5 = ___</text:p>
          </table:table-cell>
          <table:table-cell table:style-name="Tableau2.A2" office:value-type="string">
            <text:p text:style-name="P53">100 – 80 = ___</text:p>
            <text:p text:style-name="P53">100 – 90 = ___</text:p>
            <text:p text:style-name="P53">100 – 20 = ___</text:p>
          </table:table-cell>
          <table:table-cell table:style-name="Tableau2.C2" office:value-type="string">
            <text:p text:style-name="P54">6 = 2 + ___</text:p>
            <text:p text:style-name="P55">___ = <text:span text:style-name="T35">2</text:span>3 + 10</text:p>
            <text:p text:style-name="P56">1<text:span text:style-name="T35">2</text:span> = 4 + ___</text:p>
          </table:table-cell>
          <table:table-cell table:style-name="Tableau2.A2" office:value-type="string">
            <text:p text:style-name="P53">40 + ___ = 100</text:p>
            <text:p text:style-name="P53">100 – 70 = ___</text:p>
            <text:p text:style-name="P53">60 + ___ = 100</text:p>
          </table:table-cell>
          <table:table-cell table:style-name="Tableau2.C2" office:value-type="string">
            <text:p text:style-name="P57">4 = ___ + 3</text:p>
            <text:p text:style-name="P58">14 + <text:span text:style-name="T36">6</text:span>0 = ___</text:p>
            <text:p text:style-name="P59"><text:span text:style-name="T36">7</text:span> = 4 + ___</text:p>
          </table:table-cell>
          <table:table-cell table:style-name="Tableau2.A2" office:value-type="string">
            <text:p text:style-name="P53">100 – 50 = ___</text:p>
            <text:p text:style-name="P53">40 + ___ = 100</text:p>
            <text:p text:style-name="P53">100 – 40 = ___</text:p>
          </table:table-cell>
          <table:table-cell table:style-name="Tableau2.I2" office:value-type="string">
            <text:p text:style-name="P60"><text:span text:style-name="T37">75</text:span> + 10 = __<text:span text:style-name="T27">_</text:span></text:p>
            <text:p text:style-name="P61">7 = 4 + ___</text:p>
            <text:p text:style-name="P62">6 = 2 + ___</text:p>
          </table:table-cell>
        </table:table-row>
        <table:table-row table:style-name="Tableau2.11">
          <table:table-cell table:style-name="Tableau2.A3" office:value-type="string">
            <text:p text:style-name="P8"><text:span text:style-name="Strong_20_Emphasis"><text:span text:style-name="T6">10</text:span></text:span></text:p>
          </table:table-cell>
          <table:table-cell table:style-name="Tableau2.B3" office:value-type="string">
            <text:p text:style-name="P63">1 + 6 = ___</text:p>
            <text:p text:style-name="P63">3 + 7 = ___</text:p>
            <text:p text:style-name="P63">7 + 7 = ___</text:p>
          </table:table-cell>
          <table:table-cell table:style-name="Tableau2.C3" office:value-type="string">
            <text:p text:style-name="P64"><text:span text:style-name="T38">45</text:span> + <text:span text:style-name="T38">2</text:span>0 = ___</text:p>
            <text:p text:style-name="P65"><text:span text:style-name="T38">7</text:span> + 4 = ___</text:p>
            <text:p text:style-name="P66"><text:span text:style-name="T38">6</text:span>0 + ___ = 100</text:p>
          </table:table-cell>
          <table:table-cell table:style-name="Tableau2.A3" office:value-type="string">
            <text:p text:style-name="P63">7 + 4 = ___</text:p>
            <text:p text:style-name="P63">6 + 7 = ___</text:p>
            <text:p text:style-name="P63">10 = 6 + ___</text:p>
          </table:table-cell>
          <table:table-cell table:style-name="Tableau2.C3" office:value-type="string">
            <text:p text:style-name="P64"><text:span text:style-name="T38">96</text:span> – 10 = ___</text:p>
            <text:p text:style-name="P65">6 + 5 = ___</text:p>
            <text:p text:style-name="P66">100 – <text:span text:style-name="T38">7</text:span>0 = ___</text:p>
          </table:table-cell>
          <table:table-cell table:style-name="Tableau2.A3" office:value-type="string">
            <text:p text:style-name="P63">7 + ___ = 8</text:p>
            <text:p text:style-name="P63">6 + ___ = 9</text:p>
            <text:p text:style-name="P63">7 + ___ = 14</text:p>
          </table:table-cell>
          <table:table-cell table:style-name="Tableau2.C3" office:value-type="string">
            <text:p text:style-name="P67"><text:span text:style-name="T39">7</text:span>4 – 10 = ___</text:p>
            <text:p text:style-name="P68">7 = 4 + ___</text:p>
            <text:p text:style-name="P69"><text:span text:style-name="T39">5</text:span>0 + ___ = 100</text:p>
          </table:table-cell>
          <table:table-cell table:style-name="Tableau2.A3" office:value-type="string">
            <text:p text:style-name="P70">9 = 7 + ___</text:p>
            <text:p text:style-name="P70">8 = ___ + 6</text:p>
            <text:p text:style-name="P70">7 + 5 = ___</text:p>
          </table:table-cell>
          <table:table-cell table:style-name="Tableau2.I3" office:value-type="string">
            <text:p text:style-name="P71"><text:span text:style-name="T40">75</text:span> – <text:span text:style-name="T40">2</text:span>0 = ___</text:p>
            <text:p text:style-name="P72"><text:span text:style-name="T40">7</text:span> – 4 = ___</text:p>
            <text:p text:style-name="P73">100 – <text:span text:style-name="T41">1</text:span>0 = ___</text:p>
          </table:table-cell>
        </table:table-row>
        <table:table-row table:style-name="Tableau2.12">
          <table:table-cell table:style-name="Tableau2.A2" office:value-type="string">
            <text:p text:style-name="P8"><text:span text:style-name="Strong_20_Emphasis"><text:span text:style-name="T6">11</text:span></text:span></text:p>
          </table:table-cell>
          <table:table-cell table:style-name="Tableau2.B2" office:value-type="string">
            <text:p text:style-name="P74">77 + ___ = 80</text:p>
            <text:p text:style-name="P74">26 + ___ = 30</text:p>
            <text:p text:style-name="P75">81 + ___ = 90</text:p>
          </table:table-cell>
          <table:table-cell table:style-name="Tableau2.C2" office:value-type="string">
            <text:p text:style-name="P76">7 + 4 = ___</text:p>
            <text:p text:style-name="P77">100 – 90 = ___</text:p>
            <text:p text:style-name="P78">7 + 4 = ___</text:p>
          </table:table-cell>
          <table:table-cell table:style-name="Tableau2.A2" office:value-type="string">
            <text:p text:style-name="P75">90 = 89 + ___</text:p>
            <text:p text:style-name="P75">70 = 60 + ___</text:p>
            <text:p text:style-name="P75">80 = 72 + ___</text:p>
          </table:table-cell>
          <table:table-cell table:style-name="Tableau2.C2" office:value-type="string">
            <text:p text:style-name="P76">2 + 4 = ___</text:p>
            <text:p text:style-name="P77">90 + ___ = 100</text:p>
            <text:p text:style-name="P78">7 + 7 = ___</text:p>
          </table:table-cell>
          <table:table-cell table:style-name="Tableau2.A2" office:value-type="string">
            <text:p text:style-name="P75">90 = ___ + 81</text:p>
            <text:p text:style-name="P75">80 = ___ + 73</text:p>
            <text:p text:style-name="P75">60 = ___ + 54</text:p>
          </table:table-cell>
          <table:table-cell table:style-name="Tableau2.C2" office:value-type="string">
            <text:p text:style-name="P76">11 – 5 = ___</text:p>
            <text:p text:style-name="P77">100 – 50 = ___</text:p>
            <text:p text:style-name="P79">8 = ___ + 6</text:p>
          </table:table-cell>
          <table:table-cell table:style-name="Tableau2.A2" office:value-type="string">
            <text:p text:style-name="P75">27 + ___ = 30</text:p>
            <text:p text:style-name="P75">35 + ___ = 40</text:p>
            <text:p text:style-name="P75">53 = ___ = 60</text:p>
          </table:table-cell>
          <table:table-cell table:style-name="Tableau2.I2" office:value-type="string">
            <text:p text:style-name="P76">12 = 4 + ___</text:p>
            <text:p text:style-name="P77">100 – 70 = ___</text:p>
            <text:p text:style-name="P78">6 + ___ = 9</text:p>
          </table:table-cell>
        </table:table-row>
        <table:table-row table:style-name="Tableau2.13">
          <table:table-cell table:style-name="Tableau2.A3" office:value-type="string">
            <text:p text:style-name="P8"><text:span text:style-name="Strong_20_Emphasis"><text:span text:style-name="T6">12</text:span></text:span></text:p>
          </table:table-cell>
          <table:table-cell table:style-name="Tableau2.B3" office:value-type="string">
            <text:p text:style-name="P80">1 + 8 = ___</text:p>
            <text:p text:style-name="P80">4 + 8 = ___</text:p>
            <text:p text:style-name="P80">8 + 9 = ___</text:p>
          </table:table-cell>
          <table:table-cell table:style-name="Tableau2.C3" office:value-type="string">
            <text:p text:style-name="P81"><text:span text:style-name="T42">6</text:span>0 + ___ = 100</text:p>
            <text:p text:style-name="P82">1 + 6 = ___</text:p>
            <text:p text:style-name="P83"><text:span text:style-name="T42">35</text:span> + ___ = <text:span text:style-name="T42">4</text:span>0</text:p>
          </table:table-cell>
          <table:table-cell table:style-name="Tableau2.A3" office:value-type="string">
            <text:p text:style-name="P80">9 + 4 = ___</text:p>
            <text:p text:style-name="P80">9 + 6 = ___</text:p>
            <text:p text:style-name="P80">7 + 9 = ___</text:p>
          </table:table-cell>
          <table:table-cell table:style-name="Tableau2.C3" office:value-type="string">
            <text:p text:style-name="P84">100 – <text:span text:style-name="T43">7</text:span>0 = ___</text:p>
            <text:p text:style-name="P85">7 + 4 = ___</text:p>
            <text:p text:style-name="P86">70 = 6<text:span text:style-name="T43">5</text:span> + ___</text:p>
          </table:table-cell>
          <table:table-cell table:style-name="Tableau2.A3" office:value-type="string">
            <text:p text:style-name="P80">9 = 8 + ___</text:p>
            <text:p text:style-name="P80">14 = 9 + ___</text:p>
            <text:p text:style-name="P80">8 = 8 + ___</text:p>
          </table:table-cell>
          <table:table-cell table:style-name="Tableau2.C3" office:value-type="string">
            <text:p text:style-name="P87"><text:span text:style-name="T44">6</text:span>0 + ___ = 100</text:p>
            <text:p text:style-name="P88">6 + ___ = 9</text:p>
            <text:p text:style-name="P89"><text:span text:style-name="T44">7</text:span>0 = ___ + <text:span text:style-name="T44">63</text:span></text:p>
          </table:table-cell>
          <table:table-cell table:style-name="Tableau2.A3" office:value-type="string">
            <text:p text:style-name="P80">14 – 9 = ___</text:p>
            <text:p text:style-name="P80">16 – 8 = ___</text:p>
            <text:p text:style-name="P80">15 – <text:span text:style-name="T45">9</text:span> = ___</text:p>
          </table:table-cell>
          <table:table-cell table:style-name="Tableau2.I3" office:value-type="string">
            <text:p text:style-name="P90">100 – <text:span text:style-name="T46">4</text:span>0 = ___</text:p>
            <text:p text:style-name="P91">9 = 7 + ___</text:p>
            <text:p text:style-name="P92"><text:span text:style-name="T46">67</text:span> + ___ = <text:span text:style-name="T46">7</text:span>0</text:p>
          </table:table-cell>
        </table:table-row>
        <table:table-row table:style-name="Tableau2.14">
          <table:table-cell table:style-name="Tableau2.A2" office:value-type="string">
            <text:p text:style-name="P8"><text:span text:style-name="Strong_20_Emphasis"><text:span text:style-name="T6">13</text:span></text:span></text:p>
          </table:table-cell>
          <table:table-cell table:style-name="Tableau2.B2" office:value-type="string">
            <text:p text:style-name="P93"><text:span text:style-name="T47">Moitié de</text:span> 2 → __</text:p>
            <text:p text:style-name="P93"><text:span text:style-name="T47">Moitié de</text:span> 12 → __</text:p>
            <text:p text:style-name="P93"><text:span text:style-name="T47">Moitié de</text:span> 28 → __</text:p>
          </table:table-cell>
          <table:table-cell table:style-name="Tableau2.C2" office:value-type="string">
            <text:p text:style-name="P94">1 + 6 = ___</text:p>
            <text:p text:style-name="P95">7<text:span text:style-name="T45">2</text:span> + ___ = 80</text:p>
            <text:p text:style-name="P96">4 + <text:span text:style-name="T45">9</text:span> = ___</text:p>
          </table:table-cell>
          <table:table-cell table:style-name="Tableau2.A2" office:value-type="string">
            <text:p text:style-name="P93"><text:span text:style-name="T47">Moitié de</text:span> 6 → __</text:p>
            <text:p text:style-name="P93"><text:span text:style-name="T47">Moitié de</text:span> 20 → __</text:p>
            <text:p text:style-name="P93"><text:span text:style-name="T47">Moitié de</text:span> 26 → __</text:p>
          </table:table-cell>
          <table:table-cell table:style-name="Tableau2.C2" office:value-type="string">
            <text:p text:style-name="P94">6 + 7 = ___</text:p>
            <text:p text:style-name="P97">70 = 6<text:span text:style-name="T45">1</text:span> + ___</text:p>
            <text:p text:style-name="P96">7 + <text:span text:style-name="T45">8</text:span> = ___</text:p>
          </table:table-cell>
          <table:table-cell table:style-name="Tableau2.A2" office:value-type="string">
            <text:p text:style-name="P93"><text:span text:style-name="T47">Moitié de</text:span> 10 → __</text:p>
            <text:p text:style-name="P93"><text:span text:style-name="T47">Moitié de</text:span> 16 → __</text:p>
            <text:p text:style-name="P93"><text:span text:style-name="T47">Moitié de</text:span> 28 → __</text:p>
          </table:table-cell>
          <table:table-cell table:style-name="Tableau2.C2" office:value-type="string">
            <text:p text:style-name="P94">7 + ___ = 8</text:p>
            <text:p text:style-name="P97"><text:span text:style-name="T45">6</text:span>0 = ___ + <text:span text:style-name="T45">5</text:span>1</text:p>
            <text:p text:style-name="P96">8 = <text:span text:style-name="T45">5 </text:span>+ ___</text:p>
          </table:table-cell>
          <table:table-cell table:style-name="Tableau2.A2" office:value-type="string">
            <text:p text:style-name="P93"><text:span text:style-name="T47">Moitié de</text:span> 22 → __</text:p>
            <text:p text:style-name="P93"><text:span text:style-name="T47">Moitié de</text:span> 16 → __</text:p>
            <text:p text:style-name="P93"><text:span text:style-name="T47">Moitié de</text:span> 30 → __</text:p>
          </table:table-cell>
          <table:table-cell table:style-name="Tableau2.I2" office:value-type="string">
            <text:p text:style-name="P98">7 + 5 = ___</text:p>
            <text:p text:style-name="P97"><text:span text:style-name="T45">2</text:span>5 + ___ = <text:span text:style-name="T45">3</text:span>0</text:p>
            <text:p text:style-name="P99">1<text:span text:style-name="T48">6</text:span> – <text:span text:style-name="T45">9</text:span> = ___</text:p>
          </table:table-cell>
        </table:table-row>
        <table:table-row table:style-name="Tableau2.15">
          <table:table-cell table:style-name="Tableau2.A3" office:value-type="string">
            <text:p text:style-name="P8"><text:span text:style-name="Strong_20_Emphasis"><text:span text:style-name="T6">14</text:span></text:span></text:p>
          </table:table-cell>
          <table:table-cell table:style-name="Tableau2.B3" office:value-type="string">
            <text:p text:style-name="P100">25 + ___ = 30</text:p>
            <text:p text:style-name="P100">47 + ___ = 56</text:p>
            <text:p text:style-name="P100">66 + ___ = 80</text:p>
          </table:table-cell>
          <table:table-cell table:style-name="Tableau2.C3" office:value-type="string">
            <text:p text:style-name="P101">77 + ___ = 80</text:p>
            <text:p text:style-name="P102">4 + 8 = ___</text:p>
            <text:p text:style-name="P103"><text:span text:style-name="T47">Moitié de</text:span> <text:span text:style-name="T49">4</text:span> → __</text:p>
          </table:table-cell>
          <table:table-cell table:style-name="Tableau2.A3" office:value-type="string">
            <text:p text:style-name="P100">59 + ___ = 71</text:p>
            <text:p text:style-name="P100">26 + ___ = 31</text:p>
            <text:p text:style-name="P100">74 + ___ = 89</text:p>
          </table:table-cell>
          <table:table-cell table:style-name="Tableau2.C3" office:value-type="string">
            <text:p text:style-name="P104">70 = <text:span text:style-name="T50">6</text:span><text:span text:style-name="T51">5</text:span> + ___</text:p>
            <text:p text:style-name="P105">9 + 6 = ___</text:p>
            <text:p text:style-name="P103"><text:span text:style-name="T47">Moitié de</text:span> 2<text:span text:style-name="T49">4</text:span> → __</text:p>
          </table:table-cell>
          <table:table-cell table:style-name="Tableau2.A3" office:value-type="string">
            <text:p text:style-name="P100">26 + ___ = 33</text:p>
            <text:p text:style-name="P100">46 + ___ = 53</text:p>
            <text:p text:style-name="P100">61 + ___ = 70</text:p>
          </table:table-cell>
          <table:table-cell table:style-name="Tableau2.C3" office:value-type="string">
            <text:p text:style-name="P104">80 = ___ + 7<text:span text:style-name="T50">2</text:span></text:p>
            <text:p text:style-name="P105">14 = 9 + ___</text:p>
            <text:p text:style-name="P103"><text:span text:style-name="T47">Moitié de</text:span> <text:span text:style-name="T49">30</text:span> → __</text:p>
          </table:table-cell>
          <table:table-cell table:style-name="Tableau2.A3" office:value-type="string">
            <text:p text:style-name="P100">52 + ___ = 61</text:p>
            <text:p text:style-name="P100">79 + ___ = 93</text:p>
            <text:p text:style-name="P100">83 + ___ = 90</text:p>
          </table:table-cell>
          <table:table-cell table:style-name="Tableau2.I3" office:value-type="string">
            <text:p text:style-name="P104">2<text:span text:style-name="T50">6</text:span> + ___ = 30</text:p>
            <text:p text:style-name="P105">16 – 8 = ___</text:p>
            <text:p text:style-name="P103"><text:span text:style-name="T47">Moitié de</text:span> <text:span text:style-name="T49">28</text:span> → __</text:p>
          </table:table-cell>
        </table:table-row>
        <table:table-row table:style-name="Tableau2.16">
          <table:table-cell table:style-name="Tableau2.A2" office:value-type="string">
            <text:p text:style-name="P8"><text:span text:style-name="Strong_20_Emphasis"><text:span text:style-name="T6">15</text:span></text:span></text:p>
          </table:table-cell>
          <table:table-cell table:style-name="Tableau2.B2" office:value-type="string">
            <text:p text:style-name="P106">31 + 37 = ___</text:p>
            <text:p text:style-name="P106">83 + 11 = ___</text:p>
            <text:p text:style-name="P106">12 + 82 = ___</text:p>
          </table:table-cell>
          <table:table-cell table:style-name="Tableau2.C2" office:value-type="string">
            <text:p text:style-name="P107"><text:span text:style-name="T52">2</text:span> + 8 = ___</text:p>
            <text:p text:style-name="P103"><text:span text:style-name="T47">Moitié de</text:span> <text:span text:style-name="T49">6</text:span> → __</text:p>
            <text:p text:style-name="P108">76 + ___ = 88</text:p>
          </table:table-cell>
          <table:table-cell table:style-name="Tableau2.A2" office:value-type="string">
            <text:p text:style-name="P106">12 + 59 = ___</text:p>
            <text:p text:style-name="P106">48 + 16 = ___</text:p>
            <text:p text:style-name="P106">14 + 61 = ___</text:p>
          </table:table-cell>
          <table:table-cell table:style-name="Tableau2.C2" office:value-type="string">
            <text:p text:style-name="P107">7 + 9 = ___</text:p>
            <text:p text:style-name="P103"><text:span text:style-name="T47">Moitié de</text:span> <text:span text:style-name="T49">1</text:span>2 → __</text:p>
            <text:p text:style-name="P108">43 + ___ = 53</text:p>
          </table:table-cell>
          <table:table-cell table:style-name="Tableau2.A2" office:value-type="string">
            <text:p text:style-name="P106">33 + 55 = ___</text:p>
            <text:p text:style-name="P106">20 + 11 = ___</text:p>
            <text:p text:style-name="P106">29 + 61 = ___</text:p>
          </table:table-cell>
          <table:table-cell table:style-name="Tableau2.C2" office:value-type="string">
            <text:p text:style-name="P107">8 = <text:span text:style-name="T52">5 </text:span>+ ___</text:p>
            <text:p text:style-name="P103"><text:span text:style-name="T47">Moitié de</text:span> <text:span text:style-name="T49">18</text:span> → __</text:p>
            <text:p text:style-name="P108">47 + ___ = 58</text:p>
          </table:table-cell>
          <table:table-cell table:style-name="Tableau2.A2" office:value-type="string">
            <text:p text:style-name="P109">19 + 17 = ___</text:p>
            <text:p text:style-name="P109">81 + 17 = ___</text:p>
            <text:p text:style-name="P109">21 + 57 = ___</text:p>
          </table:table-cell>
          <table:table-cell table:style-name="Tableau2.I2" office:value-type="string">
            <text:p text:style-name="P107">1<text:span text:style-name="T52">6</text:span> = 9 + ___</text:p>
            <text:p text:style-name="P103"><text:span text:style-name="T47">Moitié de</text:span> <text:span text:style-name="T49">4</text:span> → __</text:p>
            <text:p text:style-name="P108">53 + ___ = 62</text:p>
          </table:table-cell>
        </table:table-row>
        <table:table-row table:style-name="Tableau2.17">
          <table:table-cell table:style-name="Tableau2.A3" office:value-type="string">
            <text:p text:style-name="P8"><text:span text:style-name="Strong_20_Emphasis"><text:span text:style-name="T6">16</text:span></text:span></text:p>
          </table:table-cell>
          <table:table-cell table:style-name="Tableau2.B3" office:value-type="string">
            <text:p text:style-name="P110">8 + 8 = ___</text:p>
            <text:p text:style-name="P110">13 + 13 = ___</text:p>
            <text:p text:style-name="P110">30 + 30 = ___</text:p>
          </table:table-cell>
          <table:table-cell table:style-name="Tableau2.C3" office:value-type="string">
            <text:p text:style-name="P103"><text:span text:style-name="T47">Moitié de</text:span> <text:span text:style-name="T49">8</text:span> → __</text:p>
            <text:p text:style-name="P108">87 + ___ = 100</text:p>
            <text:p text:style-name="P109">21 + 17 = ___</text:p>
          </table:table-cell>
          <table:table-cell table:style-name="Tableau2.A3" office:value-type="string">
            <text:p text:style-name="P110">50 + 50 = ___</text:p>
            <text:p text:style-name="P110">20 + 20 = ___</text:p>
            <text:p text:style-name="P110">45 + 45 = ___</text:p>
          </table:table-cell>
          <table:table-cell table:style-name="Tableau2.C3" office:value-type="string">
            <text:p text:style-name="P103"><text:span text:style-name="T47">Moitié de</text:span> 2<text:span text:style-name="T49">2</text:span> → __</text:p>
            <text:p text:style-name="P108">83 + ___ = 90</text:p>
            <text:p text:style-name="P109">17 + 83 = ___</text:p>
          </table:table-cell>
          <table:table-cell table:style-name="Tableau2.A3" office:value-type="string">
            <text:p text:style-name="P110"><text:span text:style-name="T47">Double de </text:span>11 → _</text:p>
            <text:p text:style-name="P110"><text:span text:style-name="T47">Double de </text:span>25 → _</text:p>
            <text:p text:style-name="P110"><text:span text:style-name="T47">Double de </text:span>14 → _</text:p>
          </table:table-cell>
          <table:table-cell table:style-name="Tableau2.C3" office:value-type="string">
            <text:p text:style-name="P103"><text:span text:style-name="T47">Moitié de</text:span> <text:span text:style-name="T49">16</text:span> → __</text:p>
            <text:p text:style-name="P108">89 + ___ = 102</text:p>
            <text:p text:style-name="P109">19 + 65 = ___</text:p>
          </table:table-cell>
          <table:table-cell table:style-name="Tableau2.A3" office:value-type="string">
            <text:p text:style-name="P110"><text:span text:style-name="T47">Double de </text:span>12 → _</text:p>
            <text:p text:style-name="P110"><text:span text:style-name="T47">Double de </text:span>35 → _</text:p>
            <text:p text:style-name="P110"><text:span text:style-name="T47">Double de </text:span>28 → _</text:p>
          </table:table-cell>
          <table:table-cell table:style-name="Tableau2.I3" office:value-type="string">
            <text:p text:style-name="P103"><text:span text:style-name="T47">Moitié de</text:span> <text:span text:style-name="T49">26</text:span> → __</text:p>
            <text:p text:style-name="P108">25 + ___ = 34</text:p>
            <text:p text:style-name="P109">46 + 11 = ___</text:p>
          </table:table-cell>
        </table:table-row>
        <table:table-row table:style-name="Tableau2.18">
          <table:table-cell table:style-name="Tableau2.A2" office:value-type="string">
            <text:p text:style-name="P8"><text:span text:style-name="Strong_20_Emphasis"><text:span text:style-name="T6">17</text:span></text:span></text:p>
          </table:table-cell>
          <table:table-cell table:style-name="Tableau2.B2" office:value-type="string">
            <text:p text:style-name="P111">70 + 9 = ___</text:p>
            <text:p text:style-name="P111">34 + 9 = ___</text:p>
            <text:p text:style-name="P111">38 + 9 = ___</text:p>
          </table:table-cell>
          <table:table-cell table:style-name="Tableau2.C2" office:value-type="string">
            <text:p text:style-name="P108">77 + ___ = 83</text:p>
            <text:p text:style-name="P109">66 + 29 = ___</text:p>
            <text:p text:style-name="P112">4 + 4 = ___</text:p>
          </table:table-cell>
          <table:table-cell table:style-name="Tableau2.A2" office:value-type="string">
            <text:p text:style-name="P111">62 + 19 = ___</text:p>
            <text:p text:style-name="P111">20 + 19 = ___</text:p>
            <text:p text:style-name="P111">52 + 19 = ___</text:p>
          </table:table-cell>
          <table:table-cell table:style-name="Tableau2.C2" office:value-type="string">
            <text:p text:style-name="P108">25 + ___ = 30</text:p>
            <text:p text:style-name="P109">70 + 10 = ___</text:p>
            <text:p text:style-name="P112">15 + 15 = ___</text:p>
          </table:table-cell>
          <table:table-cell table:style-name="Tableau2.A2" office:value-type="string">
            <text:p text:style-name="P113">23 + 29 = ___</text:p>
            <text:p text:style-name="P113">35 + 29 = ___</text:p>
            <text:p text:style-name="P113">65 + 29 = ___</text:p>
          </table:table-cell>
          <table:table-cell table:style-name="Tableau2.C2" office:value-type="string">
            <text:p text:style-name="P108">76 + ___ = 82</text:p>
            <text:p text:style-name="P109">30 + 69 = ___</text:p>
            <text:p text:style-name="P114"><text:span text:style-name="T47">Double de</text:span> <text:span text:style-name="T53">50</text:span> → _</text:p>
          </table:table-cell>
          <table:table-cell table:style-name="Tableau2.A2" office:value-type="string">
            <text:p text:style-name="P113">61 + 9 = ___</text:p>
            <text:p text:style-name="P113">37 + 19 = ___</text:p>
            <text:p text:style-name="P113">54 + 19 = ___</text:p>
          </table:table-cell>
          <table:table-cell table:style-name="Tableau2.I2" office:value-type="string">
            <text:p text:style-name="P108">43 + ___ = 57</text:p>
            <text:p text:style-name="P109">14 + 86 = ___</text:p>
            <text:p text:style-name="P114"><text:span text:style-name="T47">Double de</text:span> <text:span text:style-name="T53">20</text:span> → _</text:p>
          </table:table-cell>
        </table:table-row>
        <text:soft-page-break/>
        <table:table-row table:style-name="Tableau2.19">
          <table:table-cell table:style-name="Tableau2.A3" office:value-type="string">
            <text:p text:style-name="P8"><text:span text:style-name="Strong_20_Emphasis"><text:span text:style-name="T6">18</text:span></text:span></text:p>
          </table:table-cell>
          <table:table-cell table:style-name="Tableau2.B3" office:value-type="string">
            <text:p text:style-name="P115">200 + 200 = ___</text:p>
            <text:p text:style-name="P115">300 + 300 = ___</text:p>
            <text:p text:style-name="P115">100 + 100 = ___</text:p>
          </table:table-cell>
          <table:table-cell table:style-name="Tableau2.C3" office:value-type="string">
            <text:p text:style-name="P109">18 + 69 = ___</text:p>
            <text:p text:style-name="P116"><text:span text:style-name="T54">30</text:span> + <text:span text:style-name="T54">30</text:span> = ___</text:p>
            <text:p text:style-name="P117">43 + 9 = ___</text:p>
          </table:table-cell>
          <table:table-cell table:style-name="Tableau2.A3" office:value-type="string">
            <text:p text:style-name="P115">350 + 350 = ___</text:p>
            <text:p text:style-name="P115">400 + 400 = ___</text:p>
            <text:p text:style-name="P115">150 + 150 = ___</text:p>
          </table:table-cell>
          <table:table-cell table:style-name="Tableau2.C3" office:value-type="string">
            <text:p text:style-name="P109">14 + 79 = ___</text:p>
            <text:p text:style-name="P118"><text:span text:style-name="T55">45</text:span> + <text:span text:style-name="T55">45</text:span> = ___</text:p>
            <text:p text:style-name="P117">50 + 19 = ___</text:p>
          </table:table-cell>
          <table:table-cell table:style-name="Tableau2.A3" office:value-type="string">
            <text:p text:style-name="P119"><text:span text:style-name="T56">Double de</text:span> <text:span text:style-name="T57">400</text:span> → _</text:p>
            <text:p text:style-name="P119"><text:span text:style-name="T56">Double de</text:span> <text:span text:style-name="T57">200</text:span> → _</text:p>
            <text:p text:style-name="P119"><text:span text:style-name="T56">Double de</text:span> <text:span text:style-name="T57">350</text:span> → _</text:p>
          </table:table-cell>
          <table:table-cell table:style-name="Tableau2.C3" office:value-type="string">
            <text:p text:style-name="P109">65 + 10 = ___</text:p>
            <text:p text:style-name="P114"><text:span text:style-name="T47">Double de</text:span> <text:span text:style-name="T53">40</text:span> → _</text:p>
            <text:p text:style-name="P117">26 + 29 = ___</text:p>
          </table:table-cell>
          <table:table-cell table:style-name="Tableau2.A3" office:value-type="string">
            <text:p text:style-name="P119"><text:span text:style-name="T56">Double de</text:span> <text:span text:style-name="T57">100</text:span> → _</text:p>
            <text:p text:style-name="P119"><text:span text:style-name="T56">Double de</text:span> <text:span text:style-name="T57">500</text:span> → _</text:p>
            <text:p text:style-name="P119"><text:span text:style-name="T56">Double de</text:span> <text:span text:style-name="T57">250</text:span> → _</text:p>
          </table:table-cell>
          <table:table-cell table:style-name="Tableau2.I3" office:value-type="string">
            <text:p text:style-name="P109">13 + 73 = ___</text:p>
            <text:p text:style-name="P114"><text:span text:style-name="T47">Double de</text:span> <text:span text:style-name="T53">13</text:span> → _</text:p>
            <text:p text:style-name="P120">13 + 29 = ___</text:p>
          </table:table-cell>
        </table:table-row>
        <table:table-row table:style-name="Tableau2.20">
          <table:table-cell table:style-name="Tableau2.A2" office:value-type="string">
            <text:p text:style-name="P8"><text:span text:style-name="Strong_20_Emphasis"><text:span text:style-name="T6">19</text:span></text:span></text:p>
          </table:table-cell>
          <table:table-cell table:style-name="Tableau2.B2" office:value-type="string">
            <text:p text:style-name="P121">82 – 9 = ___</text:p>
            <text:p text:style-name="P121">14 – 9 = ___</text:p>
            <text:p text:style-name="P121">53 – 9 = ___</text:p>
          </table:table-cell>
          <table:table-cell table:style-name="Tableau2.C2" office:value-type="string">
            <text:p text:style-name="P116">4<text:span text:style-name="T54">0</text:span> + <text:span text:style-name="T54">40</text:span> = ___</text:p>
            <text:p text:style-name="P122">48 + 19 = ___</text:p>
            <text:p text:style-name="P123">400 + 400 = __</text:p>
          </table:table-cell>
          <table:table-cell table:style-name="Tableau2.A2" office:value-type="string">
            <text:p text:style-name="P121"><text:span text:style-name="T58">47</text:span> – 9 = ___</text:p>
            <text:p text:style-name="P121"><text:span text:style-name="T58">87</text:span> – 9 = ___</text:p>
            <text:p text:style-name="P121"><text:span text:style-name="T58">69</text:span> – 9 = ___</text:p>
          </table:table-cell>
          <table:table-cell table:style-name="Tableau2.C2" office:value-type="string">
            <text:p text:style-name="P124"><text:span text:style-name="T59">3</text:span><text:span text:style-name="T54">0</text:span> + <text:span text:style-name="T59">3</text:span><text:span text:style-name="T54">0</text:span> = ___</text:p>
            <text:p text:style-name="P122">53 + 9 = ___</text:p>
            <text:p text:style-name="P123">200 + 200 = __</text:p>
          </table:table-cell>
          <table:table-cell table:style-name="Tableau2.A2" office:value-type="string">
            <text:p text:style-name="P121">___ = <text:span text:style-name="T58">81</text:span> – 9</text:p>
            <text:p text:style-name="P121">___ = <text:span text:style-name="T58">13</text:span> – 9</text:p>
            <text:p text:style-name="P121">___ = <text:span text:style-name="T58">28</text:span> – 9</text:p>
          </table:table-cell>
          <table:table-cell table:style-name="Tableau2.C2" office:value-type="string">
            <text:p text:style-name="P114"><text:span text:style-name="T47">Double de</text:span> <text:span text:style-name="T53">12</text:span> → _</text:p>
            <text:p text:style-name="P122">65 + 29 = ___</text:p>
            <text:p text:style-name="P123">150 + 150 = __</text:p>
          </table:table-cell>
          <table:table-cell table:style-name="Tableau2.A2" office:value-type="string">
            <text:p text:style-name="P121">___ = <text:span text:style-name="T58">46 </text:span>– 9</text:p>
            <text:p text:style-name="P121">___ = <text:span text:style-name="T58">76</text:span> – 9</text:p>
            <text:p text:style-name="P121">___ = <text:span text:style-name="T58">25</text:span> – 9</text:p>
          </table:table-cell>
          <table:table-cell table:style-name="Tableau2.I2" office:value-type="string">
            <text:p text:style-name="P114"><text:span text:style-name="T47">Double de</text:span> <text:span text:style-name="T53">20</text:span> → _</text:p>
            <text:p text:style-name="P122">33 + 29 = ___</text:p>
            <text:p text:style-name="P123">250 + 250 = __</text:p>
          </table:table-cell>
        </table:table-row>
        <table:table-row table:style-name="Tableau2.21">
          <table:table-cell table:style-name="Tableau2.A3" office:value-type="string">
            <text:p text:style-name="P8"><text:span text:style-name="Strong_20_Emphasis"><text:span text:style-name="T6">20</text:span></text:span></text:p>
          </table:table-cell>
          <table:table-cell table:style-name="Tableau2.B3" office:value-type="string">
            <text:p text:style-name="P125"><text:span text:style-name="T47">Moitié de</text:span> <text:span text:style-name="T60">80</text:span> → __</text:p>
            <text:p text:style-name="P125"><text:span text:style-name="T47">Moitié de</text:span> <text:span text:style-name="T60">30</text:span> → __</text:p>
            <text:p text:style-name="P125"><text:span text:style-name="T47">Moitié de</text:span> <text:span text:style-name="T60">60</text:span> → __</text:p>
          </table:table-cell>
          <table:table-cell table:style-name="Tableau2.C3" office:value-type="string">
            <text:p text:style-name="P126">56 + 9 = ___</text:p>
            <text:p text:style-name="P123">300 + 300 = __</text:p>
            <text:p text:style-name="P127"><text:span text:style-name="T58">58</text:span> – 9 = ___</text:p>
          </table:table-cell>
          <table:table-cell table:style-name="Tableau2.A3" office:value-type="string">
            <text:p text:style-name="P125"><text:span text:style-name="T47">Moitié de</text:span> <text:span text:style-name="T60">40</text:span> → __</text:p>
            <text:p text:style-name="P125"><text:span text:style-name="T47">Moitié de</text:span> <text:span text:style-name="T60">90</text:span> → __</text:p>
            <text:p text:style-name="P125"><text:span text:style-name="T47">Moitié de</text:span> <text:span text:style-name="T60">50</text:span> → __</text:p>
          </table:table-cell>
          <table:table-cell table:style-name="Tableau2.C3" office:value-type="string">
            <text:p text:style-name="P126">62 + 19 = ___</text:p>
            <text:p text:style-name="P123">100 + 100 = __</text:p>
            <text:p text:style-name="P127"><text:span text:style-name="T58">94</text:span> – 9 = ___</text:p>
          </table:table-cell>
          <table:table-cell table:style-name="Tableau2.A3" office:value-type="string">
            <text:p text:style-name="P125"><text:span text:style-name="T47">Moitié de</text:span> <text:span text:style-name="T60">10</text:span> → __</text:p>
            <text:p text:style-name="P125"><text:span text:style-name="T47">Moitié de</text:span> <text:span text:style-name="T60">20</text:span> → __</text:p>
            <text:p text:style-name="P125"><text:span text:style-name="T47">Moitié de</text:span> <text:span text:style-name="T60">70</text:span> → __</text:p>
          </table:table-cell>
          <table:table-cell table:style-name="Tableau2.C3" office:value-type="string">
            <text:p text:style-name="P126">71 + 9 = ___</text:p>
            <text:p text:style-name="P123">350 + 350 = __</text:p>
            <text:p text:style-name="P127">___ = <text:span text:style-name="T58">18</text:span> – 9</text:p>
          </table:table-cell>
          <table:table-cell table:style-name="Tableau2.A3" office:value-type="string">
            <text:p text:style-name="P125"><text:span text:style-name="T47">Moitié de</text:span> <text:span text:style-name="T60">60</text:span> → __</text:p>
            <text:p text:style-name="P125"><text:span text:style-name="T47">Moitié de</text:span> <text:span text:style-name="T60">80</text:span> → __</text:p>
            <text:p text:style-name="P125"><text:span text:style-name="T47">Moitié de</text:span> <text:span text:style-name="T60">90</text:span> → __</text:p>
          </table:table-cell>
          <table:table-cell table:style-name="Tableau2.I3" office:value-type="string">
            <text:p text:style-name="P126">25 + 29 = ___</text:p>
            <text:p text:style-name="P123">500 + 500 = __</text:p>
            <text:p text:style-name="P127">___ = <text:span text:style-name="T58">23</text:span> – 9</text:p>
          </table:table-cell>
        </table:table-row>
        <table:table-row table:style-name="Tableau2.22">
          <table:table-cell table:style-name="Tableau2.A2" office:value-type="string">
            <text:p text:style-name="P8"><text:span text:style-name="Strong_20_Emphasis"><text:span text:style-name="T6">21</text:span></text:span></text:p>
          </table:table-cell>
          <table:table-cell table:style-name="Tableau2.B2" office:value-type="string">
            <text:p text:style-name="P128">2 × 1 = ___</text:p>
            <text:p text:style-name="P128">3 × 2 = ___</text:p>
            <text:p text:style-name="P128">7 × 2 = ___</text:p>
          </table:table-cell>
          <table:table-cell table:style-name="Tableau2.C2" office:value-type="string">
            <text:p text:style-name="P123">100 + 100 = __</text:p>
            <text:p text:style-name="P127"><text:span text:style-name="T58">24</text:span> – 9 = ___</text:p>
            <text:p text:style-name="P125"><text:span text:style-name="T56">Moitié de</text:span> <text:span text:style-name="T60">100</text:span> → _</text:p>
          </table:table-cell>
          <table:table-cell table:style-name="Tableau2.A2" office:value-type="string">
            <text:p text:style-name="P128">7 × 2 = ___</text:p>
            <text:p text:style-name="P128">2 × 6 = ___</text:p>
            <text:p text:style-name="P128">8 × 2 = ___</text:p>
          </table:table-cell>
          <table:table-cell table:style-name="Tableau2.C2" office:value-type="string">
            <text:p text:style-name="P123">250 + 250 = __</text:p>
            <text:p text:style-name="P127"><text:span text:style-name="T58">39</text:span> – 9 = ___</text:p>
            <text:p text:style-name="P125"><text:span text:style-name="T47">Moitié de</text:span> <text:span text:style-name="T60">30</text:span> → __</text:p>
          </table:table-cell>
          <table:table-cell table:style-name="Tableau2.A2" office:value-type="string">
            <text:p text:style-name="P128"><text:span text:style-name="T61">___ = </text:span>2 × 4</text:p>
            <text:p text:style-name="P128"><text:span text:style-name="T61">___ = </text:span>2 × 5</text:p>
            <text:p text:style-name="P128"><text:span text:style-name="T61">___ = </text:span>5 × 2</text:p>
          </table:table-cell>
          <table:table-cell table:style-name="Tableau2.C2" office:value-type="string">
            <text:p text:style-name="P123">400 + 400 = __</text:p>
            <text:p text:style-name="P127">___ = <text:span text:style-name="T58">54 </text:span>– 9</text:p>
            <text:p text:style-name="P125"><text:span text:style-name="T47">Moitié de</text:span> <text:span text:style-name="T60">20</text:span> → __</text:p>
          </table:table-cell>
          <table:table-cell table:style-name="Tableau2.A2" office:value-type="string">
            <text:p text:style-name="P128"><text:span text:style-name="T61">___ = </text:span>2 × 1</text:p>
            <text:p text:style-name="P128"><text:span text:style-name="T61">___ = </text:span>2 × 9</text:p>
            <text:p text:style-name="P128"><text:span text:style-name="T61">___ = </text:span>8 × 2</text:p>
          </table:table-cell>
          <table:table-cell table:style-name="Tableau2.I2" office:value-type="string">
            <text:p text:style-name="P123">200 + 200 = __</text:p>
            <text:p text:style-name="P127">___ = <text:span text:style-name="T58">35</text:span> – 9</text:p>
            <text:p text:style-name="P125"><text:span text:style-name="T47">Moitié de</text:span> <text:span text:style-name="T60">70</text:span> → __</text:p>
          </table:table-cell>
        </table:table-row>
        <table:table-row table:style-name="Tableau2.23">
          <table:table-cell table:style-name="Tableau2.A3" office:value-type="string">
            <text:p text:style-name="P8"><text:span text:style-name="Strong_20_Emphasis"><text:span text:style-name="T6">22</text:span></text:span></text:p>
          </table:table-cell>
          <table:table-cell table:style-name="Tableau2.B3" office:value-type="string">
            <text:p text:style-name="P129">2<text:span text:style-name="T62">2</text:span> × 1<text:span text:style-name="T62">0</text:span> = ___</text:p>
            <text:p text:style-name="P129"><text:span text:style-name="T62">71</text:span> × <text:span text:style-name="T62">10</text:span> = ___</text:p>
            <text:p text:style-name="P129">7 × <text:span text:style-name="T62">10</text:span> = ___</text:p>
          </table:table-cell>
          <table:table-cell table:style-name="Tableau2.C3" office:value-type="string">
            <text:p text:style-name="P127">___ = <text:span text:style-name="T58">76</text:span> – 9</text:p>
            <text:p text:style-name="P125"><text:span text:style-name="T47">Moitié de</text:span> <text:span text:style-name="T60">50</text:span> → _</text:p>
            <text:p text:style-name="P128">7 × 2 = ___</text:p>
          </table:table-cell>
          <table:table-cell table:style-name="Tableau2.A3" office:value-type="string">
            <text:p text:style-name="P129"><text:span text:style-name="T62">11</text:span> × 1<text:span text:style-name="T62">0</text:span> = ___</text:p>
            <text:p text:style-name="P129"><text:span text:style-name="T62">10</text:span> × <text:span text:style-name="T62">64</text:span> = ___</text:p>
            <text:p text:style-name="P129"><text:span text:style-name="T62">10</text:span> × <text:span text:style-name="T62">25</text:span> = ___</text:p>
          </table:table-cell>
          <table:table-cell table:style-name="Tableau2.C3" office:value-type="string">
            <text:p text:style-name="P127">___ = <text:span text:style-name="T58">88</text:span> – 9</text:p>
            <text:p text:style-name="P125"><text:span text:style-name="T47">Moitié de</text:span> <text:span text:style-name="T60">40</text:span> → __</text:p>
            <text:p text:style-name="P128">2 × 10 = ___</text:p>
          </table:table-cell>
          <table:table-cell table:style-name="Tableau2.A3" office:value-type="string">
            <text:p text:style-name="P129"><text:span text:style-name="T61">___ = </text:span><text:span text:style-name="T62">10</text:span> × 4<text:span text:style-name="T62">3</text:span></text:p>
            <text:p text:style-name="P129"><text:span text:style-name="T61">___ = </text:span>2<text:span text:style-name="T62">7</text:span> × <text:span text:style-name="T62">10</text:span></text:p>
            <text:p text:style-name="P129"><text:span text:style-name="T61">___ = </text:span>5<text:span text:style-name="T62">2</text:span> × <text:span text:style-name="T62">10</text:span></text:p>
          </table:table-cell>
          <table:table-cell table:style-name="Tableau2.C3" office:value-type="string">
            <text:p text:style-name="P127"><text:span text:style-name="T58">49</text:span> – 9 = ___</text:p>
            <text:p text:style-name="P125"><text:span text:style-name="T47">Moitié de</text:span> <text:span text:style-name="T60">80</text:span> → __</text:p>
            <text:p text:style-name="P128"><text:span text:style-name="T61">___ = </text:span>5 × 2</text:p>
          </table:table-cell>
          <table:table-cell table:style-name="Tableau2.A3" office:value-type="string">
            <text:p text:style-name="P129"><text:span text:style-name="T61">___ = </text:span><text:span text:style-name="T62">10</text:span> × 4<text:span text:style-name="T62">1</text:span></text:p>
            <text:p text:style-name="P129"><text:span text:style-name="T61">___ = </text:span><text:span text:style-name="T62">57</text:span> × <text:span text:style-name="T62">10</text:span></text:p>
            <text:p text:style-name="P129"><text:span text:style-name="T61">___ = </text:span><text:span text:style-name="T62">10</text:span> × <text:span text:style-name="T62">46</text:span></text:p>
          </table:table-cell>
          <table:table-cell table:style-name="Tableau2.I3" office:value-type="string">
            <text:p text:style-name="P127"><text:span text:style-name="T58">53</text:span> – 9 = ___</text:p>
            <text:p text:style-name="P125"><text:span text:style-name="T47">Moitié de</text:span> <text:span text:style-name="T60">90</text:span> → __</text:p>
            <text:p text:style-name="P128"><text:span text:style-name="T61">___ = </text:span>6 × 2</text:p>
          </table:table-cell>
        </table:table-row>
        <table:table-row table:style-name="Tableau2.24">
          <table:table-cell table:style-name="Tableau2.A2" office:value-type="string">
            <text:p text:style-name="P8"><text:span text:style-name="Strong_20_Emphasis"><text:span text:style-name="T6">23</text:span></text:span></text:p>
          </table:table-cell>
          <table:table-cell table:style-name="Tableau2.B2" office:value-type="string">
            <text:p text:style-name="P130">7 × <text:span text:style-name="T63">5</text:span> = ___</text:p>
            <text:p text:style-name="P130"><text:span text:style-name="T63">5</text:span> × 6 = ___</text:p>
            <text:p text:style-name="P130">8 × <text:span text:style-name="T63">5</text:span> = ___</text:p>
          </table:table-cell>
          <table:table-cell table:style-name="Tableau2.C2" office:value-type="string">
            <text:p text:style-name="P131"><text:span text:style-name="T47">Moitié de</text:span> <text:span text:style-name="T64">2</text:span><text:span text:style-name="T60">0</text:span> → _</text:p>
            <text:p text:style-name="P128">3 × 2 = ___</text:p>
            <text:p text:style-name="P129"><text:span text:style-name="T62">560</text:span><text:span text:style-name="T61"> = </text:span><text:span text:style-name="T62">10</text:span> × <text:span text:style-name="T62">___</text:span></text:p>
          </table:table-cell>
          <table:table-cell table:style-name="Tableau2.A2" office:value-type="string">
            <text:p text:style-name="P130"><text:span text:style-name="T63">5</text:span> × 1 = ___</text:p>
            <text:p text:style-name="P130">3 × <text:span text:style-name="T63">5</text:span> = ___</text:p>
            <text:p text:style-name="P130">7 × <text:span text:style-name="T63">5</text:span> = ___</text:p>
          </table:table-cell>
          <table:table-cell table:style-name="Tableau2.C2" office:value-type="string">
            <text:p text:style-name="P131"><text:span text:style-name="T47">Moitié de</text:span> <text:span text:style-name="T64">6</text:span><text:span text:style-name="T60">0</text:span> → __</text:p>
            <text:p text:style-name="P128">4 × 2 = ___</text:p>
            <text:p text:style-name="P129"><text:span text:style-name="T62">270</text:span><text:span text:style-name="T61"> = </text:span><text:span text:style-name="T62">10</text:span> × <text:span text:style-name="T62">___</text:span></text:p>
          </table:table-cell>
          <table:table-cell table:style-name="Tableau2.A2" office:value-type="string">
            <text:p text:style-name="P130"><text:span text:style-name="T61">___ = </text:span><text:span text:style-name="T63">5</text:span> × 4</text:p>
            <text:p text:style-name="P130"><text:span text:style-name="T61">___ = </text:span><text:span text:style-name="T63">5</text:span> × 5</text:p>
            <text:p text:style-name="P130"><text:span text:style-name="T61">___ = </text:span>5 × 2</text:p>
          </table:table-cell>
          <table:table-cell table:style-name="Tableau2.C2" office:value-type="string">
            <text:p text:style-name="P131"><text:span text:style-name="T47">Moitié de</text:span> <text:span text:style-name="T64">7</text:span><text:span text:style-name="T60">0</text:span> → __</text:p>
            <text:p text:style-name="P132"><text:span text:style-name="T61">___ = </text:span>7 × 2</text:p>
            <text:p text:style-name="P129"><text:span text:style-name="T62">10</text:span> × <text:span text:style-name="T62">___ = 350</text:span></text:p>
          </table:table-cell>
          <table:table-cell table:style-name="Tableau2.A2" office:value-type="string">
            <text:p text:style-name="P130"><text:span text:style-name="T61">___ = </text:span><text:span text:style-name="T63">5</text:span> × 1</text:p>
            <text:p text:style-name="P130"><text:span text:style-name="T61">___ = </text:span><text:span text:style-name="T63">5</text:span> × 9</text:p>
            <text:p text:style-name="P130"><text:span text:style-name="T61">___ = </text:span>8 × <text:span text:style-name="T63">5</text:span></text:p>
          </table:table-cell>
          <table:table-cell table:style-name="Tableau2.I2" office:value-type="string">
            <text:p text:style-name="P131"><text:span text:style-name="T47">Moitié de</text:span> <text:span text:style-name="T64">3</text:span><text:span text:style-name="T60">0</text:span> → __</text:p>
            <text:p text:style-name="P128"><text:span text:style-name="T61">___ = </text:span>9 × 2</text:p>
            <text:p text:style-name="P129"><text:span text:style-name="T62">10</text:span> × <text:span text:style-name="T62">___ = 760</text:span></text:p>
          </table:table-cell>
        </table:table-row>
        <table:table-row table:style-name="Tableau2.25">
          <table:table-cell table:style-name="Tableau2.A3" office:value-type="string">
            <text:p text:style-name="P8"><text:span text:style-name="Strong_20_Emphasis"><text:span text:style-name="T6">24</text:span></text:span></text:p>
          </table:table-cell>
          <table:table-cell table:style-name="Tableau2.B3" office:value-type="string">
            <text:p text:style-name="P133"><text:span text:style-name="T65">3</text:span> × 1 = ___</text:p>
            <text:p text:style-name="P133">3 × <text:span text:style-name="T65">3</text:span> = ___</text:p>
            <text:p text:style-name="P133">7 × <text:span text:style-name="T65">3</text:span> = ___</text:p>
          </table:table-cell>
          <table:table-cell table:style-name="Tableau2.C3" office:value-type="string">
            <text:p text:style-name="P132"><text:span text:style-name="T66">___ </text:span>× 2 = <text:span text:style-name="T66">16</text:span></text:p>
            <text:p text:style-name="P129"><text:span text:style-name="T62">10</text:span> × <text:span text:style-name="T62">___ = 530</text:span></text:p>
            <text:p text:style-name="P130">7 × <text:span text:style-name="T63">5</text:span> = ___</text:p>
          </table:table-cell>
          <table:table-cell table:style-name="Tableau2.A3" office:value-type="string">
            <text:p text:style-name="P133">7 × <text:span text:style-name="T65">3</text:span> = ___</text:p>
            <text:p text:style-name="P133"><text:span text:style-name="T65">3</text:span> × 6 = ___</text:p>
            <text:p text:style-name="P133">8 × <text:span text:style-name="T65">3</text:span> = ___</text:p>
          </table:table-cell>
          <table:table-cell table:style-name="Tableau2.C3" office:value-type="string">
            <text:p text:style-name="P132"><text:span text:style-name="T66">___ </text:span>× 2 = <text:span text:style-name="T66">18</text:span></text:p>
            <text:p text:style-name="P129"><text:span text:style-name="T62">420</text:span><text:span text:style-name="T61"> = </text:span><text:span text:style-name="T62">10</text:span> × <text:span text:style-name="T62">___</text:span></text:p>
            <text:p text:style-name="P130"><text:span text:style-name="T63">5</text:span> × 10 = ___</text:p>
          </table:table-cell>
          <table:table-cell table:style-name="Tableau2.A3" office:value-type="string">
            <text:p text:style-name="P133"><text:span text:style-name="T61">___ = </text:span><text:span text:style-name="T65">3</text:span> × 1</text:p>
            <text:p text:style-name="P133"><text:span text:style-name="T61">___ = </text:span><text:span text:style-name="T65">3</text:span> × 9</text:p>
            <text:p text:style-name="P133"><text:span text:style-name="T61">___ = </text:span>8 × <text:span text:style-name="T65">3</text:span></text:p>
          </table:table-cell>
          <table:table-cell table:style-name="Tableau2.C3" office:value-type="string">
            <text:p text:style-name="P132"><text:span text:style-name="T66">20</text:span><text:span text:style-name="T61"> = </text:span><text:span text:style-name="T66">___</text:span> × 2</text:p>
            <text:p text:style-name="P129"><text:span text:style-name="T62">10</text:span> × <text:span text:style-name="T62">66</text:span> = ___</text:p>
            <text:p text:style-name="P130"><text:span text:style-name="T61">___ = </text:span>5 × <text:span text:style-name="T63">7</text:span></text:p>
          </table:table-cell>
          <table:table-cell table:style-name="Tableau2.A3" office:value-type="string">
            <text:p text:style-name="P133"><text:span text:style-name="T61">___ = </text:span><text:span text:style-name="T65">3</text:span> × 4</text:p>
            <text:p text:style-name="P133"><text:span text:style-name="T61">___ = </text:span><text:span text:style-name="T65">3</text:span> × <text:span text:style-name="T65">5</text:span></text:p>
            <text:p text:style-name="P133"><text:span text:style-name="T61">___ = </text:span><text:span text:style-name="T65">3</text:span> × 2</text:p>
          </table:table-cell>
          <table:table-cell table:style-name="Tableau2.I3" office:value-type="string">
            <text:p text:style-name="P132"><text:span text:style-name="T66">8</text:span><text:span text:style-name="T61"> = </text:span><text:span text:style-name="T66">___</text:span> × 2</text:p>
            <text:p text:style-name="P129"><text:span text:style-name="T62">10</text:span> × <text:span text:style-name="T62">82</text:span> = ___</text:p>
            <text:p text:style-name="P130"><text:span text:style-name="T61">___ = </text:span>5 × <text:span text:style-name="T63">6</text:span></text:p>
          </table:table-cell>
        </table:table-row>
        <table:table-row table:style-name="Tableau2.26">
          <table:table-cell table:style-name="Tableau2.A2" office:value-type="string">
            <text:p text:style-name="P8"><text:span text:style-name="Strong_20_Emphasis"><text:span text:style-name="T6">25</text:span></text:span></text:p>
          </table:table-cell>
          <table:table-cell table:style-name="Tableau2.B2" office:value-type="string">
            <text:p text:style-name="P134"><text:span text:style-name="T67">4</text:span> × 1 = ___</text:p>
            <text:p text:style-name="P134">3 × <text:span text:style-name="T67">4</text:span> = ___</text:p>
            <text:p text:style-name="P134">7 × <text:span text:style-name="T67">4</text:span> = ___</text:p>
          </table:table-cell>
          <table:table-cell table:style-name="Tableau2.C2" office:value-type="string">
            <text:p text:style-name="P129"><text:span text:style-name="T62">10</text:span> × <text:span text:style-name="T62">83</text:span> = ___</text:p>
            <text:p text:style-name="P130"><text:span text:style-name="T63">6</text:span> × <text:span text:style-name="T63">5</text:span> = ___</text:p>
            <text:p text:style-name="P135">7 × <text:span text:style-name="T65">3</text:span> = ___</text:p>
          </table:table-cell>
          <table:table-cell table:style-name="Tableau2.A2" office:value-type="string">
            <text:p text:style-name="P134">7 × <text:span text:style-name="T67">4</text:span> = ___</text:p>
            <text:p text:style-name="P134"><text:span text:style-name="T67">4</text:span> × 6 = ___</text:p>
            <text:p text:style-name="P134">8 × <text:span text:style-name="T67">4</text:span> = ___</text:p>
          </table:table-cell>
          <table:table-cell table:style-name="Tableau2.C2" office:value-type="string">
            <text:p text:style-name="P129"><text:span text:style-name="T62">10</text:span> × <text:span text:style-name="T62">26</text:span> = ___</text:p>
            <text:p text:style-name="P130"><text:span text:style-name="T63">8</text:span> × <text:span text:style-name="T63">5</text:span> = ___</text:p>
            <text:p text:style-name="P135"><text:span text:style-name="T61">___ = </text:span><text:span text:style-name="T65">3</text:span> × <text:span text:style-name="T68">8</text:span></text:p>
          </table:table-cell>
          <table:table-cell table:style-name="Tableau2.A2" office:value-type="string">
            <text:p text:style-name="P134"><text:span text:style-name="T61">___ = </text:span><text:span text:style-name="T67">4</text:span> × 4</text:p>
            <text:p text:style-name="P134"><text:span text:style-name="T61">___ = </text:span><text:span text:style-name="T67">4</text:span> × 5</text:p>
            <text:p text:style-name="P134"><text:span text:style-name="T61">___ = </text:span>5 × <text:span text:style-name="T67">4</text:span></text:p>
          </table:table-cell>
          <table:table-cell table:style-name="Tableau2.C2" office:value-type="string">
            <text:p text:style-name="P129"><text:span text:style-name="T62">890</text:span><text:span text:style-name="T61"> = </text:span><text:span text:style-name="T62">10</text:span> × <text:span text:style-name="T62">___</text:span></text:p>
            <text:p text:style-name="P130"><text:span text:style-name="T61">___ = </text:span><text:span text:style-name="T63">9</text:span> × 5</text:p>
            <text:p text:style-name="P135"><text:span text:style-name="T61">___ = </text:span><text:span text:style-name="T65">3</text:span> × 9</text:p>
          </table:table-cell>
          <table:table-cell table:style-name="Tableau2.A2" office:value-type="string">
            <text:p text:style-name="P134"><text:span text:style-name="T61">___ = </text:span><text:span text:style-name="T67">4</text:span> × 1</text:p>
            <text:p text:style-name="P134"><text:span text:style-name="T61">___ = </text:span><text:span text:style-name="T67">4</text:span> × 9</text:p>
            <text:p text:style-name="P134"><text:span text:style-name="T61">___ = </text:span>8 × <text:span text:style-name="T67">4</text:span></text:p>
          </table:table-cell>
          <table:table-cell table:style-name="Tableau2.I2" office:value-type="string">
            <text:p text:style-name="P129"><text:span text:style-name="T62">10</text:span> × <text:span text:style-name="T62">___ = 540</text:span></text:p>
            <text:p text:style-name="P130"><text:span text:style-name="T61">___ = </text:span><text:span text:style-name="T63">3</text:span> × 5</text:p>
            <text:p text:style-name="P135"><text:span text:style-name="T61">___ = </text:span><text:span text:style-name="T65">3</text:span> × 2</text:p>
          </table:table-cell>
        </table:table-row>
        <table:table-row table:style-name="Tableau2.27">
          <table:table-cell table:style-name="Tableau2.A3" office:value-type="string">
            <text:p text:style-name="P8"><text:span text:style-name="Strong_20_Emphasis"><text:span text:style-name="T6">26</text:span></text:span></text:p>
          </table:table-cell>
          <table:table-cell table:style-name="Tableau2.B3" office:value-type="string">
            <text:p text:style-name="P136"><text:span text:style-name="T56">Moitié de</text:span> <text:span text:style-name="T60">100</text:span> → _</text:p>
            <text:p text:style-name="P136"><text:span text:style-name="T56">Moitié de</text:span> <text:span text:style-name="T69">3</text:span><text:span text:style-name="T60">00</text:span> → _</text:p>
            <text:p text:style-name="P136"><text:span text:style-name="T56">Moitié de</text:span> <text:span text:style-name="T69">2</text:span><text:span text:style-name="T60">00</text:span> → _</text:p>
          </table:table-cell>
          <table:table-cell table:style-name="Tableau2.C3" office:value-type="string">
            <text:p text:style-name="P130"><text:span text:style-name="T61">___ = </text:span><text:span text:style-name="T63">7</text:span> × 5</text:p>
            <text:p text:style-name="P135"><text:span text:style-name="T61">___ = </text:span><text:span text:style-name="T65">3</text:span> × <text:span text:style-name="T68">3</text:span></text:p>
            <text:p text:style-name="P137"><text:span text:style-name="T61">___ = </text:span><text:span text:style-name="T67">4</text:span> × <text:span text:style-name="T70">2</text:span></text:p>
          </table:table-cell>
          <table:table-cell table:style-name="Tableau2.A3" office:value-type="string">
            <text:p text:style-name="P136"><text:span text:style-name="T56">Moitié de</text:span> <text:span text:style-name="T69">5</text:span><text:span text:style-name="T60">00</text:span> → _</text:p>
            <text:p text:style-name="P136"><text:span text:style-name="T56">Moitié de</text:span> <text:span text:style-name="T69">7</text:span><text:span text:style-name="T60">00</text:span> → _</text:p>
            <text:p text:style-name="P136"><text:span text:style-name="T56">Moitié de</text:span> <text:span text:style-name="T69">8</text:span><text:span text:style-name="T60">00</text:span> → _</text:p>
          </table:table-cell>
          <table:table-cell table:style-name="Tableau2.C3" office:value-type="string">
            <text:p text:style-name="P130"><text:span text:style-name="T63">1</text:span> × <text:span text:style-name="T63">5</text:span> = ___</text:p>
            <text:p text:style-name="P135"><text:span text:style-name="T68">3</text:span> × 10 = ___</text:p>
            <text:p text:style-name="P137"><text:span text:style-name="T61">___ = </text:span><text:span text:style-name="T67">4</text:span> × <text:span text:style-name="T70">5</text:span></text:p>
          </table:table-cell>
          <table:table-cell table:style-name="Tableau2.A3" office:value-type="string">
            <text:p text:style-name="P136"><text:span text:style-name="T56">Moitié de</text:span> <text:span text:style-name="T69">6</text:span><text:span text:style-name="T60">00</text:span> → _</text:p>
            <text:p text:style-name="P136"><text:span text:style-name="T56">Moitié de</text:span> <text:span text:style-name="T69">4</text:span><text:span text:style-name="T60">00</text:span> → _</text:p>
            <text:p text:style-name="P136"><text:span text:style-name="T56">Moitié de</text:span> <text:span text:style-name="T69">3</text:span><text:span text:style-name="T60">00</text:span> → _</text:p>
          </table:table-cell>
          <table:table-cell table:style-name="Tableau2.C3" office:value-type="string">
            <text:p text:style-name="P130"><text:span text:style-name="T63">9</text:span> × <text:span text:style-name="T63">5</text:span> = ___</text:p>
            <text:p text:style-name="P135"><text:span text:style-name="T68">4</text:span> × <text:span text:style-name="T68">3</text:span> = ___</text:p>
            <text:p text:style-name="P137"><text:span text:style-name="T67">4</text:span> × 6 = ___</text:p>
          </table:table-cell>
          <table:table-cell table:style-name="Tableau2.A3" office:value-type="string">
            <text:p text:style-name="P136"><text:span text:style-name="T56">Moitié de</text:span> <text:span text:style-name="T69">9</text:span><text:span text:style-name="T60">00</text:span> → _</text:p>
            <text:p text:style-name="P136"><text:span text:style-name="T56">Moitié de</text:span> <text:span text:style-name="T60">100</text:span> → _</text:p>
            <text:p text:style-name="P136"><text:span text:style-name="T56">Moitié de</text:span> <text:span text:style-name="T69">2</text:span><text:span text:style-name="T60">00</text:span> → _</text:p>
          </table:table-cell>
          <table:table-cell table:style-name="Tableau2.I3" office:value-type="string">
            <text:p text:style-name="P130"><text:span text:style-name="T61">___ = </text:span><text:span text:style-name="T63">2</text:span> × 5</text:p>
            <text:p text:style-name="P135"><text:span text:style-name="T68">7</text:span> × <text:span text:style-name="T68">3</text:span> = ___</text:p>
            <text:p text:style-name="P137"><text:span text:style-name="T61">___ = </text:span>8 × <text:span text:style-name="T67">4</text:span></text:p>
          </table:table-cell>
        </table:table-row>
        <table:table-row table:style-name="Tableau2.28">
          <table:table-cell table:style-name="Tableau2.A2" office:value-type="string">
            <text:p text:style-name="P8"><text:span text:style-name="Strong_20_Emphasis"><text:span text:style-name="T6">27</text:span></text:span></text:p>
          </table:table-cell>
          <table:table-cell table:style-name="Tableau2.B2" office:value-type="string">
            <text:p text:style-name="P138">201 + 30 = ___</text:p>
            <text:p text:style-name="P138">789 + 10 = ___</text:p>
            <text:p text:style-name="P138">415 + 40 = ___</text:p>
          </table:table-cell>
          <table:table-cell table:style-name="Tableau2.C2" office:value-type="string">
            <text:p text:style-name="P135"><text:span text:style-name="T68">7</text:span> × <text:span text:style-name="T68">3</text:span> = ___</text:p>
            <text:p text:style-name="P139">7 × <text:span text:style-name="T67">4</text:span> = ___</text:p>
            <text:p text:style-name="P136"><text:span text:style-name="T56">Moitié de</text:span> <text:span text:style-name="T69">2</text:span><text:span text:style-name="T60">00</text:span> → _</text:p>
          </table:table-cell>
          <table:table-cell table:style-name="Tableau2.A2" office:value-type="string">
            <text:p text:style-name="P138">132 + 90 = ___</text:p>
            <text:p text:style-name="P138">508 + 60 = ___</text:p>
            <text:p text:style-name="P138">176 + 20 = ___</text:p>
          </table:table-cell>
          <table:table-cell table:style-name="Tableau2.C2" office:value-type="string">
            <text:p text:style-name="P135"><text:span text:style-name="T68">8</text:span> × <text:span text:style-name="T68">3</text:span> = ___</text:p>
            <text:p text:style-name="P139"><text:span text:style-name="T71">9</text:span> × <text:span text:style-name="T67">4</text:span> = ___</text:p>
            <text:p text:style-name="P136"><text:span text:style-name="T56">Moitié de</text:span> <text:span text:style-name="T69">7</text:span><text:span text:style-name="T60">00</text:span> → _</text:p>
          </table:table-cell>
          <table:table-cell table:style-name="Tableau2.A2" office:value-type="string">
            <text:p text:style-name="P138">185 <text:span text:style-name="T61">–</text:span> 20 = ___</text:p>
            <text:p text:style-name="P138">954 <text:span text:style-name="T61">–</text:span> 30 = ___</text:p>
            <text:p text:style-name="P138">552 <text:span text:style-name="T61">–</text:span> <text:span text:style-name="T72">4</text:span>0 = ___</text:p>
          </table:table-cell>
          <table:table-cell table:style-name="Tableau2.C2" office:value-type="string">
            <text:p text:style-name="P135"><text:span text:style-name="T61">___ = </text:span><text:span text:style-name="T65">3</text:span> × <text:span text:style-name="T68">6</text:span></text:p>
            <text:p text:style-name="P139"><text:span text:style-name="T61">___ = </text:span><text:span text:style-name="T71">4</text:span> × 9</text:p>
            <text:p text:style-name="P136"><text:span text:style-name="T56">Moitié de</text:span> <text:span text:style-name="T69">5</text:span><text:span text:style-name="T60">00</text:span> → _</text:p>
          </table:table-cell>
          <table:table-cell table:style-name="Tableau2.A2" office:value-type="string">
            <text:p text:style-name="P140"><text:span text:style-name="T72">267</text:span> <text:span text:style-name="T61">–</text:span> <text:span text:style-name="T72">1</text:span>0 = ___</text:p>
            <text:p text:style-name="P140"><text:span text:style-name="T72">873</text:span> <text:span text:style-name="T61">–</text:span> <text:span text:style-name="T72">4</text:span>0 = ___</text:p>
            <text:p text:style-name="P140"><text:span text:style-name="T72">784</text:span> <text:span text:style-name="T61">–</text:span> <text:span text:style-name="T72">1</text:span>0 = ___</text:p>
          </table:table-cell>
          <table:table-cell table:style-name="Tableau2.I2" office:value-type="string">
            <text:p text:style-name="P135"><text:span text:style-name="T61">___ = </text:span><text:span text:style-name="T65">3</text:span> × <text:span text:style-name="T68">8</text:span></text:p>
            <text:p text:style-name="P139"><text:span text:style-name="T61">___ = </text:span><text:span text:style-name="T71">4</text:span> × <text:span text:style-name="T71">5</text:span></text:p>
            <text:p text:style-name="P136"><text:span text:style-name="T56">Moitié de</text:span> <text:span text:style-name="T69">3</text:span><text:span text:style-name="T60">00</text:span> → _</text:p>
          </table:table-cell>
        </table:table-row>
        <table:table-row table:style-name="Tableau2.29">
          <table:table-cell table:style-name="Tableau2.A3" office:value-type="string">
            <text:p text:style-name="P8"><text:span text:style-name="Strong_20_Emphasis"><text:span text:style-name="T6">28</text:span></text:span></text:p>
          </table:table-cell>
          <table:table-cell table:style-name="Tableau2.B3" office:value-type="string">
            <text:p text:style-name="P141">132 + <text:span text:style-name="T73">2</text:span>0<text:span text:style-name="T73">0</text:span> = ___</text:p>
            <text:p text:style-name="P141">508 + <text:span text:style-name="T73">3</text:span>0<text:span text:style-name="T73">0</text:span> = ___</text:p>
            <text:p text:style-name="P141">176 + 20<text:span text:style-name="T73">0</text:span> = ___</text:p>
          </table:table-cell>
          <table:table-cell table:style-name="Tableau2.C3" office:value-type="string">
            <text:p text:style-name="P142"><text:span text:style-name="T61">___ = </text:span><text:span text:style-name="T71">4</text:span> × <text:span text:style-name="T74">4</text:span></text:p>
            <text:p text:style-name="P136"><text:span text:style-name="T56">Moitié de</text:span> <text:span text:style-name="T69">1</text:span><text:span text:style-name="T60">00</text:span> → _</text:p>
            <text:p text:style-name="P143">504 + 30 = ___</text:p>
          </table:table-cell>
          <table:table-cell table:style-name="Tableau2.A3" office:value-type="string">
            <text:p text:style-name="P144">201 + 30<text:span text:style-name="T73">0</text:span> = ___</text:p>
            <text:p text:style-name="P141">789 + 10<text:span text:style-name="T73">0</text:span> = ___</text:p>
            <text:p text:style-name="P141">415 + 40<text:span text:style-name="T73">0</text:span> = ___</text:p>
          </table:table-cell>
          <table:table-cell table:style-name="Tableau2.C3" office:value-type="string">
            <text:p text:style-name="P142"><text:span text:style-name="T61">___ = </text:span><text:span text:style-name="T71">4</text:span> × <text:span text:style-name="T74">3</text:span></text:p>
            <text:p text:style-name="P136"><text:span text:style-name="T56">Moitié de</text:span> <text:span text:style-name="T69">4</text:span><text:span text:style-name="T60">00</text:span> → _</text:p>
            <text:p text:style-name="P143">601 + 40 = ___</text:p>
          </table:table-cell>
          <table:table-cell table:style-name="Tableau2.A3" office:value-type="string">
            <text:p text:style-name="P141"><text:span text:style-name="T72">267</text:span> <text:span text:style-name="T61">–</text:span> <text:span text:style-name="T72">1</text:span>0<text:span text:style-name="T73">0</text:span> = ___</text:p>
            <text:p text:style-name="P141"><text:span text:style-name="T72">873</text:span> <text:span text:style-name="T61">–</text:span> <text:span text:style-name="T72">4</text:span>0<text:span text:style-name="T73">0</text:span> = ___</text:p>
            <text:p text:style-name="P141"><text:span text:style-name="T72">784</text:span> <text:span text:style-name="T61">–</text:span> <text:span text:style-name="T72">1</text:span>0<text:span text:style-name="T73">0</text:span> = ___</text:p>
          </table:table-cell>
          <table:table-cell table:style-name="Tableau2.C3" office:value-type="string">
            <text:p text:style-name="P142"><text:span text:style-name="T74">6</text:span> × <text:span text:style-name="T67">4</text:span> = ___</text:p>
            <text:p text:style-name="P136"><text:span text:style-name="T56">Moitié de</text:span> <text:span text:style-name="T69">8</text:span><text:span text:style-name="T60">00</text:span> → _</text:p>
            <text:p text:style-name="P143">698 – 40 = ___</text:p>
          </table:table-cell>
          <table:table-cell table:style-name="Tableau2.A3" office:value-type="string">
            <text:p text:style-name="P141"><text:span text:style-name="T73">4</text:span>85 <text:span text:style-name="T61">–</text:span> 2<text:span text:style-name="T73">0</text:span>0 = ___</text:p>
            <text:p text:style-name="P141">954 <text:span text:style-name="T61">–</text:span> 3<text:span text:style-name="T73">0</text:span>0 = ___</text:p>
            <text:p text:style-name="P141">552 <text:span text:style-name="T61">–</text:span> <text:span text:style-name="T72">4</text:span>0<text:span text:style-name="T73">0</text:span> = ___</text:p>
          </table:table-cell>
          <table:table-cell table:style-name="Tableau2.I3" office:value-type="string">
            <text:p text:style-name="P142"><text:span text:style-name="T74">4 </text:span>× <text:span text:style-name="T74">5</text:span> = ___</text:p>
            <text:p text:style-name="P136"><text:span text:style-name="T56">Moitié de</text:span> <text:span text:style-name="T69">7</text:span><text:span text:style-name="T60">00</text:span> → _</text:p>
            <text:p text:style-name="P143">752 – 50 = ___</text:p>
          </table:table-cell>
        </table:table-row>
        <table:table-row table:style-name="Tableau2.30">
          <table:table-cell table:style-name="Tableau2.A2" office:value-type="string">
            <text:p text:style-name="P8"><text:span text:style-name="Strong_20_Emphasis"><text:span text:style-name="T6">29</text:span></text:span></text:p>
          </table:table-cell>
          <table:table-cell table:style-name="Tableau2.B2" office:value-type="string">
            <text:p text:style-name="P145">958 + 3 = ___</text:p>
            <text:p text:style-name="P145">655 + 5 = ___</text:p>
            <text:p text:style-name="P145">440 + 6 = ___</text:p>
          </table:table-cell>
          <table:table-cell table:style-name="Tableau2.C2" office:value-type="string">
            <text:p text:style-name="P146"><text:span text:style-name="T56">Moitié de</text:span> <text:span text:style-name="T75">4</text:span><text:span text:style-name="T60">00</text:span> → _</text:p>
            <text:p text:style-name="P143">435 – 70 = ___</text:p>
            <text:p text:style-name="P147">415 + <text:span text:style-name="T76">2</text:span>0<text:span text:style-name="T73">0</text:span> = __</text:p>
          </table:table-cell>
          <table:table-cell table:style-name="Tableau2.A2" office:value-type="string">
            <text:p text:style-name="P148">830 – 7 = ___</text:p>
            <text:p text:style-name="P148">448 – 5 = ___</text:p>
            <text:p text:style-name="P148">269 – 5 = ___</text:p>
          </table:table-cell>
          <table:table-cell table:style-name="Tableau2.C2" office:value-type="string">
            <text:p text:style-name="P146"><text:span text:style-name="T56">Moitié de</text:span> <text:span text:style-name="T75">7</text:span><text:span text:style-name="T60">00</text:span> → _</text:p>
            <text:p text:style-name="P143">151 + 70 = ___</text:p>
            <text:p text:style-name="P147"><text:span text:style-name="T76">514</text:span> + <text:span text:style-name="T76">1</text:span>0<text:span text:style-name="T73">0</text:span> = __</text:p>
          </table:table-cell>
          <table:table-cell table:style-name="Tableau2.F30" table:formula="ooow:___ =" office:value-type="float" office:value="0">
            <text:p text:style-name="P148">___ = 508 + 7</text:p>
            <text:p text:style-name="P148">___ = 221 + 6</text:p>
            <text:p text:style-name="P148">___ = 516 + 90</text:p>
          </table:table-cell>
          <table:table-cell table:style-name="Tableau2.C2" office:value-type="string">
            <text:p text:style-name="P146"><text:span text:style-name="T56">Moitié de</text:span> <text:span text:style-name="T75">6</text:span><text:span text:style-name="T60">00</text:span> → _</text:p>
            <text:p text:style-name="P143">139 + 60 = ___</text:p>
            <text:p text:style-name="P149"><text:span text:style-name="T76">764</text:span> – <text:span text:style-name="T76">5</text:span>0 = ___</text:p>
          </table:table-cell>
          <table:table-cell table:style-name="Tableau2.A2" office:value-type="string">
            <text:p text:style-name="P148">___ = 350 – 5</text:p>
            <text:p text:style-name="P148">___ = 473 – 2</text:p>
            <text:p text:style-name="P148">___ = 986 – 8</text:p>
          </table:table-cell>
          <table:table-cell table:style-name="Tableau2.I2" office:value-type="string">
            <text:p text:style-name="P146"><text:span text:style-name="T56">Moitié de</text:span> <text:span text:style-name="T75">1</text:span><text:span text:style-name="T60">00</text:span> → _</text:p>
            <text:p text:style-name="P143">491 + 20 = ___</text:p>
            <text:p text:style-name="P149"><text:span text:style-name="T76">873 </text:span>– <text:span text:style-name="T76">2</text:span>0 = ___</text:p>
          </table:table-cell>
        </table:table-row>
        <table:table-row table:style-name="Tableau2.31">
          <table:table-cell table:style-name="Tableau2.A3" office:value-type="string">
            <text:p text:style-name="P150"><text:span text:style-name="Strong_20_Emphasis"><text:span text:style-name="T77">30</text:span></text:span></text:p>
          </table:table-cell>
          <table:table-cell table:style-name="Tableau2.B3" office:value-type="string">
            <text:p text:style-name="P151">7 × <text:span text:style-name="T78">4</text:span> = ___</text:p>
            <text:p text:style-name="P151"><text:span text:style-name="T78">7</text:span> × 6 = ___</text:p>
            <text:p text:style-name="P151">8 × <text:span text:style-name="T78">6</text:span> = ___</text:p>
          </table:table-cell>
          <table:table-cell table:style-name="Tableau2.C3" office:value-type="string">
            <text:p text:style-name="P152">567 – 50 = ___</text:p>
            <text:p text:style-name="P153"><text:span text:style-name="T79">674</text:span> + <text:span text:style-name="T79">1</text:span>0<text:span text:style-name="T73">0</text:span> = __</text:p>
            <text:p text:style-name="P154">865 + 1 = ___</text:p>
          </table:table-cell>
          <table:table-cell table:style-name="Tableau2.A3" office:value-type="string">
            <text:p text:style-name="P151"><text:span text:style-name="T78">6</text:span> × 1 = ___</text:p>
            <text:p text:style-name="P151">3 × <text:span text:style-name="T78">7</text:span> = ___</text:p>
            <text:p text:style-name="P151">7 × <text:span text:style-name="T63">5</text:span> = ___</text:p>
          </table:table-cell>
          <table:table-cell table:style-name="Tableau2.C3" office:value-type="string">
            <text:p text:style-name="P152">___ = 456 + 20</text:p>
            <text:p text:style-name="P155">48 + 600 = ___</text:p>
            <text:p text:style-name="P154">269 + 5 = ___</text:p>
          </table:table-cell>
          <table:table-cell table:style-name="Tableau2.A3" office:value-type="string">
            <text:p text:style-name="P151"><text:span text:style-name="T61">___ = </text:span><text:span text:style-name="T78">6</text:span> × 4</text:p>
            <text:p text:style-name="P151"><text:span text:style-name="T61">___ = </text:span><text:span text:style-name="T78">7</text:span> × <text:span text:style-name="T78">7</text:span></text:p>
            <text:p text:style-name="P151"><text:span text:style-name="T61">___ = </text:span><text:span text:style-name="T78">7</text:span> × 2</text:p>
          </table:table-cell>
          <table:table-cell table:style-name="Tableau2.C3" office:value-type="string">
            <text:p text:style-name="P152">___ = 654 – 20</text:p>
            <text:p text:style-name="P155">901 – 800 = ___</text:p>
            <text:p text:style-name="P154">310 – 1 = ___</text:p>
          </table:table-cell>
          <table:table-cell table:style-name="Tableau2.A3" office:value-type="string">
            <text:p text:style-name="P151"><text:span text:style-name="T61">___ = </text:span><text:span text:style-name="T78">7</text:span> × <text:span text:style-name="T78">3</text:span></text:p>
            <text:p text:style-name="P151"><text:span text:style-name="T61">___ = </text:span><text:span text:style-name="T78">6</text:span> × 9</text:p>
            <text:p text:style-name="P151"><text:span text:style-name="T61">___ = </text:span><text:span text:style-name="T78">8</text:span> × <text:span text:style-name="T78">6</text:span></text:p>
          </table:table-cell>
          <table:table-cell table:style-name="Tableau2.I3" office:value-type="string">
            <text:p text:style-name="P152">___ = 875– 50</text:p>
            <text:p text:style-name="P155">602 + 200 = ___</text:p>
            <text:p text:style-name="P154">679 – 4 = ___</text:p>
          </table:table-cell>
        </table:table-row>
        <table:table-row table:style-name="Tableau2.32">
          <table:table-cell table:style-name="Tableau2.A2" office:value-type="string">
            <text:p text:style-name="P8"><text:span text:style-name="Strong_20_Emphasis"><text:span text:style-name="T6">31</text:span></text:span></text:p>
          </table:table-cell>
          <table:table-cell table:style-name="Tableau2.B2" office:value-type="string">
            <text:p text:style-name="P156"><text:span text:style-name="T80">8</text:span> × <text:span text:style-name="T80">2</text:span> = ___</text:p>
            <text:p text:style-name="P156">3 × <text:span text:style-name="T80">9</text:span> = ___</text:p>
            <text:p text:style-name="P156">7 × <text:span text:style-name="T80">8</text:span> = ___</text:p>
          </table:table-cell>
          <table:table-cell table:style-name="Tableau2.C2" office:value-type="string">
            <text:p text:style-name="P157">402 – 200 = __</text:p>
            <text:p text:style-name="P154">233 – 9 = ___</text:p>
            <text:p text:style-name="P151">3 × <text:span text:style-name="T78">7</text:span> = ___</text:p>
          </table:table-cell>
          <table:table-cell table:style-name="Tableau2.A2" office:value-type="string">
            <text:p text:style-name="P156"><text:span text:style-name="T80">9</text:span> × <text:span text:style-name="T78">4</text:span> = ___</text:p>
            <text:p text:style-name="P156"><text:span text:style-name="T78">7</text:span> × <text:span text:style-name="T80">8</text:span> = ___</text:p>
            <text:p text:style-name="P156"><text:span text:style-name="T80">9</text:span> × <text:span text:style-name="T78">6</text:span> = ___</text:p>
          </table:table-cell>
          <table:table-cell table:style-name="Tableau2.C2" office:value-type="string">
            <text:p text:style-name="P157">467 – 100 = __</text:p>
            <text:p text:style-name="P154">924 + 9 = ___</text:p>
            <text:p text:style-name="P151"><text:span text:style-name="T61">___ = </text:span><text:span text:style-name="T78">6 </text:span>× <text:span text:style-name="T78">6</text:span></text:p>
          </table:table-cell>
          <table:table-cell table:style-name="Tableau2.A2" office:value-type="string">
            <text:p text:style-name="P156"><text:span text:style-name="T61">___ = </text:span><text:span text:style-name="T80">8</text:span> × <text:span text:style-name="T78">3</text:span></text:p>
            <text:p text:style-name="P156"><text:span text:style-name="T61">___ = </text:span><text:span text:style-name="T78">6</text:span> × 9</text:p>
            <text:p text:style-name="P156"><text:span text:style-name="T61">___ = </text:span><text:span text:style-name="T80">7</text:span> × <text:span text:style-name="T80">8</text:span></text:p>
          </table:table-cell>
          <table:table-cell table:style-name="Tableau2.C2" office:value-type="string">
            <text:p text:style-name="P157">743 – 500 = __</text:p>
            <text:p text:style-name="P154">874 + 6 = ___</text:p>
            <text:p text:style-name="P151"><text:span text:style-name="T61">___ = </text:span><text:span text:style-name="T78">7</text:span> × <text:span text:style-name="T78">6</text:span></text:p>
          </table:table-cell>
          <table:table-cell table:style-name="Tableau2.A2" office:value-type="string">
            <text:p text:style-name="P156"><text:span text:style-name="T61">___ = </text:span><text:span text:style-name="T80">9</text:span> × 4</text:p>
            <text:p text:style-name="P156"><text:span text:style-name="T61">___ = </text:span><text:span text:style-name="T80">8</text:span> × <text:span text:style-name="T80">8</text:span></text:p>
            <text:p text:style-name="P156"><text:span text:style-name="T61">___ = </text:span><text:span text:style-name="T80">9</text:span> × 2</text:p>
          </table:table-cell>
          <table:table-cell table:style-name="Tableau2.I2" office:value-type="string">
            <text:p text:style-name="P157">245 + 300 = __</text:p>
            <text:p text:style-name="P154">663 – 8 = ___</text:p>
            <text:p text:style-name="P151"><text:span text:style-name="T61">___ = </text:span><text:span text:style-name="T78">6</text:span> × <text:span text:style-name="T78">3</text:span></text:p>
          </table:table-cell>
        </table:table-row>
        <table:table-row table:style-name="Tableau2.33">
          <table:table-cell table:style-name="Tableau2.A3" office:value-type="string">
            <text:p text:style-name="P8"><text:span text:style-name="Strong_20_Emphasis"><text:span text:style-name="T6">32</text:span></text:span></text:p>
          </table:table-cell>
          <table:table-cell table:style-name="Tableau2.B3" office:value-type="string">
            <text:p text:style-name="P158"><text:span text:style-name="T81">12</text:span> × <text:span text:style-name="T81">6</text:span> = ___</text:p>
            <text:p text:style-name="P158"><text:span text:style-name="T81">15</text:span> × <text:span text:style-name="T81">5</text:span> = ___</text:p>
            <text:p text:style-name="P158"><text:span text:style-name="T81">17</text:span> × <text:span text:style-name="T81">7</text:span> = ___</text:p>
          </table:table-cell>
          <table:table-cell table:style-name="Tableau2.C3" office:value-type="string">
            <text:p text:style-name="P154">481 + 5 = ___</text:p>
            <text:p text:style-name="P151"><text:span text:style-name="T61">___ = </text:span><text:span text:style-name="T78">6</text:span> × <text:span text:style-name="T78">3</text:span></text:p>
            <text:p text:style-name="P156"><text:span text:style-name="T80">8</text:span> × <text:span text:style-name="T78">4</text:span> = ___</text:p>
          </table:table-cell>
          <table:table-cell table:style-name="Tableau2.A3" office:value-type="string">
            <text:p text:style-name="P158"><text:span text:style-name="T81">8</text:span> × <text:span text:style-name="T81">17</text:span> = ___</text:p>
            <text:p text:style-name="P158"><text:span text:style-name="T81">2</text:span> × <text:span text:style-name="T81">15</text:span> = ___</text:p>
            <text:p text:style-name="P158"><text:span text:style-name="T81">6</text:span> × <text:span text:style-name="T81">11</text:span> = ___</text:p>
          </table:table-cell>
          <table:table-cell table:style-name="Tableau2.C3" office:value-type="string">
            <text:p text:style-name="P154">353 + 8 = ___</text:p>
            <text:p text:style-name="P151"><text:span text:style-name="T61">___ = </text:span><text:span text:style-name="T78">7</text:span> × <text:span text:style-name="T78">4</text:span></text:p>
            <text:p text:style-name="P159">3 × <text:span text:style-name="T80">8</text:span> = ___</text:p>
          </table:table-cell>
          <table:table-cell table:style-name="Tableau2.A3" office:value-type="string">
            <text:p text:style-name="P158"><text:span text:style-name="T61">___ = </text:span><text:span text:style-name="T81">13</text:span> × <text:span text:style-name="T81">6</text:span></text:p>
            <text:p text:style-name="P158"><text:span text:style-name="T61">___ = </text:span><text:span text:style-name="T81">14</text:span> × <text:span text:style-name="T81">5</text:span></text:p>
            <text:p text:style-name="P158"><text:span text:style-name="T61">___ = </text:span><text:span text:style-name="T81">1</text:span><text:span text:style-name="T80">7</text:span> × <text:span text:style-name="T81">2</text:span></text:p>
          </table:table-cell>
          <table:table-cell table:style-name="Tableau2.C3" office:value-type="string">
            <text:p text:style-name="P154">367 + 9 = ___</text:p>
            <text:p text:style-name="P151">7 × <text:span text:style-name="T78">8</text:span> = ___</text:p>
            <text:p text:style-name="P156"><text:span text:style-name="T61">___ = </text:span><text:span text:style-name="T80">7</text:span> × <text:span text:style-name="T80">9</text:span></text:p>
          </table:table-cell>
          <table:table-cell table:style-name="Tableau2.A3" office:value-type="string">
            <text:p text:style-name="P158"><text:span text:style-name="T61">___ = </text:span><text:span text:style-name="T81">16</text:span> × <text:span text:style-name="T81">5</text:span></text:p>
            <text:p text:style-name="P158"><text:span text:style-name="T61">___ = </text:span><text:span text:style-name="T81">12</text:span> × <text:span text:style-name="T81">3</text:span></text:p>
            <text:p text:style-name="P158"><text:span text:style-name="T61">___ = </text:span><text:span text:style-name="T81">14</text:span> × <text:span text:style-name="T81">9</text:span></text:p>
          </table:table-cell>
          <table:table-cell table:style-name="Tableau2.I3" office:value-type="string">
            <text:p text:style-name="P154">567 – 3 = ___ </text:p>
            <text:p text:style-name="P151"><text:span text:style-name="T78">6</text:span> × <text:span text:style-name="T78">9</text:span> = ___</text:p>
            <text:p text:style-name="P156"><text:span text:style-name="T61">___ = </text:span><text:span text:style-name="T80">9</text:span> × <text:span text:style-name="T80">4</text:span></text:p>
          </table:table-cell>
        </table:table-row>
        <table:table-row table:style-name="Tableau2.34">
          <table:table-cell table:style-name="Tableau2.A2" office:value-type="string">
            <text:p text:style-name="P8"><text:span text:style-name="Strong_20_Emphasis"><text:span text:style-name="T6">33</text:span></text:span></text:p>
          </table:table-cell>
          <table:table-cell table:style-name="Tableau2.B2" office:value-type="string">
            <text:p text:style-name="P160"><text:span text:style-name="T56">Moitié de</text:span> <text:span text:style-name="T82">426</text:span> → _</text:p>
            <text:p text:style-name="P160"><text:span text:style-name="T56">Moitié de</text:span> <text:span text:style-name="T82">248</text:span> → _</text:p>
            <text:p text:style-name="P160"><text:span text:style-name="T56">Moitié de</text:span> <text:span text:style-name="T82">864</text:span> → _</text:p>
          </table:table-cell>
          <table:table-cell table:style-name="Tableau2.C2" office:value-type="string">
            <text:p text:style-name="P156">7 × <text:span text:style-name="T63">5</text:span> = __<text:span text:style-name="T80">_</text:span></text:p>
            <text:p text:style-name="P156"><text:span text:style-name="T61">___ = </text:span><text:span text:style-name="T80">8</text:span> × 4</text:p>
            <text:p text:style-name="P161"><text:span text:style-name="T81">1</text:span><text:span text:style-name="T83">4</text:span> × <text:span text:style-name="T81">6</text:span> = ___</text:p>
          </table:table-cell>
          <table:table-cell table:style-name="Tableau2.A2" office:value-type="string">
            <text:p text:style-name="P160"><text:span text:style-name="T56">Moitié de</text:span> <text:span text:style-name="T82">856</text:span> → _</text:p>
            <text:p text:style-name="P160"><text:span text:style-name="T56">Moitié de</text:span> <text:span text:style-name="T82">532</text:span> → _</text:p>
            <text:p text:style-name="P160"><text:span text:style-name="T56">Moitié de</text:span> <text:span text:style-name="T82">802</text:span> → _</text:p>
          </table:table-cell>
          <table:table-cell table:style-name="Tableau2.C2" office:value-type="string">
            <text:p text:style-name="P151"><text:span text:style-name="T61">___ = </text:span><text:span text:style-name="T78">6</text:span> × <text:span text:style-name="T78">4</text:span></text:p>
            <text:p text:style-name="P156"><text:span text:style-name="T61">___ = </text:span><text:span text:style-name="T80">8 </text:span>× <text:span text:style-name="T80">3</text:span></text:p>
            <text:p text:style-name="P161"><text:span text:style-name="T81">8</text:span> × <text:span text:style-name="T81">1</text:span><text:span text:style-name="T83">3</text:span> = ___</text:p>
          </table:table-cell>
          <table:table-cell table:style-name="Tableau2.A2" office:value-type="string">
            <text:p text:style-name="P160"><text:span text:style-name="T56">Moitié de</text:span> <text:span text:style-name="T82">170</text:span> → _</text:p>
            <text:p text:style-name="P160"><text:span text:style-name="T56">Moitié de</text:span> <text:span text:style-name="T82">312</text:span> → _</text:p>
            <text:p text:style-name="P160"><text:span text:style-name="T56">Moitié de</text:span> <text:span text:style-name="T82">934</text:span> → _</text:p>
          </table:table-cell>
          <table:table-cell table:style-name="Tableau2.C2" office:value-type="string">
            <text:p text:style-name="P151"><text:span text:style-name="T61">___ = </text:span><text:span text:style-name="T78">5</text:span> × <text:span text:style-name="T78">6</text:span></text:p>
            <text:p text:style-name="P156">3 × <text:span text:style-name="T80">9</text:span> = ___</text:p>
            <text:p text:style-name="P161"><text:span text:style-name="T61">___ = </text:span><text:span text:style-name="T81">1</text:span><text:span text:style-name="T83">2</text:span> × <text:span text:style-name="T83">5</text:span></text:p>
          </table:table-cell>
          <table:table-cell table:style-name="Tableau2.A2" office:value-type="string">
            <text:p text:style-name="P160"><text:span text:style-name="T56">Moitié de</text:span> <text:span text:style-name="T82">854</text:span> → _</text:p>
            <text:p text:style-name="P160"><text:span text:style-name="T56">Moitié de</text:span> <text:span text:style-name="T82">952</text:span> → _</text:p>
            <text:p text:style-name="P160"><text:span text:style-name="T56">Moitié de</text:span> <text:span text:style-name="T82">748</text:span> → _</text:p>
          </table:table-cell>
          <table:table-cell table:style-name="Tableau2.I2" office:value-type="string">
            <text:p text:style-name="P151"><text:span text:style-name="T61">___ = </text:span><text:span text:style-name="T78">6</text:span> × <text:span text:style-name="T78">3</text:span></text:p>
            <text:p text:style-name="P156"><text:span text:style-name="T80">9</text:span> × <text:span text:style-name="T78">7</text:span> = ___</text:p>
            <text:p text:style-name="P161"><text:span text:style-name="T61">___ = </text:span><text:span text:style-name="T81">12</text:span> × <text:span text:style-name="T83">4</text:span></text:p>
          </table:table-cell>
        </table:table-row>
        <table:table-row table:style-name="Tableau2.35">
          <table:table-cell table:style-name="Tableau2.A3" office:value-type="string">
            <text:p text:style-name="P8"><text:span text:style-name="Strong_20_Emphasis"><text:span text:style-name="T6">34</text:span></text:span></text:p>
          </table:table-cell>
          <table:table-cell table:style-name="Tableau2.B3" office:value-type="string">
            <text:p text:style-name="P162"><text:span text:style-name="T84">2</text:span> × <text:span text:style-name="T84">25</text:span> = ___</text:p>
            <text:p text:style-name="P162"><text:span text:style-name="T84">1</text:span> × <text:span text:style-name="T84">25</text:span> = ___</text:p>
            <text:p text:style-name="P162"><text:span text:style-name="T84">3</text:span> × <text:span text:style-name="T84">25</text:span> = ___</text:p>
          </table:table-cell>
          <table:table-cell table:style-name="Tableau2.C3" office:value-type="string">
            <text:p text:style-name="P163"><text:span text:style-name="T85">2</text:span> × <text:span text:style-name="T85">9</text:span> = ___</text:p>
            <text:p text:style-name="P161"><text:span text:style-name="T61">___ = </text:span><text:span text:style-name="T81">12</text:span> × <text:span text:style-name="T83">5</text:span></text:p>
            <text:p text:style-name="P160"><text:span text:style-name="T56">Moitié de</text:span> <text:span text:style-name="T82">468</text:span> → _</text:p>
          </table:table-cell>
          <table:table-cell table:style-name="Tableau2.A3" office:value-type="string">
            <text:p text:style-name="P162"><text:span text:style-name="T84">4</text:span> × <text:span text:style-name="T84">25</text:span> = ___</text:p>
            <text:p text:style-name="P162"><text:span text:style-name="T84">2</text:span> × <text:span text:style-name="T84">25</text:span> = ___</text:p>
            <text:p text:style-name="P162"><text:span text:style-name="T84">0</text:span> × <text:span text:style-name="T84">25</text:span> = ___</text:p>
          </table:table-cell>
          <table:table-cell table:style-name="Tableau2.C3" office:value-type="string">
            <text:p text:style-name="P163"><text:span text:style-name="T85">5</text:span> × <text:span text:style-name="T85">8</text:span> = ___</text:p>
            <text:p text:style-name="P161"><text:span text:style-name="T81">1</text:span><text:span text:style-name="T83">1</text:span> × <text:span text:style-name="T83">3</text:span> = ___</text:p>
            <text:p text:style-name="P160"><text:span text:style-name="T56">Moitié de</text:span> <text:span text:style-name="T82">246</text:span> → _</text:p>
          </table:table-cell>
          <table:table-cell table:style-name="Tableau2.A3" office:value-type="string">
            <text:p text:style-name="P162"><text:span text:style-name="T61">___ = </text:span><text:span text:style-name="T86">2</text:span><text:span text:style-name="T87">5</text:span> × <text:span text:style-name="T86">4</text:span></text:p>
            <text:p text:style-name="P162"><text:span text:style-name="T61">___ = </text:span><text:span text:style-name="T88">3</text:span> × <text:span text:style-name="T86">25</text:span></text:p>
            <text:p text:style-name="P164"><text:span text:style-name="T86">100</text:span><text:span text:style-name="T61"> = </text:span><text:span text:style-name="T80"><text:s/></text:span><text:span text:style-name="T61">___</text:span> × <text:span text:style-name="T86">25</text:span></text:p>
          </table:table-cell>
          <table:table-cell table:style-name="Tableau2.C3" office:value-type="string">
            <text:p text:style-name="P163"><text:span text:style-name="T61">___ = </text:span><text:span text:style-name="T85">9</text:span> × <text:span text:style-name="T85">5</text:span></text:p>
            <text:p text:style-name="P161"><text:span text:style-name="T81">1</text:span><text:span text:style-name="T83">5</text:span> × <text:s/><text:span text:style-name="T83">9 </text:span>= ___</text:p>
            <text:p text:style-name="P160"><text:span text:style-name="T56">Moitié de</text:span> <text:span text:style-name="T82">312</text:span> → _</text:p>
          </table:table-cell>
          <table:table-cell table:style-name="Tableau2.A3" office:value-type="string">
            <text:p text:style-name="P164"><text:span text:style-name="T86">50</text:span><text:span text:style-name="T61"> = </text:span><text:span text:style-name="T86">2</text:span><text:span text:style-name="T87">5</text:span> × <text:span text:style-name="T86">___</text:span></text:p>
            <text:p text:style-name="P164"><text:span text:style-name="T61">___ = </text:span><text:span text:style-name="T86">25</text:span> × <text:span text:style-name="T86">4</text:span></text:p>
            <text:p text:style-name="P164"><text:span text:style-name="T61">___ = </text:span><text:span text:style-name="T80"><text:s/></text:span><text:span text:style-name="T86">2</text:span> × <text:span text:style-name="T86">25</text:span></text:p>
          </table:table-cell>
          <table:table-cell table:style-name="Tableau2.I3" office:value-type="string">
            <text:p text:style-name="P163"><text:span text:style-name="T78">7</text:span> × <text:span text:style-name="T80">8</text:span> = ___</text:p>
            <text:p text:style-name="P165"><text:span text:style-name="T61">___ = </text:span><text:span text:style-name="T81">1</text:span><text:span text:style-name="T83">8</text:span> × <text:span text:style-name="T83">8</text:span></text:p>
            <text:p text:style-name="P160"><text:span text:style-name="T56">Moitié de</text:span> <text:span text:style-name="T82">910</text:span> → _</text:p>
          </table:table-cell>
        </table:table-row>
        <table:table-row table:style-name="Tableau2.36">
          <table:table-cell table:style-name="Tableau2.A36" office:value-type="string">
            <text:p text:style-name="P166"><text:span text:style-name="Strong_20_Emphasis"><text:span text:style-name="T89">35</text:span></text:span></text:p>
          </table:table-cell>
          <table:table-cell table:style-name="Tableau2.B36" office:value-type="string">
            <text:p text:style-name="P159">7 × <text:span text:style-name="T78">4</text:span> = ___</text:p>
            <text:p text:style-name="P159"><text:span text:style-name="T80">9</text:span> × <text:span text:style-name="T78">4</text:span> = ___</text:p>
            <text:p text:style-name="P159">8 × <text:span text:style-name="T78">6</text:span> = ___</text:p>
          </table:table-cell>
          <table:table-cell table:style-name="Tableau2.C36" office:value-type="string">
            <text:p text:style-name="P165"><text:span text:style-name="T61">___ = </text:span><text:span text:style-name="T81">1</text:span><text:span text:style-name="T90">1</text:span> × <text:span text:style-name="T90">6</text:span></text:p>
            <text:p text:style-name="P167"><text:span text:style-name="T56">Moitié de</text:span> <text:span text:style-name="T91">748</text:span> → _</text:p>
            <text:p text:style-name="P159">3 × <text:span text:style-name="T92">25</text:span> = ___</text:p>
          </table:table-cell>
          <table:table-cell table:style-name="Tableau2.D36" office:value-type="string">
            <text:p text:style-name="P159"><text:span text:style-name="T61">___ = </text:span><text:span text:style-name="T87">5</text:span> × <text:span text:style-name="T78">3</text:span></text:p>
            <text:p text:style-name="P159"><text:span text:style-name="T61">___ = </text:span><text:span text:style-name="T87">4</text:span> × 9</text:p>
            <text:p text:style-name="P159"><text:span text:style-name="T61">___ = </text:span><text:span text:style-name="T80">7</text:span> × <text:span text:style-name="T87">9</text:span></text:p>
          </table:table-cell>
          <table:table-cell table:style-name="Tableau2.E36" office:value-type="string">
            <text:p text:style-name="P165"><text:span text:style-name="T81">1</text:span><text:span text:style-name="T90">3</text:span> × <text:span text:style-name="T90">5</text:span> = ___</text:p>
            <text:p text:style-name="P167"><text:span text:style-name="T56">Moitié de</text:span> <text:span text:style-name="T91">568</text:span> → _</text:p>
            <text:p text:style-name="P159"><text:span text:style-name="T92">4</text:span> × <text:span text:style-name="T92">25</text:span> = ___</text:p>
          </table:table-cell>
          <table:table-cell table:style-name="Tableau2.F36" office:value-type="string">
            <text:p text:style-name="P159"><text:span text:style-name="T87">3</text:span> × <text:span text:style-name="T87">2</text:span> = ___</text:p>
            <text:p text:style-name="P159"><text:span text:style-name="T87">8</text:span> × <text:span text:style-name="T87">3</text:span> = ___</text:p>
            <text:p text:style-name="P159"><text:span text:style-name="T87">7</text:span> × <text:span text:style-name="T87">5</text:span> = ___</text:p>
          </table:table-cell>
          <table:table-cell table:style-name="Tableau2.G36" office:value-type="string">
            <text:p text:style-name="P165"><text:span text:style-name="T81">1</text:span><text:span text:style-name="T90">8</text:span> × <text:span text:style-name="T90">2</text:span> = ___</text:p>
            <text:p text:style-name="P167"><text:span text:style-name="T56">Moitié de</text:span> <text:span text:style-name="T91">434</text:span> → _</text:p>
            <text:p text:style-name="P159"><text:span text:style-name="T61">___ = </text:span><text:span text:style-name="T92">25</text:span> × <text:span text:style-name="T92">2</text:span></text:p>
          </table:table-cell>
          <table:table-cell table:style-name="Tableau2.H36" office:value-type="string">
            <text:p text:style-name="P159"><text:span text:style-name="T61">___ = </text:span><text:span text:style-name="T87">5</text:span> × <text:span text:style-name="T87">5</text:span></text:p>
            <text:p text:style-name="P159"><text:span text:style-name="T61">___ = </text:span><text:span text:style-name="T87">6</text:span> × 9</text:p>
            <text:p text:style-name="P159"><text:span text:style-name="T61">___ = </text:span><text:span text:style-name="T80"><text:s/></text:span><text:span text:style-name="T87">8</text:span> × <text:span text:style-name="T87">3</text:span></text:p>
          </table:table-cell>
          <table:table-cell table:style-name="Tableau2.I36" office:value-type="string">
            <text:p text:style-name="P165"><text:span text:style-name="T61">___ = </text:span><text:span text:style-name="T81">1</text:span><text:span text:style-name="T90">9</text:span> × <text:span text:style-name="T90">4</text:span></text:p>
            <text:p text:style-name="P167"><text:span text:style-name="T56">Moitié de</text:span> <text:span text:style-name="T91">422</text:span> → _</text:p>
            <text:p text:style-name="P159"><text:span text:style-name="T61">___ = </text:span><text:span text:style-name="T92">25</text:span> × <text:span text:style-name="T92">0</text:span></text:p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entury Gothic" svg:font-family="'Century Gothic'" style:font-family-generic="swiss" style:font-pitch="variable"/>
    <style:font-face style:name="KG Second Chances Sketch" svg:font-family="'KG Second Chances Sketch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cript cole" svg:font-family="'Script cole'" style:font-pitch="variable"/>
    <style:font-face style:name="Script cole1" svg:font-family="'Script cole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Script cole1" fo:font-family="'Script cole'" style:font-family-generic="roman" style:font-pitch="variable"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  <style:text-properties style:font-name="Century Gothic" fo:font-size="7pt" fo:font-style="normal" fo:font-weight="bold" officeooo:rsid="006d1439" officeooo:paragraph-rsid="006d1439" style:font-size-asian="7pt" style:font-style-asian="normal" style:font-weight-asian="bold" style:font-size-complex="7pt" style:font-style-complex="normal" style:font-weight-complex="bold"/>
    </style:style>
    <style:page-layout style:name="Mpm1">
      <style:page-layout-properties fo:page-width="21.001cm" fo:page-height="29.7cm" style:num-format="1" style:print-orientation="portrait" fo:margin-top="0.9cm" fo:margin-bottom="0.9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N°<text:page-number text:select-page="current">2</text:page-number>/<text:page-count>2</text:page-count></text:p>
      </style:footer>
    </style:master-page>
    <style:master-page style:name="HTML" style:page-layout-name="Mpm2" draw:style-name="Mdp1"/>
    <style:master-page style:name="First_20_Page" style:display-name="First Page" style:page-layout-name="Mpm3" draw:style-name="Mdp1" style:next-style-name="Standard"/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3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25T12:35:00</meta:creation-date>
    <dc:date>2026-08-22T17:15:08.637939581</dc:date>
    <meta:editing-duration>PT16H38M9S</meta:editing-duration>
    <meta:editing-cycles>286</meta:editing-cycles>
    <meta:generator>LibreOffice/25.2.2.2$Linux_X86_64 LibreOffice_project/520$Build-2</meta:generator>
    <meta:print-date>2025-08-25T14:12:40.114000000</meta:print-date>
    <meta:printed-by>Fichiers PDF</meta:printed-by>
    <meta:document-statistic meta:table-count="2" meta:image-count="0" meta:object-count="0" meta:page-count="2" meta:paragraph-count="883" meta:word-count="4181" meta:character-count="10970" meta:non-whitespace-character-count="7556"/>
  </office:meta>
</office:document-meta>
</file>