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200000002008E4AB100.png" manifest:media-type="image/png"/>
  <manifest:file-entry manifest:full-path="Pictures/10000001000000E400000138FEF825A7.png" manifest:media-type="image/png"/>
  <manifest:file-entry manifest:full-path="Pictures/1000000100000200000002008D388937.png" manifest:media-type="image/png"/>
  <manifest:file-entry manifest:full-path="Pictures/10000001000001400000013F39569D52.png" manifest:media-type="image/png"/>
  <manifest:file-entry manifest:full-path="Pictures/100000010000020000000200B2856636.png" manifest:media-type="image/png"/>
  <manifest:file-entry manifest:full-path="Pictures/100000010000015500000150ED7872A6.gif" manifest:media-type="image/gif"/>
  <manifest:file-entry manifest:full-path="Pictures/100000010000013100000105D5FE2FD7.png" manifest:media-type="image/png"/>
  <manifest:file-entry manifest:full-path="Pictures/100000010000011D00000144D6D6F418.png" manifest:media-type="image/png"/>
  <manifest:file-entry manifest:full-path="Pictures/1000000100000138000000D57248345D.png" manifest:media-type="image/png"/>
  <manifest:file-entry manifest:full-path="Pictures/100000010000012F0000013CCE3AF751.png" manifest:media-type="image/png"/>
  <manifest:file-entry manifest:full-path="Pictures/100000010000012E0000013AC9650ADF.png" manifest:media-type="image/png"/>
  <manifest:file-entry manifest:full-path="Pictures/10000001000002000000020075375D3B.png" manifest:media-type="image/png"/>
  <manifest:file-entry manifest:full-path="Pictures/1000000100000138000001197640E915.png" manifest:media-type="image/png"/>
  <manifest:file-entry manifest:full-path="Pictures/1000000100000127000001350F452E87.png" manifest:media-type="image/png"/>
  <manifest:file-entry manifest:full-path="Pictures/10000001000000F60000013138B7911D.png" manifest:media-type="image/png"/>
  <manifest:file-entry manifest:full-path="Pictures/100000010000020000000200322D3854.png" manifest:media-type="image/png"/>
  <manifest:file-entry manifest:full-path="Pictures/100000010000013400000110BF206E44.png" manifest:media-type="image/png"/>
  <manifest:file-entry manifest:full-path="Pictures/10000001000001000000013EE475FAA8.png" manifest:media-type="image/png"/>
  <manifest:file-entry manifest:full-path="Pictures/10000001000001DC000000E6FD3C1A55.png" manifest:media-type="image/png"/>
  <manifest:file-entry manifest:full-path="Pictures/10000001000000F700000139B075B823.png" manifest:media-type="image/png"/>
  <manifest:file-entry manifest:full-path="Pictures/100000010000013000000133D4F02FF3.png" manifest:media-type="image/png"/>
  <manifest:file-entry manifest:full-path="Pictures/1000000100000200000002009C60ED65.png" manifest:media-type="image/png"/>
  <manifest:file-entry manifest:full-path="Pictures/10000001000000F80000014110805138.png" manifest:media-type="image/png"/>
  <manifest:file-entry manifest:full-path="Pictures/10000001000001250000013ED2508FAC.png" manifest:media-type="image/png"/>
  <manifest:file-entry manifest:full-path="Pictures/100000010000020000000200CFFC0530.png" manifest:media-type="image/png"/>
  <manifest:file-entry manifest:full-path="Pictures/10000001000001370000012B2C9CA16A.png" manifest:media-type="image/png"/>
  <manifest:file-entry manifest:full-path="Pictures/100000010000020000000200152FDD6A.png" manifest:media-type="image/png"/>
  <manifest:file-entry manifest:full-path="Pictures/1000000100000132000001292A2A42D7.png" manifest:media-type="image/png"/>
  <manifest:file-entry manifest:full-path="Pictures/1000000100000200000002002FD00CCE.png" manifest:media-type="image/png"/>
  <manifest:file-entry manifest:full-path="Pictures/10000001000000F1000001428246AC49.png" manifest:media-type="image/png"/>
  <manifest:file-entry manifest:full-path="Pictures/10000001000000F00000013691B558A6.png" manifest:media-type="image/png"/>
  <manifest:file-entry manifest:full-path="Pictures/100000010000012500000138FA7017AF.png" manifest:media-type="image/png"/>
  <manifest:file-entry manifest:full-path="Pictures/1000000100000116000000CAC47F5A12.png" manifest:media-type="image/png"/>
  <manifest:file-entry manifest:full-path="Pictures/100000010000020000000200A26B28C0.png" manifest:media-type="image/png"/>
  <manifest:file-entry manifest:full-path="Pictures/10000001000001310000010CB0AF6CFC.png" manifest:media-type="image/png"/>
  <manifest:file-entry manifest:full-path="Pictures/1000000100000200000002008877C0AC.png" manifest:media-type="image/png"/>
  <manifest:file-entry manifest:full-path="Pictures/1000000100000105000001407119A2F3.png" manifest:media-type="image/png"/>
  <manifest:file-entry manifest:full-path="Pictures/100000010000013C000000FFF9391028.png" manifest:media-type="image/png"/>
  <manifest:file-entry manifest:full-path="Pictures/1000000100000200000002003997CC9D.png" manifest:media-type="image/png"/>
  <manifest:file-entry manifest:full-path="Pictures/1000000100000136000001394D19D52C.png" manifest:media-type="image/png"/>
  <manifest:file-entry manifest:full-path="Pictures/10000001000002000000020006EB3CD6.png" manifest:media-type="image/png"/>
  <manifest:file-entry manifest:full-path="Pictures/10000001000000D60000013C3A416BAB.png" manifest:media-type="image/png"/>
  <manifest:file-entry manifest:full-path="Pictures/100000010000011000000139348B259A.png" manifest:media-type="image/png"/>
  <manifest:file-entry manifest:full-path="Pictures/1000000100000200000002008CF29CB8.png" manifest:media-type="image/png"/>
  <manifest:file-entry manifest:full-path="Pictures/10000001000002000000020076525A87.png" manifest:media-type="image/png"/>
  <manifest:file-entry manifest:full-path="Pictures/100000010000020000000200A3A48117.png" manifest:media-type="image/png"/>
  <manifest:file-entry manifest:full-path="Pictures/100000010000020000000200E6D1468E.png" manifest:media-type="image/png"/>
  <manifest:file-entry manifest:full-path="Pictures/100000010000013B00000132AA5502CF.png" manifest:media-type="image/png"/>
  <manifest:file-entry manifest:full-path="Pictures/100000010000020000000200FFF3F53A.png" manifest:media-type="image/png"/>
  <manifest:file-entry manifest:full-path="Pictures/100000010000020000000200FCFAE465.png" manifest:media-type="image/png"/>
  <manifest:file-entry manifest:full-path="Pictures/100000010000019400000193E81EF8FF.png" manifest:media-type="image/png"/>
  <manifest:file-entry manifest:full-path="Pictures/1000000100000159000001107851B0EB.gif" manifest:media-type="image/gif"/>
  <manifest:file-entry manifest:full-path="Pictures/100000010000020000000200689F7A26.png" manifest:media-type="image/png"/>
  <manifest:file-entry manifest:full-path="Pictures/1000000100000200000002002F5B71BA.png" manifest:media-type="image/png"/>
  <manifest:file-entry manifest:full-path="Pictures/1000000100000200000002006B8C09BA.png" manifest:media-type="image/png"/>
  <manifest:file-entry manifest:full-path="Pictures/100000010000020000000200A91DC73B.png" manifest:media-type="image/png"/>
  <manifest:file-entry manifest:full-path="Pictures/100000010000020000000200ECAC077E.png" manifest:media-type="image/png"/>
  <manifest:file-entry manifest:full-path="Pictures/1000000100000200000002003650337A.png" manifest:media-type="image/png"/>
  <manifest:file-entry manifest:full-path="Pictures/10000001000002000000020007F8EFEE.png" manifest:media-type="image/png"/>
  <manifest:file-entry manifest:full-path="Pictures/10000001000002000000020026607D67.png" manifest:media-type="image/png"/>
  <manifest:file-entry manifest:full-path="Pictures/10000001000002000000020007291231.png" manifest:media-type="image/png"/>
  <manifest:file-entry manifest:full-path="Pictures/10000001000002000000020077D27DDD.png" manifest:media-type="image/png"/>
  <manifest:file-entry manifest:full-path="Pictures/10000001000001340000013063A69D69.png" manifest:media-type="image/png"/>
  <manifest:file-entry manifest:full-path="Pictures/1000000100000200000002002C47B56D.png" manifest:media-type="image/png"/>
  <manifest:file-entry manifest:full-path="Pictures/100000010000020000000200AF79AAD1.png" manifest:media-type="image/png"/>
  <manifest:file-entry manifest:full-path="Pictures/1000000100000200000002007720EF5A.png" manifest:media-type="image/png"/>
  <manifest:file-entry manifest:full-path="Pictures/100000010000020000000200A1CBBA8F.png" manifest:media-type="image/png"/>
  <manifest:file-entry manifest:full-path="Pictures/100000010000020000000200D8E8D5E0.png" manifest:media-type="image/png"/>
  <manifest:file-entry manifest:full-path="Pictures/100000010000020000000200C4D400C1.png" manifest:media-type="image/png"/>
  <manifest:file-entry manifest:full-path="Pictures/1000000100000200000002001078D9CA.png" manifest:media-type="image/png"/>
  <manifest:file-entry manifest:full-path="Pictures/100000010000020000000200277B64B9.png" manifest:media-type="image/png"/>
  <manifest:file-entry manifest:full-path="Pictures/1000000100000200000002006E89881D.png" manifest:media-type="image/png"/>
  <manifest:file-entry manifest:full-path="Pictures/10000001000002000000020088F0EF19.png" manifest:media-type="image/png"/>
  <manifest:file-entry manifest:full-path="Pictures/10000001000000EE000000DAAA7FF6C3.png" manifest:media-type="image/png"/>
  <manifest:file-entry manifest:full-path="Pictures/100000010000020000000200324B8A43.png" manifest:media-type="image/png"/>
  <manifest:file-entry manifest:full-path="Pictures/1000000100000200000002005E23DC3B.png" manifest:media-type="image/png"/>
  <manifest:file-entry manifest:full-path="Pictures/10000001000000BA00000168B4A63042.png" manifest:media-type="image/png"/>
  <manifest:file-entry manifest:full-path="Pictures/10000001000002000000020051E28E88.png" manifest:media-type="image/png"/>
  <manifest:file-entry manifest:full-path="Pictures/10000001000002000000020085E64652.png" manifest:media-type="image/png"/>
  <manifest:file-entry manifest:full-path="Pictures/10000001000001370000013ED723048A.png" manifest:media-type="image/png"/>
  <manifest:file-entry manifest:full-path="Pictures/100000010000014F0000014A6692EC25.png" manifest:media-type="image/png"/>
  <manifest:file-entry manifest:full-path="Pictures/1000000100000200000002003897EF98.png" manifest:media-type="image/png"/>
  <manifest:file-entry manifest:full-path="Pictures/10000001000002000000020095039675.png" manifest:media-type="image/png"/>
  <manifest:file-entry manifest:full-path="Pictures/100000010000020000000200CB40B579.png" manifest:media-type="image/png"/>
  <manifest:file-entry manifest:full-path="Pictures/100000010000020000000200D09544AF.png" manifest:media-type="image/png"/>
  <manifest:file-entry manifest:full-path="Pictures/100000010000020000000200375F8134.png" manifest:media-type="image/png"/>
  <manifest:file-entry manifest:full-path="Pictures/1000000100000200000002006EB292F2.png" manifest:media-type="image/png"/>
  <manifest:file-entry manifest:full-path="Pictures/100000010000020000000200DDC04E76.png" manifest:media-type="image/png"/>
  <manifest:file-entry manifest:full-path="Pictures/100000010000014A0000014E7340157A.png" manifest:media-type="image/png"/>
  <manifest:file-entry manifest:full-path="Pictures/1000000100000200000002009F1CE2AA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Calibri" svg:font-family="Calibri"/>
    <style:font-face style:name="Calibri Light" svg:font-family="'Calibri Light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relle" svg:font-family="Marelle" style:font-family-generic="script" style:font-pitch="variable"/>
    <style:font-face style:name="Marelle1" svg:font-family="Marelle" style:font-family-generic="modern" style:font-pitch="fixed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Print Bold" svg:font-family="'Print Bold'" style:font-family-generic="moder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Wingdings" svg:font-family="Wingdings" style:font-pitch="variable" style:font-charset="x-symbol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writing-mode="lr-tb" loext:decorative="false"/>
    </style:style>
    <style:style style:name="gr2" style:family="graphic" style:parent-style-name="standard">
      <style:graphic-properties draw:stroke="none" svg:stroke-width="0.035cm" draw:stroke-linejoin="miter" svg:stroke-linecap="butt" draw:fill="solid" draw:fill-color="#f8cbad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>
        <loext:fill-complex-color loext:theme-type="accent2" loext:color-type="theme">
          <loext:transformation loext:type="lummod" loext:value="4000"/>
          <loext:transformation loext:type="lumoff" loext:value="6000"/>
        </loext:fill-complex-color>
      </style:graphic-properties>
    </style:style>
    <style:style style:name="gr3" style:family="graphic" style:parent-style-name="standard" style:list-style-name="L2">
      <style:graphic-properties draw:stroke="solid" svg:stroke-width="0.159cm" svg:stroke-color="#ed7d31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2" loext:color-type="theme"/>
        <loext:fill-complex-color loext:theme-type="light1" loext:color-type="theme"/>
      </style:graphic-properties>
      <style:paragraph-properties style:writing-mode="lr-tb"/>
    </style:style>
    <style:style style:name="gr4" style:family="graphic" style:parent-style-name="standard" style:list-style-name="L2">
      <style:graphic-properties draw:stroke="solid" svg:stroke-width="0.159cm" svg:stroke-color="#ed7d31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2" loext:color-type="theme"/>
        <loext:fill-complex-color loext:theme-type="light1" loext:color-type="theme"/>
      </style:graphic-properties>
      <style:paragraph-properties style:writing-mode="lr-tb"/>
    </style:style>
    <style:style style:name="gr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0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5" style:family="graphic">
      <style:graphic-properties style:protect="size" loext:decorative="false"/>
    </style:style>
    <style:style style:name="gr16" style:family="graphic" style:parent-style-name="standard" style:list-style-name="L2">
      <style:graphic-properties draw:stroke="solid" svg:stroke-width="0.159cm" svg:stroke-color="#ed7d31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2" loext:color-type="theme"/>
        <loext:fill-complex-color loext:theme-type="light1" loext:color-type="theme"/>
      </style:graphic-properties>
      <style:paragraph-properties style:writing-mode="lr-tb"/>
    </style:style>
    <style:style style:name="gr17" style:family="graphic" style:parent-style-name="standard" style:list-style-name="L2">
      <style:graphic-properties draw:stroke="solid" svg:stroke-width="0.159cm" svg:stroke-color="#ed7d31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2" loext:color-type="theme"/>
        <loext:fill-complex-color loext:theme-type="light1" loext:color-type="theme"/>
      </style:graphic-properties>
      <style:paragraph-properties style:writing-mode="lr-tb"/>
    </style:style>
    <style:style style:name="gr1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6" style:family="graphic" style:parent-style-name="standard" style:list-style-name="L2">
      <style:graphic-properties draw:stroke="solid" svg:stroke-width="0.159cm" svg:stroke-color="#ed7d31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2" loext:color-type="theme"/>
        <loext:fill-complex-color loext:theme-type="light1" loext:color-type="theme"/>
      </style:graphic-properties>
      <style:paragraph-properties style:writing-mode="lr-tb"/>
    </style:style>
    <style:style style:name="gr27" style:family="graphic" style:parent-style-name="standard" style:list-style-name="L2">
      <style:graphic-properties draw:stroke="solid" svg:stroke-width="0.159cm" svg:stroke-color="#ed7d31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2" loext:color-type="theme"/>
        <loext:fill-complex-color loext:theme-type="light1" loext:color-type="theme"/>
      </style:graphic-properties>
      <style:paragraph-properties style:writing-mode="lr-tb"/>
    </style:style>
    <style:style style:name="gr2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6" style:family="graphic" style:parent-style-name="standard" style:list-style-name="L2">
      <style:graphic-properties draw:stroke="solid" svg:stroke-width="0.159cm" svg:stroke-color="#ed7d31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2" loext:color-type="theme"/>
        <loext:fill-complex-color loext:theme-type="light1" loext:color-type="theme"/>
      </style:graphic-properties>
      <style:paragraph-properties style:writing-mode="lr-tb"/>
    </style:style>
    <style:style style:name="gr37" style:family="graphic" style:parent-style-name="standard" style:list-style-name="L2">
      <style:graphic-properties draw:stroke="solid" svg:stroke-width="0.159cm" svg:stroke-color="#ed7d31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2" loext:color-type="theme"/>
        <loext:fill-complex-color loext:theme-type="light1" loext:color-type="theme"/>
      </style:graphic-properties>
      <style:paragraph-properties style:writing-mode="lr-tb"/>
    </style:style>
    <style:style style:name="gr3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4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4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4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4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4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4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46" style:family="graphic" style:parent-style-name="standard">
      <style:graphic-properties draw:stroke="none" svg:stroke-width="0.035cm" draw:stroke-linejoin="miter" svg:stroke-linecap="butt" draw:fill="solid" draw:fill-color="#c00000" draw:textarea-horizontal-align="justify" draw:textarea-vertical-align="middle" draw:auto-grow-height="false" draw:fit-to-size="false" style:shrink-to-fit="false" fo:min-height="7.936cm" fo:min-width="24.222cm" fo:padding-top="0.125cm" fo:padding-bottom="0.125cm" fo:padding-left="0.25cm" fo:padding-right="0.25cm" fo:wrap-option="wrap" loext:decorative="false"/>
    </style:style>
    <style:style style:name="gr47" style:family="graphic" style:parent-style-name="standard" style:list-style-name="L2">
      <style:graphic-properties draw:stroke="solid" svg:stroke-width="0.159cm" svg:stroke-color="#c00000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48" style:family="graphic" style:parent-style-name="standard">
      <style:graphic-properties draw:stroke="none" svg:stroke-width="0.035cm" draw:stroke-linejoin="miter" svg:stroke-linecap="butt" draw:fill="solid" draw:fill-color="#cc99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49" style:family="graphic" style:parent-style-name="standard" style:list-style-name="L2">
      <style:graphic-properties draw:stroke="solid" svg:stroke-width="0.159cm" svg:stroke-color="#cc99ff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5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5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5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5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5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5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5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5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58" style:family="graphic" style:parent-style-name="standard">
      <style:graphic-properties draw:stroke="none" svg:stroke-width="0.035cm" draw:stroke-linejoin="miter" svg:stroke-linecap="butt" draw:fill="solid" draw:fill-color="#92d050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59" style:family="graphic" style:parent-style-name="standard" style:list-style-name="L2">
      <style:graphic-properties draw:stroke="solid" svg:stroke-width="0.159cm" svg:stroke-color="#92d05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60" style:family="graphic" style:parent-style-name="standard">
      <style:graphic-properties draw:stroke="none" svg:stroke-width="0.035cm" draw:stroke-linejoin="miter" svg:stroke-linecap="butt" draw:fill="solid" draw:fill-color="#ff9900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61" style:family="graphic" style:parent-style-name="standard" style:list-style-name="L2">
      <style:graphic-properties draw:stroke="solid" svg:stroke-width="0.159cm" svg:stroke-color="#ff990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6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6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6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6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6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6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6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69" style:family="graphic" style:parent-style-name="standard">
      <style:graphic-properties draw:stroke="none" svg:stroke-width="0.035cm" draw:stroke-linejoin="miter" svg:stroke-linecap="butt" draw:fill="solid" draw:fill-color="#ff5229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70" style:family="graphic" style:parent-style-name="standard" style:list-style-name="L2">
      <style:graphic-properties draw:stroke="solid" svg:stroke-width="0.159cm" svg:stroke-color="#ff522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71" style:family="graphic" style:parent-style-name="standard">
      <style:graphic-properties draw:stroke="none" svg:stroke-width="0.035cm" draw:stroke-linejoin="miter" svg:stroke-linecap="butt" draw:fill="solid" draw:fill-color="#dbb7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72" style:family="graphic" style:parent-style-name="standard" style:list-style-name="L2">
      <style:graphic-properties draw:stroke="solid" svg:stroke-width="0.159cm" svg:stroke-color="#dbb7ff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7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7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7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7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7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7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7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8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81" style:family="graphic" style:parent-style-name="standard">
      <style:graphic-properties draw:stroke="none" svg:stroke-width="0.035cm" draw:stroke-linejoin="miter" svg:stroke-linecap="butt" draw:fill="solid" draw:fill-color="#660066" draw:textarea-horizontal-align="justify" draw:textarea-vertical-align="middle" draw:auto-grow-height="false" draw:fit-to-size="false" style:shrink-to-fit="false" fo:min-height="7.936cm" fo:min-width="24.222cm" fo:padding-top="0.125cm" fo:padding-bottom="0.125cm" fo:padding-left="0.25cm" fo:padding-right="0.25cm" fo:wrap-option="wrap" loext:decorative="false"/>
    </style:style>
    <style:style style:name="gr82" style:family="graphic" style:parent-style-name="standard" style:list-style-name="L2">
      <style:graphic-properties draw:stroke="solid" svg:stroke-width="0.159cm" svg:stroke-color="#660066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83" style:family="graphic" style:parent-style-name="standard">
      <style:graphic-properties draw:stroke="none" svg:stroke-width="0.035cm" draw:stroke-linejoin="miter" svg:stroke-linecap="butt" draw:fill="solid" draw:fill-color="#2e75b6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>
        <loext:fill-complex-color loext:theme-type="accent5" loext:color-type="theme">
          <loext:transformation loext:type="lummod" loext:value="7500"/>
        </loext:fill-complex-color>
      </style:graphic-properties>
    </style:style>
    <style:style style:name="gr84" style:family="graphic" style:parent-style-name="standard" style:list-style-name="L2">
      <style:graphic-properties draw:stroke="solid" svg:stroke-width="0.159cm" svg:stroke-color="#2e75b6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7500"/>
        </loext:stroke-complex-color>
        <loext:fill-complex-color loext:theme-type="light1" loext:color-type="theme"/>
      </style:graphic-properties>
      <style:paragraph-properties style:writing-mode="lr-tb"/>
    </style:style>
    <style:style style:name="gr8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8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8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8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8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9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9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9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93" style:family="graphic" style:parent-style-name="standard">
      <style:graphic-properties draw:stroke="none" svg:stroke-width="0.035cm" draw:stroke-linejoin="miter" svg:stroke-linecap="butt" draw:fill="solid" draw:fill-color="#604900" draw:textarea-horizontal-align="justify" draw:textarea-vertical-align="middle" draw:auto-grow-height="false" draw:fit-to-size="false" style:shrink-to-fit="false" fo:min-height="7.936cm" fo:min-width="24.222cm" fo:padding-top="0.125cm" fo:padding-bottom="0.125cm" fo:padding-left="0.25cm" fo:padding-right="0.25cm" fo:wrap-option="wrap" loext:decorative="false"/>
    </style:style>
    <style:style style:name="gr94" style:family="graphic" style:parent-style-name="standard" style:list-style-name="L2">
      <style:graphic-properties draw:stroke="solid" svg:stroke-width="0.159cm" svg:stroke-color="#604900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95" style:family="graphic" style:parent-style-name="standard">
      <style:graphic-properties draw:stroke="none" svg:stroke-width="0.035cm" draw:stroke-linejoin="miter" svg:stroke-linecap="butt" draw:fill="solid" draw:fill-color="#ffcc29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96" style:family="graphic" style:parent-style-name="standard" style:list-style-name="L2">
      <style:graphic-properties draw:stroke="solid" svg:stroke-width="0.159cm" svg:stroke-color="#ffcc2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9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9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9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0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0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0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0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0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05" style:family="graphic" style:parent-style-name="standard">
      <style:graphic-properties draw:stroke="none" svg:stroke-width="0.035cm" draw:stroke-linejoin="miter" svg:stroke-linecap="butt" draw:fill="solid" draw:fill-color="#41bfbf" draw:textarea-horizontal-align="justify" draw:textarea-vertical-align="middle" draw:auto-grow-height="false" draw:fit-to-size="false" style:shrink-to-fit="false" fo:min-height="7.936cm" fo:min-width="24.222cm" fo:padding-top="0.125cm" fo:padding-bottom="0.125cm" fo:padding-left="0.25cm" fo:padding-right="0.25cm" fo:wrap-option="wrap" loext:decorative="false"/>
    </style:style>
    <style:style style:name="gr106" style:family="graphic" style:parent-style-name="standard" style:list-style-name="L2">
      <style:graphic-properties draw:stroke="solid" svg:stroke-width="0.159cm" svg:stroke-color="#41bfbf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07" style:family="graphic" style:parent-style-name="standard">
      <style:graphic-properties draw:stroke="none" svg:stroke-width="0.035cm" draw:stroke-linejoin="miter" svg:stroke-linecap="butt" draw:fill="solid" draw:fill-color="#86d6b6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108" style:family="graphic" style:parent-style-name="standard" style:list-style-name="L2">
      <style:graphic-properties draw:stroke="solid" svg:stroke-width="0.159cm" svg:stroke-color="#86d6b6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0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1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1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1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1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1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1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1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17" style:family="graphic" style:parent-style-name="standard">
      <style:graphic-properties draw:stroke="none" svg:stroke-width="0.035cm" draw:stroke-linejoin="miter" svg:stroke-linecap="butt" draw:fill="solid" draw:fill-color="#2f5597" draw:textarea-horizontal-align="justify" draw:textarea-vertical-align="middle" draw:auto-grow-height="false" draw:fit-to-size="false" style:shrink-to-fit="false" fo:min-height="7.936cm" fo:min-width="24.222cm" fo:padding-top="0.125cm" fo:padding-bottom="0.125cm" fo:padding-left="0.25cm" fo:padding-right="0.25cm" fo:wrap-option="wrap" loext:decorative="false">
        <loext:fill-complex-color loext:theme-type="accent1" loext:color-type="theme">
          <loext:transformation loext:type="lummod" loext:value="7500"/>
        </loext:fill-complex-color>
      </style:graphic-properties>
    </style:style>
    <style:style style:name="gr118" style:family="graphic" style:parent-style-name="standard" style:list-style-name="L2">
      <style:graphic-properties draw:stroke="solid" svg:stroke-width="0.159cm" svg:stroke-color="#2f5597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stroke-complex-color loext:theme-type="accent1" loext:color-type="theme">
          <loext:transformation loext:type="lummod" loext:value="7500"/>
        </loext:stroke-complex-color>
        <loext:fill-complex-color loext:theme-type="light1" loext:color-type="theme"/>
      </style:graphic-properties>
      <style:paragraph-properties style:writing-mode="lr-tb"/>
    </style:style>
    <style:style style:name="gr119" style:family="graphic" style:parent-style-name="standard">
      <style:graphic-properties draw:stroke="none" svg:stroke-width="0.035cm" draw:stroke-linejoin="miter" svg:stroke-linecap="butt" draw:fill="solid" draw:fill-color="#ff99cc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120" style:family="graphic" style:parent-style-name="standard" style:list-style-name="L2">
      <style:graphic-properties draw:stroke="solid" svg:stroke-width="0.159cm" svg:stroke-color="#ff99cc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2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2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2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2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2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2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2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2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29" style:family="graphic" style:parent-style-name="standard">
      <style:graphic-properties draw:stroke="none" svg:stroke-width="0.035cm" draw:stroke-linejoin="miter" svg:stroke-linecap="butt" draw:fill="solid" draw:fill-color="#808080" draw:textarea-horizontal-align="justify" draw:textarea-vertical-align="middle" draw:auto-grow-height="false" draw:fit-to-size="false" style:shrink-to-fit="false" fo:min-height="7.936cm" fo:min-width="24.222cm" fo:padding-top="0.125cm" fo:padding-bottom="0.125cm" fo:padding-left="0.25cm" fo:padding-right="0.25cm" fo:wrap-option="wrap" loext:decorative="false">
        <loext:fill-complex-color loext:theme-type="light1" loext:color-type="theme">
          <loext:transformation loext:type="lummod" loext:value="5000"/>
        </loext:fill-complex-color>
      </style:graphic-properties>
    </style:style>
    <style:style style:name="gr130" style:family="graphic" style:parent-style-name="standard" style:list-style-name="L2">
      <style:graphic-properties draw:stroke="solid" svg:stroke-width="0.159cm" svg:stroke-color="#808080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stroke-complex-color loext:theme-type="light1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131" style:family="graphic" style:parent-style-name="standard">
      <style:graphic-properties draw:stroke="none" svg:stroke-width="0.035cm" draw:stroke-linejoin="miter" svg:stroke-linecap="butt" draw:fill="solid" draw:fill-color="#ff5050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132" style:family="graphic" style:parent-style-name="standard" style:list-style-name="L2">
      <style:graphic-properties draw:stroke="solid" svg:stroke-width="0.159cm" svg:stroke-color="#ff505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3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3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3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3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3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3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3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4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41" style:family="graphic" style:parent-style-name="standard">
      <style:graphic-properties draw:stroke="none" svg:stroke-width="0.035cm" draw:stroke-linejoin="miter" svg:stroke-linecap="butt" draw:fill="solid" draw:fill-color="#ffc000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>
        <loext:fill-complex-color loext:theme-type="accent4" loext:color-type="theme"/>
      </style:graphic-properties>
    </style:style>
    <style:style style:name="gr142" style:family="graphic" style:parent-style-name="standard" style:list-style-name="L2">
      <style:graphic-properties draw:stroke="solid" svg:stroke-width="0.159cm" svg:stroke-color="#ffc00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43" style:family="graphic" style:parent-style-name="standard" style:list-style-name="L2">
      <style:graphic-properties draw:stroke="solid" svg:stroke-width="0.159cm" svg:stroke-color="#ffc00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4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4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4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4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48" style:family="graphic" style:parent-style-name="standard">
      <style:graphic-properties draw:stroke="none" svg:stroke-width="0.035cm" draw:stroke-linejoin="miter" svg:stroke-linecap="butt" draw:fill="solid" draw:fill-color="#000000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>
        <loext:fill-complex-color loext:theme-type="dark1" loext:color-type="theme"/>
      </style:graphic-properties>
    </style:style>
    <style:style style:name="gr149" style:family="graphic" style:parent-style-name="standard" style:list-style-name="L2">
      <style:graphic-properties draw:stroke="solid" svg:stroke-width="0.159cm" svg:stroke-color="#00000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dark1" loext:color-type="theme"/>
        <loext:fill-complex-color loext:theme-type="light1" loext:color-type="theme"/>
      </style:graphic-properties>
      <style:paragraph-properties style:writing-mode="lr-tb"/>
    </style:style>
    <style:style style:name="gr150" style:family="graphic" style:parent-style-name="standard">
      <style:graphic-properties draw:stroke="none" svg:stroke-width="0.035cm" draw:stroke-linejoin="miter" svg:stroke-linecap="butt" draw:fill="solid" draw:fill-color="#ff0000" draw:textarea-horizontal-align="justify" draw:textarea-vertical-align="middle" draw:auto-grow-height="false" draw:fit-to-size="false" style:shrink-to-fit="false" fo:min-height="7.936cm" fo:min-width="24.222cm" fo:padding-top="0.125cm" fo:padding-bottom="0.125cm" fo:padding-left="0.25cm" fo:padding-right="0.25cm" fo:wrap-option="wrap" loext:decorative="false"/>
    </style:style>
    <style:style style:name="gr151" style:family="graphic" style:parent-style-name="standard" style:list-style-name="L2">
      <style:graphic-properties draw:stroke="solid" svg:stroke-width="0.159cm" svg:stroke-color="#ff0000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5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5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5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55" style:family="graphic" style:parent-style-name="standard">
      <style:graphic-properties draw:stroke="none" svg:stroke-width="0.035cm" draw:stroke-linejoin="miter" svg:stroke-linecap="butt" draw:fill="solid" draw:fill-color="#ff0000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15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5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58" style:family="graphic" style:parent-style-name="standard">
      <style:graphic-properties draw:stroke="none" svg:stroke-width="0.035cm" draw:stroke-linejoin="miter" svg:stroke-linecap="butt" draw:fill="solid" draw:fill-color="#843c0b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>
        <loext:fill-complex-color loext:theme-type="accent2" loext:color-type="theme">
          <loext:transformation loext:type="lummod" loext:value="5000"/>
        </loext:fill-complex-color>
      </style:graphic-properties>
    </style:style>
    <style:style style:name="gr159" style:family="graphic" style:parent-style-name="standard" style:list-style-name="L2">
      <style:graphic-properties draw:stroke="solid" svg:stroke-width="0.159cm" svg:stroke-color="#843c0b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2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160" style:family="graphic" style:parent-style-name="standard" style:list-style-name="L2">
      <style:graphic-properties draw:stroke="solid" svg:stroke-width="0.159cm" svg:stroke-color="#843c0b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2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16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6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63" style:family="graphic">
      <style:graphic-properties loext:decorative="false"/>
    </style:style>
    <style:style style:name="gr164" style:family="graphic" style:parent-style-name="standard">
      <style:graphic-properties draw:stroke="solid" svg:stroke-width="0.212cm" svg:stroke-color="#ff0000" draw:marker-end="msArrowEnd_20_5" draw:marker-end-width="0.636cm" draw:marker-end-center="false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/>
    </style:style>
    <style:style style:name="gr16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6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6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68" style:family="graphic" style:parent-style-name="standard">
      <style:graphic-properties draw:stroke="none" svg:stroke-width="0.035cm" draw:stroke-linejoin="miter" svg:stroke-linecap="butt" draw:fill="solid" draw:fill-color="#ff6600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169" style:family="graphic" style:parent-style-name="standard" style:list-style-name="L2">
      <style:graphic-properties draw:stroke="solid" svg:stroke-width="0.159cm" svg:stroke-color="#ff660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70" style:family="graphic" style:parent-style-name="standard" style:list-style-name="L2">
      <style:graphic-properties draw:stroke="solid" svg:stroke-width="0.159cm" svg:stroke-color="#ff660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7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7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7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7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75" style:family="graphic" style:parent-style-name="standard" style:list-style-name="L2">
      <style:graphic-properties draw:stroke="solid" svg:stroke-width="0.159cm" svg:stroke-color="#ff660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76" style:family="graphic" style:parent-style-name="standard" style:list-style-name="L2">
      <style:graphic-properties draw:stroke="solid" svg:stroke-width="0.159cm" svg:stroke-color="#ff660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7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7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79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3.291cm, 0cm, 2.329cm, 0cm)" draw:image-opacity="100%" style:mirror="none" loext:decorative="false"/>
    </style:style>
    <style:style style:name="gr18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8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8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83" style:family="graphic" style:parent-style-name="standard">
      <style:graphic-properties draw:stroke="none" svg:stroke-width="0.035cm" draw:stroke-linejoin="miter" svg:stroke-linecap="butt" draw:fill="solid" draw:fill-color="#7030a0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184" style:family="graphic" style:parent-style-name="standard" style:list-style-name="L2">
      <style:graphic-properties draw:stroke="solid" svg:stroke-width="0.159cm" svg:stroke-color="#7030a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85" style:family="graphic" style:parent-style-name="standard" style:list-style-name="L2">
      <style:graphic-properties draw:stroke="solid" svg:stroke-width="0.159cm" svg:stroke-color="#7030a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8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8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8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8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90" style:family="graphic" style:parent-style-name="standard" style:list-style-name="L2">
      <style:graphic-properties draw:stroke="solid" svg:stroke-width="0.159cm" svg:stroke-color="#7030a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91" style:family="graphic" style:parent-style-name="standard" style:list-style-name="L2">
      <style:graphic-properties draw:stroke="solid" svg:stroke-width="0.159cm" svg:stroke-color="#7030a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9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9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9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9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9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97" style:family="graphic" style:parent-style-name="standard">
      <style:graphic-properties draw:stroke="none" svg:stroke-width="0.035cm" draw:stroke-linejoin="miter" svg:stroke-linecap="butt" draw:fill="solid" draw:fill-color="#ff3399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198" style:family="graphic" style:parent-style-name="standard" style:list-style-name="L2">
      <style:graphic-properties draw:stroke="solid" svg:stroke-width="0.159cm" svg:stroke-color="#ff339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199" style:family="graphic" style:parent-style-name="standard" style:list-style-name="L2">
      <style:graphic-properties draw:stroke="solid" svg:stroke-width="0.159cm" svg:stroke-color="#ff339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20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0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0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0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04" style:family="graphic" style:parent-style-name="standard" style:list-style-name="L2">
      <style:graphic-properties draw:stroke="solid" svg:stroke-width="0.159cm" svg:stroke-color="#7030a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205" style:family="graphic" style:parent-style-name="standard" style:list-style-name="L2">
      <style:graphic-properties draw:stroke="solid" svg:stroke-width="0.159cm" svg:stroke-color="#ff339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20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0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0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0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10" style:family="graphic" style:parent-style-name="standard">
      <style:graphic-properties draw:stroke="none" svg:stroke-width="0.035cm" draw:stroke-linejoin="miter" svg:stroke-linecap="butt" draw:fill="solid" draw:fill-color="#385623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>
        <loext:fill-complex-color loext:theme-type="accent6" loext:color-type="theme">
          <loext:transformation loext:type="lummod" loext:value="5000"/>
        </loext:fill-complex-color>
      </style:graphic-properties>
    </style:style>
    <style:style style:name="gr211" style:family="graphic" style:parent-style-name="standard" style:list-style-name="L2">
      <style:graphic-properties draw:stroke="solid" svg:stroke-width="0.159cm" svg:stroke-color="#385623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6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12" style:family="graphic" style:parent-style-name="standard" style:list-style-name="L2">
      <style:graphic-properties draw:stroke="solid" svg:stroke-width="0.159cm" svg:stroke-color="#385623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6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1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1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1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1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1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18" style:family="graphic" style:parent-style-name="standard" style:list-style-name="L2">
      <style:graphic-properties draw:stroke="solid" svg:stroke-width="0.159cm" svg:stroke-color="#385623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6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19" style:family="graphic" style:parent-style-name="standard" style:list-style-name="L2">
      <style:graphic-properties draw:stroke="solid" svg:stroke-width="0.159cm" svg:stroke-color="#385623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6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2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2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2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2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24" style:family="graphic" style:parent-style-name="standard">
      <style:graphic-properties draw:stroke="none" svg:stroke-width="0.035cm" draw:stroke-linejoin="miter" svg:stroke-linecap="butt" draw:fill="solid" draw:fill-color="#00b0f0" draw:textarea-horizontal-align="justify" draw:textarea-vertical-align="middle" draw:auto-grow-height="false" draw:fit-to-size="false" style:shrink-to-fit="false" fo:min-height="7.936cm" fo:min-width="24.222cm" fo:padding-top="0.125cm" fo:padding-bottom="0.125cm" fo:padding-left="0.25cm" fo:padding-right="0.25cm" fo:wrap-option="wrap" loext:decorative="false"/>
    </style:style>
    <style:style style:name="gr225" style:family="graphic" style:parent-style-name="standard" style:list-style-name="L2">
      <style:graphic-properties draw:stroke="solid" svg:stroke-width="0.159cm" svg:stroke-color="#00b0f0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226" style:family="graphic" style:parent-style-name="standard">
      <style:graphic-properties draw:stroke="none" svg:stroke-width="0.035cm" draw:stroke-linejoin="miter" svg:stroke-linecap="butt" draw:fill="solid" draw:fill-color="#00b0f0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227" style:family="graphic" style:parent-style-name="standard" style:list-style-name="L2">
      <style:graphic-properties draw:stroke="solid" svg:stroke-width="0.159cm" svg:stroke-color="#00b0f0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22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2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3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3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3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3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34" style:family="graphic" style:parent-style-name="standard">
      <style:graphic-properties draw:stroke="none" svg:stroke-width="0.035cm" draw:stroke-linejoin="miter" svg:stroke-linecap="butt" draw:fill="solid" draw:fill-color="#bdd7e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>
        <loext:fill-complex-color loext:theme-type="accent5" loext:color-type="theme">
          <loext:transformation loext:type="lummod" loext:value="4000"/>
          <loext:transformation loext:type="lumoff" loext:value="6000"/>
        </loext:fill-complex-color>
      </style:graphic-properties>
    </style:style>
    <style:style style:name="gr235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36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3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38" style:family="graphic" style:parent-style-name="standard">
      <style:graphic-properties draw:stroke="none" draw:fill="none" fo:min-height="7.008cm" loext:decorative="false"/>
      <style:paragraph-properties style:writing-mode="lr-tb"/>
    </style:style>
    <style:style style:name="gr23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40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41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42" style:family="graphic" style:parent-style-name="standard">
      <style:graphic-properties draw:stroke="solid" svg:stroke-width="0.212cm" svg:stroke-color="#000000" draw:stroke-linejoin="miter" svg:stroke-linecap="butt" draw:fill="solid" draw:fill-color="#4472c4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>
        <loext:stroke-complex-color loext:theme-type="dark1" loext:color-type="theme"/>
        <loext:fill-complex-color loext:theme-type="accent1" loext:color-type="theme"/>
      </style:graphic-properties>
    </style:style>
    <style:style style:name="gr243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1.579cm, 0cm, 1.73cm, 0cm)" draw:image-opacity="100%" style:mirror="none" loext:decorative="false"/>
    </style:style>
    <style:style style:name="gr24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4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46" style:family="graphic" style:parent-style-name="standard" style:list-style-name="L4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47" style:family="graphic" style:parent-style-name="standard">
      <style:graphic-properties draw:stroke="none" svg:stroke-width="0.035cm" draw:stroke-linejoin="miter" svg:stroke-linecap="butt" draw:fill="solid" draw:fill-color="#bdd7ee" draw:textarea-horizontal-align="justify" draw:textarea-vertical-align="middle" draw:auto-grow-height="false" draw:fit-to-size="false" style:shrink-to-fit="false" fo:min-height="7.936cm" fo:min-width="24.222cm" fo:padding-top="0.125cm" fo:padding-bottom="0.125cm" fo:padding-left="0.25cm" fo:padding-right="0.25cm" fo:wrap-option="wrap" loext:decorative="false">
        <loext:fill-complex-color loext:theme-type="accent5" loext:color-type="theme">
          <loext:transformation loext:type="lummod" loext:value="4000"/>
          <loext:transformation loext:type="lumoff" loext:value="6000"/>
        </loext:fill-complex-color>
      </style:graphic-properties>
    </style:style>
    <style:style style:name="gr248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4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5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5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5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5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5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5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5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57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58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5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60" style:family="graphic" style:parent-style-name="standard">
      <style:graphic-properties draw:stroke="none" draw:fill="none" fo:min-height="6.29cm" loext:decorative="false"/>
      <style:paragraph-properties style:writing-mode="lr-tb"/>
    </style:style>
    <style:style style:name="gr26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62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63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6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6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66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67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68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3.962cm, 0cm, 3.797cm, 0cm)" draw:image-opacity="100%" style:mirror="none" loext:decorative="false"/>
    </style:style>
    <style:style style:name="gr26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7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71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72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7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7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75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76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7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7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7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80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81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8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8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84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85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8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8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88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89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9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9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92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93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9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9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96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97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29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29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00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2.174cm, 0cm, 2.443cm, 0cm)" draw:image-opacity="100%" style:mirror="none" loext:decorative="false"/>
    </style:style>
    <style:style style:name="gr301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02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0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0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05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06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07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7.389cm)" draw:image-opacity="100%" style:mirror="none" loext:decorative="false"/>
    </style:style>
    <style:style style:name="gr30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0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10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11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1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1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14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15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1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1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18" style:family="graphic" style:parent-style-name="standard">
      <style:graphic-properties draw:stroke="none" draw:fill="none" fo:min-height="2.45cm" loext:decorative="false"/>
      <style:paragraph-properties style:writing-mode="lr-tb"/>
    </style:style>
    <style:style style:name="gr319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20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2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2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23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24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2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2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2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2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2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3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3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3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33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34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3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36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2.648cm, 0cm, 2.607cm, 0cm)" draw:image-opacity="100%" style:mirror="none" loext:decorative="false"/>
    </style:style>
    <style:style style:name="gr33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3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3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4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4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4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4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44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45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3.002cm" fo:min-width="15.866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4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4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48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49" style:family="graphic" style:parent-style-name="standard" style:list-style-name="L2">
      <style:graphic-properties draw:stroke="solid" svg:stroke-width="0.159cm" svg:stroke-color="#1f4e79" draw:stroke-linejoin="miter" svg:stroke-linecap="butt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>
        <loext:stroke-complex-color loext:theme-type="accent5" loext:color-type="theme">
          <loext:transformation loext:type="lummod" loext:value="5000"/>
        </loext:stroke-complex-color>
        <loext:fill-complex-color loext:theme-type="light1" loext:color-type="theme"/>
      </style:graphic-properties>
      <style:paragraph-properties style:writing-mode="lr-tb"/>
    </style:style>
    <style:style style:name="gr35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35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pr1" style:family="presentation" style:parent-style-name="Diapositive_20_de_20_titre-notes">
      <style:graphic-properties draw:fill-color="#ffffff" fo:min-height="13.364cm" loext:decorative="false"/>
      <style:paragraph-properties style:writing-mode="lr-tb"/>
    </style:style>
    <style:style style:name="P1" style:family="paragraph">
      <loext:graphic-properties draw:fill="solid" draw:fill-color="#f8cbad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2" style:family="paragraph">
      <style:paragraph-properties fo:margin-left="0cm" fo:margin-right="0cm" fo:margin-top="0cm" fo:margin-bottom="0cm" fo:line-height="100%" fo:text-align="center" fo:text-indent="0cm" style:punctuation-wrap="hanging" loext:tab-stop-distance="1.27cm" style:writing-mode="lr-tb">
        <style:tab-stops/>
      </style:paragraph-properties>
      <style:text-properties fo:font-size="18pt" fo:hyphenate="false"/>
    </style:style>
    <style:style style:name="P3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 style:punctuation-wrap="hanging" loext:tab-stop-distance="1.27cm" style:writing-mode="lr-tb" style:font-independent-line-spacing="true">
        <style:tab-stops/>
      </style:paragraph-properties>
      <style:text-properties fo:font-size="18pt" fo:hyphenate="false"/>
    </style:style>
    <style:style style:name="P4" style:family="paragraph">
      <style:paragraph-properties fo:margin-left="0cm" fo:margin-right="0cm" fo:margin-top="0cm" fo:margin-bottom="0cm" fo:line-height="100%" fo:text-align="start" fo:text-indent="0cm" style:punctuation-wrap="hanging" loext:tab-stop-distance="1.27cm" style:writing-mode="lr-tb">
        <style:tab-stops/>
      </style:paragraph-properties>
      <style:text-properties fo:font-size="18pt" fo:hyphenate="false"/>
    </style:style>
    <style:style style:name="P5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1.27cm" style:writing-mode="lr-tb" style:font-independent-line-spacing="true">
        <style:tab-stops/>
      </style:paragraph-properties>
      <style:text-properties fo:font-size="18pt" fo:hyphenate="false"/>
    </style:style>
    <style:style style:name="P6" style:family="paragraph">
      <loext:graphic-properties draw:fill="none"/>
      <style:paragraph-properties fo:text-align="start"/>
      <style:text-properties fo:font-size="18pt"/>
    </style:style>
    <style:style style:name="P7" style:family="paragraph">
      <style:paragraph-properties fo:margin-left="0cm" fo:margin-right="0cm" fo:margin-top="0cm" fo:margin-bottom="0cm" fo:line-height="100%" fo:text-align="start" fo:text-indent="0cm" style:punctuation-wrap="hanging" loext:tab-stop-distance="1.27cm" style:writing-mode="lr-tb">
        <style:tab-stops/>
      </style:paragraph-properties>
      <style:text-properties fo:font-size="18pt" fo:font-weight="normal" style:font-weight-asian="normal" style:font-weight-complex="normal" fo:hyphenate="false"/>
    </style:style>
    <style:style style:name="P8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1.27cm" style:writing-mode="lr-tb" style:font-independent-line-spacing="true">
        <style:tab-stops/>
      </style:paragraph-properties>
      <style:text-properties fo:font-size="18pt" fo:font-weight="normal" style:font-weight-asian="normal" style:font-weight-complex="normal" fo:hyphenate="false"/>
    </style:style>
    <style:style style:name="P9" style:family="paragraph">
      <loext:graphic-properties draw:fill-color="#ffffff"/>
    </style:style>
    <style:style style:name="P10" style:family="paragraph">
      <loext:graphic-properties draw:fill="solid" draw:fill-color="#c00000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11" style:family="paragraph">
      <loext:graphic-properties draw:fill="solid" draw:fill-color="#cc99ff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12" style:family="paragraph">
      <loext:graphic-properties draw:fill="solid" draw:fill-color="#92d050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13" style:family="paragraph">
      <loext:graphic-properties draw:fill="solid" draw:fill-color="#ff9900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14" style:family="paragraph">
      <loext:graphic-properties draw:fill="solid" draw:fill-color="#ff5229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15" style:family="paragraph">
      <loext:graphic-properties draw:fill="solid" draw:fill-color="#dbb7ff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16" style:family="paragraph">
      <loext:graphic-properties draw:fill="solid" draw:fill-color="#660066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17" style:family="paragraph">
      <loext:graphic-properties draw:fill="solid" draw:fill-color="#2e75b6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18" style:family="paragraph">
      <loext:graphic-properties draw:fill="solid" draw:fill-color="#604900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19" style:family="paragraph">
      <loext:graphic-properties draw:fill="solid" draw:fill-color="#ffcc29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20" style:family="paragraph">
      <loext:graphic-properties draw:fill="solid" draw:fill-color="#41bfbf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21" style:family="paragraph">
      <loext:graphic-properties draw:fill="solid" draw:fill-color="#86d6b6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22" style:family="paragraph">
      <loext:graphic-properties draw:fill="solid" draw:fill-color="#2f5597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23" style:family="paragraph">
      <loext:graphic-properties draw:fill="solid" draw:fill-color="#ff99cc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24" style:family="paragraph">
      <loext:graphic-properties draw:fill="solid" draw:fill-color="#808080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25" style:family="paragraph">
      <loext:graphic-properties draw:fill="solid" draw:fill-color="#ff5050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26" style:family="paragraph">
      <loext:graphic-properties draw:fill="solid" draw:fill-color="#ffc000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27" style:family="paragraph">
      <loext:graphic-properties draw:fill="solid" draw:fill-color="#000000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28" style:family="paragraph">
      <loext:graphic-properties draw:fill="solid" draw:fill-color="#ff0000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29" style:family="paragraph">
      <loext:graphic-properties draw:fill="solid" draw:fill-color="#ff0000"/>
      <style:paragraph-properties fo:text-align="center" style:font-independent-line-spacing="true"/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8pt" fo:letter-spacing="normal" fo:language="fr" fo:country="FR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light1" loext:color-type="theme"/>
      </style:text-properties>
    </style:style>
    <style:style style:name="P30" style:family="paragraph">
      <loext:graphic-properties draw:fill="solid" draw:fill-color="#843c0b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31" style:family="paragraph">
      <loext:graphic-properties draw:fill="solid" draw:fill-color="#ff6600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32" style:family="paragraph">
      <loext:graphic-properties draw:fill="solid" draw:fill-color="#7030a0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33" style:family="paragraph">
      <loext:graphic-properties draw:fill="solid" draw:fill-color="#ff3399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34" style:family="paragraph">
      <loext:graphic-properties draw:fill="solid" draw:fill-color="#385623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35" style:family="paragraph">
      <loext:graphic-properties draw:fill="solid" draw:fill-color="#00b0f0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36" style:family="paragraph">
      <loext:graphic-properties draw:fill="solid" draw:fill-color="#bdd7ee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38pt" fo:letter-spacing="normal" fo:language="fr" fo:country="FR" fo:font-style="normal" style:text-underline-style="none" fo:font-weight="normal" fo:background-color="transparent" style:font-size-asian="138pt" style:font-style-asian="normal" style:font-weight-asian="normal" style:font-size-complex="138pt" style:font-style-complex="normal" style:font-weight-complex="normal">
        <loext:char-complex-color loext:theme-type="dark1" loext:color-type="theme"/>
      </style:text-properties>
    </style:style>
    <style:style style:name="P37" style:family="paragraph">
      <loext:graphic-properties draw:fill="none"/>
      <style:text-properties style:font-name="Marelle" fo:font-style="normal" fo:font-weight="normal" style:font-style-asian="normal" style:font-weight-asian="normal" style:font-style-complex="normal" style:font-weight-complex="normal"/>
    </style:style>
    <style:style style:name="P38" style:family="paragraph">
      <loext:graphic-properties draw:fill="solid" draw:fill-color="#4472c4"/>
      <style:paragraph-properties fo:text-align="center" style:font-independent-line-spacing="true"/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8pt" fo:letter-spacing="normal" fo:language="fr" fo:country="FR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light1" loext:color-type="theme"/>
      </style:text-properties>
    </style:style>
    <style:style style:name="P39" style:family="paragraph">
      <loext:graphic-properties draw:fill-color="#ffffff"/>
      <style:text-properties fo:font-size="20pt"/>
    </style:style>
    <style:style style:name="P40" style:family="paragraph">
      <style:text-properties fo:font-weight="normal" style:font-weight-asian="normal" style:font-weight-complex="normal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>
        <loext:char-complex-color loext:theme-type="dark1" loext:color-type="theme"/>
      </style:text-properties>
    </style:style>
    <style:style style:name="T2" style:family="text">
      <style:text-properties fo:font-variant="normal" fo:text-transform="none" fo:color="#ed7d31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>
        <loext:char-complex-color loext:theme-type="accent2" loext:color-type="theme"/>
      </style:text-properties>
    </style:style>
    <style:style style:name="T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15pt" fo:letter-spacing="normal" fo:language="fr" fo:country="FR" fo:font-style="normal" style:text-underline-style="none" fo:font-weight="normal" fo:background-color="transparent" style:font-size-asian="115pt" style:font-style-asian="normal" style:font-weight-asian="normal" style:font-size-complex="115pt" style:font-style-complex="normal" style:font-weight-complex="normal">
        <loext:char-complex-color loext:theme-type="dark1" loext:color-type="theme"/>
      </style:text-properties>
    </style:style>
    <style:style style:name="T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Print Bold" fo:font-size="115pt" fo:letter-spacing="normal" fo:language="fr" fo:country="FR" fo:font-style="normal" style:text-underline-style="none" fo:font-weight="normal" fo:background-color="transparent" style:font-size-asian="115pt" style:font-style-asian="normal" style:font-weight-asian="normal" style:font-size-complex="115pt" style:font-style-complex="normal" style:font-weight-complex="normal">
        <loext:char-complex-color loext:theme-type="dark1" loext:color-type="theme"/>
      </style:text-properties>
    </style:style>
    <style:style style:name="T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96pt" fo:letter-spacing="normal" fo:language="fr" fo:country="FR" fo:font-style="normal" style:text-underline-style="none" fo:font-weight="normal" fo:background-color="transparent" style:font-size-asian="96pt" style:font-style-asian="normal" style:font-weight-asian="normal" style:font-size-complex="96pt" style:font-style-complex="normal" style:font-weight-complex="normal">
        <loext:char-complex-color loext:theme-type="dark1" loext:color-type="theme"/>
      </style:text-properties>
    </style:style>
    <style:style style:name="T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37.800003051758pt" fo:letter-spacing="normal" fo:language="fr" fo:country="FR" fo:font-style="normal" style:text-underline-style="none" fo:font-weight="normal" fo:background-color="transparent" style:font-size-asian="137.800003051758pt" style:font-style-asian="normal" style:font-weight-asian="normal" style:font-size-complex="137.800003051758pt" style:font-style-complex="normal" style:font-weight-complex="normal">
        <loext:char-complex-color loext:theme-type="dark1" loext:color-type="theme"/>
      </style:text-properties>
    </style:style>
    <style:style style:name="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96pt" fo:letter-spacing="normal" fo:language="fr" fo:country="FR" fo:font-style="normal" style:text-underline-style="none" fo:font-weight="normal" fo:background-color="transparent" style:font-size-asian="96pt" style:font-style-asian="normal" style:font-weight-asian="normal" style:font-size-complex="96pt" style:font-style-complex="normal" style:font-weight-complex="normal">
        <loext:char-complex-color loext:theme-type="dark1" loext:color-type="theme"/>
      </style:text-properties>
    </style:style>
    <style:style style:name="T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>
        <loext:char-complex-color loext:theme-type="dark1" loext:color-type="theme"/>
      </style:text-properties>
    </style:style>
    <style:style style:name="T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80pt" fo:letter-spacing="normal" fo:language="fr" fo:country="FR" fo:font-style="normal" style:text-underline-style="none" fo:font-weight="normal" fo:background-color="transparent" style:font-size-asian="80pt" style:font-style-asian="normal" style:font-weight-asian="normal" style:font-size-complex="80pt" style:font-style-complex="normal" style:font-weight-complex="normal">
        <loext:char-complex-color loext:theme-type="dark1" loext:color-type="theme"/>
      </style:text-properties>
    </style:style>
    <style:style style:name="T10" style:family="text">
      <style:text-properties fo:font-variant="normal" fo:text-transform="none" fo:color="#c00000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11" style:family="text">
      <style:text-properties fo:font-variant="normal" fo:text-transform="none" fo:color="#cc99ff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1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53.100006103516pt" fo:letter-spacing="normal" fo:language="fr" fo:country="FR" fo:font-style="normal" style:text-underline-style="none" fo:font-weight="normal" fo:background-color="transparent" style:font-size-asian="153.100006103516pt" style:font-style-asian="normal" style:font-weight-asian="normal" style:font-size-complex="153.100006103516pt" style:font-style-complex="normal" style:font-weight-complex="normal">
        <loext:char-complex-color loext:theme-type="light1" loext:color-type="theme"/>
      </style:text-properties>
    </style:style>
    <style:style style:name="T1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15pt" fo:letter-spacing="normal" fo:language="fr" fo:country="FR" fo:font-style="normal" style:text-underline-style="none" fo:font-weight="normal" fo:background-color="transparent" style:font-size-asian="115pt" style:font-style-asian="normal" style:font-weight-asian="normal" style:font-size-complex="115pt" style:font-style-complex="normal" style:font-weight-complex="normal">
        <loext:char-complex-color loext:theme-type="light1" loext:color-type="theme"/>
      </style:text-properties>
    </style:style>
    <style:style style:name="T1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arelle" fo:font-size="88pt" fo:letter-spacing="normal" fo:language="fr" fo:country="FR" fo:font-style="normal" style:text-underline-style="none" fo:font-weight="normal" fo:background-color="transparent" style:font-size-asian="88pt" style:font-style-asian="normal" style:font-weight-asian="normal" style:font-size-complex="88pt" style:font-style-complex="normal" style:font-weight-complex="normal">
        <loext:char-complex-color loext:theme-type="light1" loext:color-type="theme"/>
      </style:text-properties>
    </style:style>
    <style:style style:name="T1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arelle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>
        <loext:char-complex-color loext:theme-type="light1" loext:color-type="theme"/>
      </style:text-properties>
    </style:style>
    <style:style style:name="T1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arelle" fo:font-size="96pt" fo:letter-spacing="normal" fo:language="fr" fo:country="FR" fo:font-style="normal" style:text-underline-style="none" fo:font-weight="normal" fo:background-color="transparent" style:font-size-asian="96pt" style:font-style-asian="normal" style:font-weight-asian="normal" style:font-size-complex="96pt" style:font-style-complex="normal" style:font-weight-complex="normal">
        <loext:char-complex-color loext:theme-type="light1" loext:color-type="theme"/>
      </style:text-properties>
    </style:style>
    <style:style style:name="T17" style:family="text">
      <style:text-properties fo:font-variant="normal" fo:text-transform="none" fo:color="#70ad47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>
        <loext:char-complex-color loext:theme-type="accent6" loext:color-type="theme"/>
      </style:text-properties>
    </style:style>
    <style:style style:name="T1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arelle" fo:font-size="80pt" fo:letter-spacing="normal" fo:language="fr" fo:country="FR" fo:font-style="normal" style:text-underline-style="none" fo:font-weight="normal" fo:background-color="transparent" style:font-name-asian="Marelle1" style:font-size-asian="80pt" style:font-style-asian="normal" style:font-weight-asian="normal" style:font-size-complex="80pt" style:font-style-complex="normal" style:font-weight-complex="normal">
        <loext:char-complex-color loext:theme-type="light1" loext:color-type="theme"/>
      </style:text-properties>
    </style:style>
    <style:style style:name="T19" style:family="text">
      <style:text-properties fo:font-variant="normal" fo:text-transform="none" fo:color="#ff5229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20" style:family="text">
      <style:text-properties fo:font-variant="normal" fo:text-transform="none" fo:color="#dbb7ff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2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96pt" fo:letter-spacing="normal" fo:language="fr" fo:country="FR" fo:font-style="normal" style:text-underline-style="none" fo:font-weight="normal" fo:background-color="transparent" style:font-size-asian="96pt" style:font-style-asian="normal" style:font-weight-asian="normal" style:font-size-complex="96pt" style:font-style-complex="normal" style:font-weight-complex="normal">
        <loext:char-complex-color loext:theme-type="light1" loext:color-type="theme"/>
      </style:text-properties>
    </style:style>
    <style:style style:name="T2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arelle" fo:font-size="72pt" fo:letter-spacing="normal" fo:language="fr" fo:country="FR" fo:font-style="normal" style:text-underline-style="none" fo:font-weight="normal" fo:background-color="transparent" style:font-size-asian="72pt" style:font-style-asian="normal" style:font-weight-asian="normal" style:font-size-complex="72pt" style:font-style-complex="normal" style:font-weight-complex="normal">
        <loext:char-complex-color loext:theme-type="light1" loext:color-type="theme"/>
      </style:text-properties>
    </style:style>
    <style:style style:name="T2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arelle" fo:font-size="80pt" fo:letter-spacing="normal" fo:language="fr" fo:country="FR" fo:font-style="normal" style:text-underline-style="none" fo:font-weight="bold" fo:background-color="transparent" style:font-size-asian="80pt" style:font-style-asian="normal" style:font-weight-asian="bold" style:font-size-complex="80pt" style:font-style-complex="normal" style:font-weight-complex="bold">
        <loext:char-complex-color loext:theme-type="light1" loext:color-type="theme"/>
      </style:text-properties>
    </style:style>
    <style:style style:name="T24" style:family="text">
      <style:text-properties fo:font-variant="normal" fo:text-transform="none" fo:color="#660066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25" style:family="text">
      <style:text-properties fo:font-variant="normal" fo:text-transform="none" fo:color="#2e75b6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>
        <loext:char-complex-color loext:theme-type="accent5" loext:color-type="theme">
          <loext:transformation loext:type="lummod" loext:value="7500"/>
        </loext:char-complex-color>
      </style:text-properties>
    </style:style>
    <style:style style:name="T2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26.5pt" fo:letter-spacing="normal" fo:language="fr" fo:country="FR" fo:font-style="normal" style:text-underline-style="none" fo:font-weight="normal" fo:background-color="transparent" style:font-size-asian="126.5pt" style:font-style-asian="normal" style:font-weight-asian="normal" style:font-size-complex="126.5pt" style:font-style-complex="normal" style:font-weight-complex="normal">
        <loext:char-complex-color loext:theme-type="light1" loext:color-type="theme"/>
      </style:text-properties>
    </style:style>
    <style:style style:name="T27" style:family="text">
      <style:text-properties fo:font-variant="normal" fo:text-transform="none" fo:color="#604900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28" style:family="text">
      <style:text-properties fo:font-variant="normal" fo:text-transform="none" fo:color="#ffcc29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2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arelle" fo:font-size="80pt" fo:letter-spacing="normal" fo:language="fr" fo:country="FR" fo:font-style="normal" style:text-underline-style="none" fo:font-weight="normal" fo:background-color="transparent" style:font-size-asian="80pt" style:font-style-asian="normal" style:font-weight-asian="normal" style:font-size-complex="80pt" style:font-style-complex="normal" style:font-weight-complex="normal">
        <loext:char-complex-color loext:theme-type="light1" loext:color-type="theme"/>
      </style:text-properties>
    </style:style>
    <style:style style:name="T30" style:family="text">
      <style:text-properties fo:font-variant="normal" fo:text-transform="none" fo:color="#41bfbf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31" style:family="text">
      <style:text-properties fo:font-variant="normal" fo:text-transform="none" fo:color="#86d6b6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3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arelle" fo:font-size="66pt" fo:letter-spacing="normal" fo:language="fr" fo:country="FR" fo:font-style="normal" style:text-underline-style="none" fo:font-weight="normal" fo:background-color="transparent" style:font-size-asian="66pt" style:font-style-asian="normal" style:font-weight-asian="normal" style:font-size-complex="66pt" style:font-style-complex="normal" style:font-weight-complex="normal">
        <loext:char-complex-color loext:theme-type="light1" loext:color-type="theme"/>
      </style:text-properties>
    </style:style>
    <style:style style:name="T33" style:family="text">
      <style:text-properties fo:font-variant="normal" fo:text-transform="none" fo:color="#2f5597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>
        <loext:char-complex-color loext:theme-type="accent1" loext:color-type="theme">
          <loext:transformation loext:type="lummod" loext:value="7500"/>
        </loext:char-complex-color>
      </style:text-properties>
    </style:style>
    <style:style style:name="T34" style:family="text">
      <style:text-properties fo:font-variant="normal" fo:text-transform="none" fo:color="#ff99cc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3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39.199996948242pt" fo:letter-spacing="normal" fo:language="fr" fo:country="FR" fo:font-style="normal" style:text-underline-style="none" fo:font-weight="normal" fo:background-color="transparent" style:font-size-asian="139.199996948242pt" style:font-style-asian="normal" style:font-weight-asian="normal" style:font-size-complex="139.199996948242pt" style:font-style-complex="normal" style:font-weight-complex="normal">
        <loext:char-complex-color loext:theme-type="light1" loext:color-type="theme"/>
      </style:text-properties>
    </style:style>
    <style:style style:name="T36" style:family="text">
      <style:text-properties fo:font-variant="normal" fo:text-transform="none" fo:color="#808080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>
        <loext:char-complex-color loext:theme-type="light1" loext:color-type="theme">
          <loext:transformation loext:type="lummod" loext:value="5000"/>
        </loext:char-complex-color>
      </style:text-properties>
    </style:style>
    <style:style style:name="T37" style:family="text">
      <style:text-properties fo:font-variant="normal" fo:text-transform="none" fo:color="#ff5050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38" style:family="text">
      <style:text-properties fo:font-variant="normal" fo:text-transform="none" fo:color="#ffc000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>
        <loext:char-complex-color loext:theme-type="accent4" loext:color-type="theme"/>
      </style:text-properties>
    </style:style>
    <style:style style:name="T3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arelle" fo:font-size="105.599998474121pt" fo:letter-spacing="normal" fo:language="fr" fo:country="FR" fo:font-style="normal" style:text-underline-style="none" fo:font-weight="normal" fo:background-color="transparent" style:font-size-asian="105.599998474121pt" style:font-style-asian="normal" style:font-weight-asian="normal" style:font-size-complex="105.599998474121pt" style:font-style-complex="normal" style:font-weight-complex="normal">
        <loext:char-complex-color loext:theme-type="light1" loext:color-type="theme"/>
      </style:text-properties>
    </style:style>
    <style:style style:name="T4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solid" style:text-underline-width="auto" style:text-underline-color="font-color" fo:font-weight="normal" fo:background-color="transparent" style:font-size-asian="60pt" style:font-style-asian="normal" style:font-weight-asian="normal" style:font-size-complex="60pt" style:font-style-complex="normal" style:font-weight-complex="normal">
        <loext:char-complex-color loext:theme-type="dark1" loext:color-type="theme"/>
      </style:text-properties>
    </style:style>
    <style:style style:name="T41" style:family="text">
      <style:text-properties fo:font-variant="normal" fo:text-transform="none" fo:color="#ff0000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42" style:family="text">
      <style:text-properties fo:font-variant="normal" fo:text-transform="none" fo:color="#843c0b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>
        <loext:char-complex-color loext:theme-type="accent2" loext:color-type="theme">
          <loext:transformation loext:type="lummod" loext:value="5000"/>
        </loext:char-complex-color>
      </style:text-properties>
    </style:style>
    <style:style style:name="T4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25.300003051758pt" fo:letter-spacing="normal" fo:language="fr" fo:country="FR" fo:font-style="normal" style:text-underline-style="none" fo:font-weight="normal" fo:background-color="transparent" style:font-size-asian="125.300003051758pt" style:font-style-asian="normal" style:font-weight-asian="normal" style:font-size-complex="125.300003051758pt" style:font-style-complex="normal" style:font-weight-complex="normal">
        <loext:char-complex-color loext:theme-type="light1" loext:color-type="theme"/>
      </style:text-properties>
    </style:style>
    <style:style style:name="T4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arelle" fo:font-size="116.199996948242pt" fo:letter-spacing="normal" fo:language="fr" fo:country="FR" fo:font-style="normal" style:text-underline-style="none" fo:font-weight="normal" fo:background-color="transparent" style:font-size-asian="116.199996948242pt" style:font-style-asian="normal" style:font-weight-asian="normal" style:font-size-complex="116.199996948242pt" style:font-style-complex="normal" style:font-weight-complex="normal">
        <loext:char-complex-color loext:theme-type="light1" loext:color-type="theme"/>
      </style:text-properties>
    </style:style>
    <style:style style:name="T45" style:family="text">
      <style:text-properties fo:font-variant="normal" fo:text-transform="none" fo:color="#7030a0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4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arelle" fo:font-size="127.800003051758pt" fo:letter-spacing="normal" fo:language="fr" fo:country="FR" fo:font-style="normal" style:text-underline-style="none" fo:font-weight="normal" fo:background-color="transparent" style:font-size-asian="127.800003051758pt" style:font-style-asian="normal" style:font-weight-asian="normal" style:font-size-complex="127.800003051758pt" style:font-style-complex="normal" style:font-weight-complex="normal">
        <loext:char-complex-color loext:theme-type="light1" loext:color-type="theme"/>
      </style:text-properties>
    </style:style>
    <style:style style:name="T47" style:family="text">
      <style:text-properties fo:font-variant="normal" fo:text-transform="none" fo:color="#ff0066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48" style:family="text">
      <style:text-properties fo:font-variant="normal" fo:text-transform="none" fo:color="#385623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>
        <loext:char-complex-color loext:theme-type="accent6" loext:color-type="theme">
          <loext:transformation loext:type="lummod" loext:value="5000"/>
        </loext:char-complex-color>
      </style:text-properties>
    </style:style>
    <style:style style:name="T4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arelle" fo:font-size="104.599998474121pt" fo:letter-spacing="normal" fo:language="fr" fo:country="FR" fo:font-style="normal" style:text-underline-style="none" fo:font-weight="normal" fo:background-color="transparent" style:font-size-asian="104.599998474121pt" style:font-style-asian="normal" style:font-weight-asian="normal" style:font-size-complex="104.599998474121pt" style:font-style-complex="normal" style:font-weight-complex="normal">
        <loext:char-complex-color loext:theme-type="light1" loext:color-type="theme"/>
      </style:text-properties>
    </style:style>
    <style:style style:name="T50" style:family="text">
      <style:text-properties fo:font-variant="normal" fo:text-transform="none" fo:color="#00b0f0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51" style:family="text">
      <style:text-properties fo:font-variant="normal" fo:text-transform="none" fo:color="#0070c0" loext:opacity="100%" style:text-outline="false" style:text-line-through-style="none" style:text-line-through-type="none" style:text-position="0% 100%" style:font-name="Print Bold" fo:font-size="60pt" fo:letter-spacing="normal" fo:language="fr" fo:country="FR" fo:font-style="normal" style:text-underline-style="none" fo:font-weight="normal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T5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13.800003051758pt" fo:letter-spacing="normal" fo:language="fr" fo:country="FR" fo:font-style="normal" style:text-underline-style="none" fo:font-weight="normal" fo:background-color="transparent" style:font-size-asian="113.800003051758pt" style:font-style-asian="normal" style:font-weight-asian="normal" style:font-size-complex="113.800003051758pt" style:font-style-complex="normal" style:font-weight-complex="normal">
        <loext:char-complex-color loext:theme-type="dark1" loext:color-type="theme"/>
      </style:text-properties>
    </style:style>
    <style:style style:name="T5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103.5pt" fo:letter-spacing="normal" fo:language="fr" fo:country="FR" fo:font-style="normal" style:text-underline-style="none" fo:font-weight="normal" fo:background-color="transparent" style:font-size-asian="103.5pt" style:font-style-asian="normal" style:font-weight-asian="normal" style:font-size-complex="103.5pt" style:font-style-complex="normal" style:font-weight-complex="normal">
        <loext:char-complex-color loext:theme-type="dark1" loext:color-type="theme"/>
      </style:text-properties>
    </style:style>
    <style:style style:name="T5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39.199996948242pt" fo:letter-spacing="normal" fo:language="fr" fo:country="FR" fo:font-style="normal" style:text-underline-style="none" fo:font-weight="normal" fo:background-color="transparent" style:font-size-asian="139.199996948242pt" style:font-style-asian="normal" style:font-weight-asian="normal" style:font-size-complex="139.199996948242pt" style:font-style-complex="normal" style:font-weight-complex="normal">
        <loext:char-complex-color loext:theme-type="dark1" loext:color-type="theme"/>
      </style:text-properties>
    </style:style>
    <style:style style:name="T5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05.599998474121pt" fo:letter-spacing="normal" fo:language="fr" fo:country="FR" fo:font-style="normal" style:text-underline-style="none" fo:font-weight="normal" fo:background-color="transparent" style:font-size-asian="105.599998474121pt" style:font-style-asian="normal" style:font-weight-asian="normal" style:font-size-complex="105.599998474121pt" style:font-style-complex="normal" style:font-weight-complex="normal">
        <loext:char-complex-color loext:theme-type="dark1" loext:color-type="theme"/>
      </style:text-properties>
    </style:style>
    <style:style style:name="T5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88pt" fo:letter-spacing="normal" fo:language="fr" fo:country="FR" fo:font-style="normal" style:text-underline-style="none" fo:font-weight="normal" fo:background-color="transparent" style:font-size-asian="88pt" style:font-style-asian="normal" style:font-weight-asian="normal" style:font-size-complex="88pt" style:font-style-complex="normal" style:font-weight-complex="normal">
        <loext:char-complex-color loext:theme-type="dark1" loext:color-type="theme"/>
      </style:text-properties>
    </style:style>
    <style:style style:name="T5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72pt" fo:letter-spacing="normal" fo:language="fr" fo:country="FR" fo:font-style="normal" style:text-underline-style="none" fo:font-weight="normal" fo:background-color="transparent" style:font-size-asian="72pt" style:font-style-asian="normal" style:font-weight-asian="normal" style:font-size-complex="72pt" style:font-style-complex="normal" style:font-weight-complex="normal">
        <loext:char-complex-color loext:theme-type="dark1" loext:color-type="theme"/>
      </style:text-properties>
    </style:style>
    <style:style style:name="T5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02.400001525879pt" fo:letter-spacing="normal" fo:language="fr" fo:country="FR" fo:font-style="normal" style:text-underline-style="none" fo:font-weight="normal" fo:background-color="transparent" style:font-size-asian="102.400001525879pt" style:font-style-asian="normal" style:font-weight-asian="normal" style:font-size-complex="102.400001525879pt" style:font-style-complex="normal" style:font-weight-complex="normal">
        <loext:char-complex-color loext:theme-type="dark1" loext:color-type="theme"/>
      </style:text-properties>
    </style:style>
    <style:style style:name="T5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Wingdings" fo:font-size="88pt" fo:letter-spacing="normal" fo:language="fr" fo:country="FR" fo:font-style="normal" style:text-underline-style="none" fo:font-weight="normal" fo:background-color="transparent" style:font-size-asian="88pt" style:font-style-asian="normal" style:font-weight-asian="normal" style:font-size-complex="88pt" style:font-style-complex="normal" style:font-weight-complex="normal">
        <loext:char-complex-color loext:theme-type="dark1" loext:color-type="theme"/>
      </style:text-properties>
    </style:style>
    <style:style style:name="T6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Wingdings" fo:font-size="80pt" fo:letter-spacing="normal" fo:language="fr" fo:country="FR" fo:font-style="normal" style:text-underline-style="none" fo:font-weight="normal" fo:background-color="transparent" style:font-size-asian="80pt" style:font-style-asian="normal" style:font-weight-asian="normal" style:font-size-complex="80pt" style:font-style-complex="normal" style:font-weight-complex="normal">
        <loext:char-complex-color loext:theme-type="dark1" loext:color-type="theme"/>
      </style:text-properties>
    </style:style>
    <style:style style:name="T6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53.100006103516pt" fo:letter-spacing="normal" fo:language="fr" fo:country="FR" fo:font-style="normal" style:text-underline-style="none" fo:font-weight="normal" fo:background-color="transparent" style:font-size-asian="153.100006103516pt" style:font-style-asian="normal" style:font-weight-asian="normal" style:font-size-complex="153.100006103516pt" style:font-style-complex="normal" style:font-weight-complex="normal">
        <loext:char-complex-color loext:theme-type="dark1" loext:color-type="theme"/>
      </style:text-properties>
    </style:style>
    <style:style style:name="T6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88pt" fo:letter-spacing="normal" fo:language="fr" fo:country="FR" fo:font-style="normal" style:text-underline-style="none" fo:font-weight="normal" fo:background-color="transparent" style:font-size-asian="88pt" style:font-style-asian="normal" style:font-weight-asian="normal" style:font-size-complex="88pt" style:font-style-complex="normal" style:font-weight-complex="normal">
        <loext:char-complex-color loext:theme-type="dark1" loext:color-type="theme"/>
      </style:text-properties>
    </style:style>
    <style:style style:name="T6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92.1999969482422pt" fo:letter-spacing="normal" fo:language="fr" fo:country="FR" fo:font-style="normal" style:text-underline-style="none" fo:font-weight="normal" fo:background-color="transparent" style:font-size-asian="92.1999969482422pt" style:font-style-asian="normal" style:font-weight-asian="normal" style:font-size-complex="92.1999969482422pt" style:font-style-complex="normal" style:font-weight-complex="normal">
        <loext:char-complex-color loext:theme-type="dark1" loext:color-type="theme"/>
      </style:text-properties>
    </style:style>
    <style:style style:name="T6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80pt" fo:letter-spacing="normal" fo:language="fr" fo:country="FR" fo:font-style="normal" style:text-underline-style="none" fo:font-weight="normal" fo:background-color="transparent" style:font-size-asian="80pt" style:font-style-asian="normal" style:font-weight-asian="normal" style:font-size-complex="80pt" style:font-style-complex="normal" style:font-weight-complex="normal">
        <loext:char-complex-color loext:theme-type="dark1" loext:color-type="theme"/>
      </style:text-properties>
    </style:style>
    <style:style style:name="T6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Marelle" fo:font-size="66pt" fo:letter-spacing="normal" fo:language="fr" fo:country="FR" fo:font-style="normal" style:text-underline-style="none" fo:font-weight="normal" fo:background-color="transparent" style:font-size-asian="66pt" style:font-style-asian="normal" style:font-weight-asian="normal" style:font-size-complex="66pt" style:font-style-complex="normal" style:font-weight-complex="normal">
        <loext:char-complex-color loext:theme-type="dark1" loext:color-type="theme"/>
      </style:text-properties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fo:color="#0070c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" draw:text-style-name="P1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3" draw:text-style-name="P3" draw:layer="layout" svg:width="17.219cm" svg:height="3.251cm" svg:x="0.546cm" svg:y="15.441cm">
            <text:p text:style-name="P2"><text:span text:style-name="T1">un </text:span><text:span text:style-name="T2">i</text:span><text:span text:style-name="T1">gloo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" draw:text-style-name="P1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4" draw:text-style-name="P3" draw:layer="layout" svg:width="17.219cm" svg:height="3.251cm" svg:x="0.546cm" svg:y="6.008cm">
            <text:p text:style-name="P2"><text:span text:style-name="T1">un </text:span><text:span text:style-name="T2">a</text:span><text:span text:style-name="T1">n</text:span><text:span text:style-name="T2">a</text:span><text:span text:style-name="T1">n</text:span><text:span text:style-name="T2">a</text:span><text:span text:style-name="T1">s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3" draw:style-name="gr1">
          <draw:custom-shape draw:name="ZoneTexte 6" draw:style-name="gr5" draw:text-style-name="P5" draw:layer="layout" svg:width="2.848cm" svg:height="5.119cm" svg:x="1.389cm" svg:y="1.188cm">
            <text:p text:style-name="P4"><text:span text:style-name="T3">A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7" draw:style-name="gr6" draw:text-style-name="P5" draw:layer="layout" svg:width="2.442cm" svg:height="5.119cm" svg:x="4.453cm" svg:y="1.211cm">
            <text:p text:style-name="P4"><text:span text:style-name="T3">a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8" draw:style-name="gr7" draw:text-style-name="P5" draw:layer="layout" svg:width="3.113cm" svg:height="5.119cm" svg:x="7.08cm" svg:y="1.299cm">
            <text:p text:style-name="P4"><text:span text:style-name="T4">a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9" draw:style-name="gr8" draw:text-style-name="P5" draw:layer="layout" svg:width="4.104cm" svg:height="4.315cm" svg:x="9.371cm" svg:y="2.021cm">
            <text:p text:style-name="P4"><text:span text:style-name="T5">A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10" draw:style-name="gr9" draw:text-style-name="P5" draw:layer="layout" svg:width="3.113cm" svg:height="4.315cm" svg:x="14.998cm" svg:y="2.021cm">
            <text:p text:style-name="P4"><text:span text:style-name="T5">a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draw:g>
        <draw:frame draw:name="Image 25" draw:style-name="gr10" draw:text-style-name="P6" draw:layer="layout" svg:width="5.09cm" svg:height="6.965cm" svg:x="19.634cm" svg:y="0.866cm">
          <draw:image xlink:href="Pictures/10000001000000E400000138FEF825A7.png" xlink:type="simple" xlink:show="embed" xlink:actuate="onLoad" draw:mime-type="image/png">
            <text:p/>
          </draw:image>
        </draw:frame>
        <draw:custom-shape draw:name="ZoneTexte 27" draw:style-name="gr11" draw:text-style-name="P8" draw:layer="layout" svg:width="1.726cm" svg:height="6.084cm" svg:x="1.569cm" svg:y="9.887cm">
          <text:p text:style-name="P7"><text:span text:style-name="T6">I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28" draw:style-name="gr12" draw:text-style-name="P5" draw:layer="layout" svg:width="1.43cm" svg:height="5.119cm" svg:x="4.639cm" svg:y="10.819cm">
          <text:p text:style-name="P4"><text:span text:style-name="T3">i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30" draw:style-name="gr13" draw:text-style-name="P5" draw:layer="layout" svg:width="4.104cm" svg:height="4.315cm" svg:x="7.592cm" svg:y="11.652cm">
          <text:p text:style-name="P4"><text:span text:style-name="T5">I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31" draw:style-name="gr14" draw:text-style-name="P5" draw:layer="layout" svg:width="3.113cm" svg:height="4.315cm" svg:x="12.324cm" svg:y="11.631cm">
          <text:p text:style-name="P4"><text:span text:style-name="T5">i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33" draw:style-name="gr10" draw:text-style-name="P6" draw:layer="layout" svg:width="6.968cm" svg:height="5.963cm" svg:x="18.435cm" svg:y="10.501cm">
          <draw:image xlink:href="Pictures/100000010000013100000105D5FE2FD7.png" xlink:type="simple" xlink:show="embed" xlink:actuate="onLoad" draw:mime-type="image/png">
            <text:p/>
          </draw:image>
        </draw:frame>
        <presentation:notes draw:style-name="dp2">
          <draw:page-thumbnail draw:style-name="gr15" draw:layer="layout" svg:width="19.798cm" svg:height="11.136cm" svg:x="0.6cm" svg:y="2.257cm" draw:page-number="1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" draw:text-style-name="P1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16" draw:text-style-name="P3" draw:layer="layout" svg:width="17.219cm" svg:height="3.251cm" svg:x="0.546cm" svg:y="15.441cm">
            <text:p text:style-name="P2"><text:span text:style-name="T1">une m</text:span><text:span text:style-name="T2">o</text:span><text:span text:style-name="T1">t</text:span><text:span text:style-name="T2">o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" draw:text-style-name="P1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17" draw:text-style-name="P3" draw:layer="layout" svg:width="17.219cm" svg:height="3.251cm" svg:x="0.546cm" svg:y="6.008cm">
            <text:p text:style-name="P2"><text:span text:style-name="T1">un st</text:span><text:span text:style-name="T2">y</text:span><text:span text:style-name="T1">lo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1" draw:style-name="gr1">
          <draw:custom-shape draw:name="ZoneTexte 2" draw:style-name="gr18" draw:text-style-name="P5" draw:layer="layout" svg:width="3.187cm" svg:height="5.119cm" svg:x="1.737cm" svg:y="10.615cm">
            <text:p text:style-name="P4"><text:span text:style-name="T3">O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3" draw:style-name="gr19" draw:text-style-name="P5" draw:layer="layout" svg:width="2.641cm" svg:height="5.119cm" svg:x="4.959cm" svg:y="10.594cm">
            <text:p text:style-name="P4"><text:span text:style-name="T3">o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4" draw:style-name="gr20" draw:text-style-name="P5" draw:layer="layout" svg:width="4.104cm" svg:height="4.315cm" svg:x="7.752cm" svg:y="11.516cm">
            <text:p text:style-name="P4"><text:span text:style-name="T5">O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5" draw:style-name="gr21" draw:text-style-name="P5" draw:layer="layout" svg:width="3.113cm" svg:height="4.315cm" svg:x="12.76cm" svg:y="11.324cm">
            <text:p text:style-name="P4"><text:span text:style-name="T5">o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draw:g>
        <draw:g draw:name="Groupe 11" draw:style-name="gr1">
          <draw:custom-shape draw:name="ZoneTexte 12" draw:style-name="gr22" draw:text-style-name="P5" draw:layer="layout" svg:width="2.476cm" svg:height="5.119cm" svg:x="1.822cm" svg:y="-0.245cm">
            <text:p text:style-name="P4"><text:span text:style-name="T3">Y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13" draw:style-name="gr23" draw:text-style-name="P5" draw:layer="layout" svg:width="2.035cm" svg:height="4.315cm" svg:x="4.957cm" svg:y="0.38cm">
            <text:p text:style-name="P4"><text:span text:style-name="T7">y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14" draw:style-name="gr24" draw:text-style-name="P5" draw:layer="layout" svg:width="4.104cm" svg:height="2.791cm" svg:x="7.551cm" svg:y="1.507cm">
            <text:p text:style-name="P4"><text:span text:style-name="T8">Y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15" draw:style-name="gr25" draw:text-style-name="P5" draw:layer="layout" svg:width="3.113cm" svg:height="2.791cm" svg:x="12.201cm" svg:y="1.451cm">
            <text:p text:style-name="P4"><text:span text:style-name="T8">y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draw:g>
        <draw:frame draw:name="Image 24" draw:style-name="gr10" draw:text-style-name="P6" draw:layer="layout" svg:width="7.194cm" svg:height="4.911cm" svg:x="17.766cm" svg:y="11.24cm">
          <draw:image xlink:href="Pictures/1000000100000138000000D57248345D.png" xlink:type="simple" xlink:show="embed" xlink:actuate="onLoad" draw:mime-type="image/png">
            <text:p/>
          </draw:image>
        </draw:frame>
        <draw:frame draw:name="Image 27" draw:style-name="gr10" draw:text-style-name="P6" draw:layer="layout" svg:width="6.155cm" svg:height="6.136cm" svg:x="18.357cm" svg:y="1.216cm">
          <draw:image xlink:href="Pictures/10000001000001400000013F39569D52.png" xlink:type="simple" xlink:show="embed" xlink:actuate="onLoad" draw:mime-type="image/png">
            <text:p/>
          </draw:image>
        </draw:frame>
        <presentation:notes draw:style-name="dp2">
          <draw:page-thumbnail draw:style-name="gr15" draw:layer="layout" svg:width="19.798cm" svg:height="11.136cm" svg:x="0.6cm" svg:y="2.257cm" draw:page-number="2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" draw:text-style-name="P1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6" draw:text-style-name="P3" draw:layer="layout" svg:width="17.219cm" svg:height="3.251cm" svg:x="0.546cm" svg:y="15.441cm">
            <text:p text:style-name="P2"><text:span text:style-name="T1">un ch</text:span><text:span text:style-name="T2">e</text:span><text:span text:style-name="T1">val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" draw:text-style-name="P1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7" draw:text-style-name="P3" draw:layer="layout" svg:width="17.219cm" svg:height="3.251cm" svg:x="0.546cm" svg:y="6.008cm">
            <text:p text:style-name="P2"><text:span text:style-name="T1">une l</text:span><text:span text:style-name="T2">u</text:span><text:span text:style-name="T1">n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1" draw:style-name="gr1">
          <draw:custom-shape draw:name="ZoneTexte 2" draw:style-name="gr28" draw:text-style-name="P5" draw:layer="layout" svg:width="2.48cm" svg:height="5.119cm" svg:x="1.633cm" svg:y="10.799cm">
            <text:p text:style-name="P4"><text:span text:style-name="T3">E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3" draw:style-name="gr29" draw:text-style-name="P5" draw:layer="layout" svg:width="2.518cm" svg:height="5.119cm" svg:x="4.636cm" svg:y="10.799cm">
            <text:p text:style-name="P4"><text:span text:style-name="T3">e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4" draw:style-name="gr30" draw:text-style-name="P8" draw:layer="layout" svg:width="4.104cm" svg:height="4.315cm" svg:x="7.464cm" svg:y="11.553cm">
            <text:p text:style-name="P7"><text:span text:style-name="T5">E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5" draw:style-name="gr31" draw:text-style-name="P5" draw:layer="layout" svg:width="3.113cm" svg:height="4.315cm" svg:x="11.903cm" svg:y="11.611cm">
            <text:p text:style-name="P4"><text:span text:style-name="T5">e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draw:g>
        <draw:g draw:name="Groupe 11" draw:style-name="gr1">
          <draw:custom-shape draw:name="ZoneTexte 12" draw:style-name="gr32" draw:text-style-name="P5" draw:layer="layout" svg:width="3.102cm" svg:height="5.119cm" svg:x="1.602cm" svg:y="1.294cm">
            <text:p text:style-name="P4"><text:span text:style-name="T3">U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13" draw:style-name="gr33" draw:text-style-name="P5" draw:layer="layout" svg:width="2.632cm" svg:height="5.119cm" svg:x="4.627cm" svg:y="1.247cm">
            <text:p text:style-name="P4"><text:span text:style-name="T3">u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14" draw:style-name="gr34" draw:text-style-name="P5" draw:layer="layout" svg:width="4.104cm" svg:height="4.315cm" svg:x="6.996cm" svg:y="2.153cm">
            <text:p text:style-name="P4"><text:span text:style-name="T5">U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15" draw:style-name="gr35" draw:text-style-name="P5" draw:layer="layout" svg:width="3.113cm" svg:height="4.315cm" svg:x="12.966cm" svg:y="2.153cm">
            <text:p text:style-name="P4"><text:span text:style-name="T5">u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draw:g>
        <draw:frame draw:name="Image 24" draw:style-name="gr10" draw:text-style-name="P6" draw:layer="layout" svg:width="6.311cm" svg:height="6.581cm" svg:x="18.477cm" svg:y="0.968cm">
          <draw:image xlink:href="Pictures/100000010000012F0000013CCE3AF751.png" xlink:type="simple" xlink:show="embed" xlink:actuate="onLoad" draw:mime-type="image/png">
            <text:p/>
          </draw:image>
        </draw:frame>
        <draw:frame draw:name="Image 27" draw:style-name="gr10" draw:text-style-name="P6" draw:layer="layout" svg:width="6.044cm" svg:height="6.285cm" svg:x="18.435cm" svg:y="10.743cm">
          <draw:image xlink:href="Pictures/100000010000012E0000013AC9650ADF.png" xlink:type="simple" xlink:show="embed" xlink:actuate="onLoad" draw:mime-type="image/png">
            <text:p/>
          </draw:image>
        </draw:frame>
        <presentation:notes draw:style-name="dp2">
          <draw:page-thumbnail draw:style-name="gr15" draw:layer="layout" svg:width="19.798cm" svg:height="11.136cm" svg:x="0.6cm" svg:y="2.257cm" draw:page-number="3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" draw:text-style-name="P1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36" draw:text-style-name="P3" draw:layer="layout" svg:width="17.219cm" svg:height="3.251cm" svg:x="0.546cm" svg:y="15.441cm">
            <text:p text:style-name="P2"><text:span text:style-name="T1">une sir</text:span><text:span text:style-name="T2">è</text:span><text:span text:style-name="T1">n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" draw:text-style-name="P1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37" draw:text-style-name="P3" draw:layer="layout" svg:width="17.219cm" svg:height="3.251cm" svg:x="0.546cm" svg:y="6.008cm">
            <text:p text:style-name="P2"><text:span text:style-name="T1">un </text:span><text:span text:style-name="T2">é</text:span><text:span text:style-name="T1">cureuil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1" draw:style-name="gr1">
          <draw:custom-shape draw:name="ZoneTexte 2" draw:style-name="gr38" draw:text-style-name="P5" draw:layer="layout" svg:width="2.48cm" svg:height="5.119cm" svg:x="1.632cm" svg:y="10.857cm">
            <text:p text:style-name="P4"><text:span text:style-name="T3">È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3" draw:style-name="gr39" draw:text-style-name="P5" draw:layer="layout" svg:width="2.518cm" svg:height="5.119cm" svg:x="4.738cm" svg:y="10.857cm">
            <text:p text:style-name="P4"><text:span text:style-name="T3">è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4" draw:style-name="gr40" draw:text-style-name="P5" draw:layer="layout" svg:width="4.104cm" svg:height="3.637cm" svg:x="7.609cm" svg:y="12.142cm">
            <text:p text:style-name="P4"><text:span text:style-name="T9">È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5" draw:style-name="gr41" draw:text-style-name="P5" draw:layer="layout" svg:width="3.113cm" svg:height="4.315cm" svg:x="11.808cm" svg:y="11.446cm">
            <text:p text:style-name="P4"><text:span text:style-name="T5">è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draw:g>
        <draw:g draw:name="Groupe 11" draw:style-name="gr1">
          <draw:custom-shape draw:name="ZoneTexte 12" draw:style-name="gr42" draw:text-style-name="P5" draw:layer="layout" svg:width="2.48cm" svg:height="5.119cm" svg:x="1.534cm" svg:y="1.439cm">
            <text:p text:style-name="P4"><text:span text:style-name="T3">É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13" draw:style-name="gr43" draw:text-style-name="P5" draw:layer="layout" svg:width="2.518cm" svg:height="5.119cm" svg:x="4.587cm" svg:y="1.368cm">
            <text:p text:style-name="P4"><text:span text:style-name="T3">é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14" draw:style-name="gr44" draw:text-style-name="P5" draw:layer="layout" svg:width="4.104cm" svg:height="3.637cm" svg:x="7.83cm" svg:y="2.714cm">
            <text:p text:style-name="P4"><text:span text:style-name="T9">É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ZoneTexte 15" draw:style-name="gr45" draw:text-style-name="P5" draw:layer="layout" svg:width="3.113cm" svg:height="4.315cm" svg:x="12.491cm" svg:y="2.099cm">
            <text:p text:style-name="P4"><text:span text:style-name="T5">é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draw:g>
        <draw:frame draw:name="Image 24" draw:style-name="gr10" draw:text-style-name="P6" draw:layer="layout" svg:width="7.151cm" svg:height="6.44cm" svg:x="18.136cm" svg:y="1.046cm">
          <draw:image xlink:href="Pictures/1000000100000138000001197640E915.png" xlink:type="simple" xlink:show="embed" xlink:actuate="onLoad" draw:mime-type="image/png">
            <text:p/>
          </draw:image>
        </draw:frame>
        <draw:frame draw:name="Image 27" draw:style-name="gr10" draw:text-style-name="P6" draw:layer="layout" svg:width="6.156cm" svg:height="6.449cm" svg:x="18.36cm" svg:y="10.675cm">
          <draw:image xlink:href="Pictures/1000000100000127000001350F452E87.png" xlink:type="simple" xlink:show="embed" xlink:actuate="onLoad" draw:mime-type="image/png">
            <text:p/>
          </draw:image>
        </draw:frame>
        <presentation:notes draw:style-name="dp2">
          <draw:page-thumbnail draw:style-name="gr15" draw:layer="layout" svg:width="19.798cm" svg:height="11.136cm" svg:x="0.6cm" svg:y="2.257cm" draw:page-number="4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iapositive_20_de_20_titre" presentation:presentation-page-layout-name="AL1T0">
        <draw:custom-shape draw:name="Rectangle : coins arrondis 18" draw:style-name="gr46" draw:text-style-name="P10" draw:layer="layout" svg:width="25.03cm" svg:height="8.494cm" svg:x="1.215cm" svg:y="9.689cm">
          <text:p/>
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Flèche : pentagone 19" draw:style-name="gr47" draw:text-style-name="P3" draw:layer="layout" svg:width="17.219cm" svg:height="3.251cm" svg:x="0.546cm" svg:y="15.441cm">
          <text:p text:style-name="P2"><text:span text:style-name="T1">le </text:span><text:span text:style-name="T10">f</text:span><text:span text:style-name="T1">eu</text:span></text:p>
          <draw:enhanced-geometry draw:mirror-horizontal="false" draw:mirror-vertical="false" svg:viewBox="0 0 0 0" draw:text-areas="0 0 ?f5 ?f8" draw:type="ooxml-homePlate" draw:modifiers="52518" draw:enhanced-path="M 0 0 L ?f4 0 ?f9 ?f7 ?f4 ?f8 0 ?f8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(?f4 +logwidth)/2"/>
            <draw:equation draw:name="f6" draw:formula="?f4 *1/2"/>
            <draw:equation draw:name="f7" draw:formula="logheight/2"/>
            <draw:equation draw:name="f8" draw:formula="logheight"/>
            <draw:equation draw:name="f9" draw:formula="logwidth"/>
            <draw:handle draw:handle-position="?f4 0" draw:handle-range-x-maximum="?f1" draw:handle-range-x-minimum="0"/>
          </draw:enhanced-geometry>
        </draw:custom-shape>
        <draw:g draw:name="Groupe 20" draw:style-name="gr1">
          <draw:custom-shape draw:name="Rectangle : coins arrondis 21" draw:style-name="gr48" draw:text-style-name="P11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49" draw:text-style-name="P3" draw:layer="layout" svg:width="17.219cm" svg:height="3.251cm" svg:x="0.546cm" svg:y="6.008cm">
            <text:p text:style-name="P2"><text:span text:style-name="T1">le </text:span><text:span text:style-name="T11">l</text:span><text:span text:style-name="T1">uti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50" draw:text-style-name="P5" draw:layer="layout" svg:width="2.98cm" svg:height="6.732cm" svg:x="1.436cm" svg:y="9.417cm">
          <text:p text:style-name="P4"><text:span text:style-name="T12">F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3" draw:style-name="gr51" draw:text-style-name="P5" draw:layer="layout" svg:width="1.739cm" svg:height="5.119cm" svg:x="5.095cm" svg:y="10.772cm">
          <text:p text:style-name="P4"><text:span text:style-name="T13">f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4" draw:style-name="gr52" draw:text-style-name="P8" draw:layer="layout" svg:width="4.104cm" svg:height="3.976cm" svg:x="8.345cm" svg:y="12.143cm">
          <text:p text:style-name="P7"><text:span text:style-name="T14">F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53" draw:text-style-name="P5" draw:layer="layout" svg:width="3.113cm" svg:height="2.791cm" svg:x="13.254cm" svg:y="11.281cm">
          <text:p text:style-name="P4"><text:span text:style-name="T15">f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54" draw:text-style-name="P5" draw:layer="layout" svg:width="2.768cm" svg:height="6.732cm" svg:x="1.463cm" svg:y="-0.039cm">
          <text:p text:style-name="P4"><text:span text:style-name="T12">L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55" draw:text-style-name="P5" draw:layer="layout" svg:width="1.43cm" svg:height="5.119cm" svg:x="4.96cm" svg:y="1.293cm">
          <text:p text:style-name="P4"><text:span text:style-name="T13">l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4" draw:style-name="gr56" draw:text-style-name="P8" draw:layer="layout" svg:width="4.104cm" svg:height="3.976cm" svg:x="7.819cm" svg:y="2.28cm">
          <text:p text:style-name="P7"><text:span text:style-name="T14">L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5" draw:style-name="gr57" draw:text-style-name="P8" draw:layer="layout" svg:width="3.113cm" svg:height="4.315cm" svg:x="13.039cm" svg:y="2.025cm">
          <text:p text:style-name="P7"><text:span text:style-name="T16">l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25" draw:style-name="gr10" draw:text-style-name="P6" draw:layer="layout" svg:width="5.633cm" svg:height="6.984cm" svg:x="18.922cm" svg:y="1.146cm">
          <draw:image xlink:href="Pictures/10000001000000F60000013138B7911D.png" xlink:type="simple" xlink:show="embed" xlink:actuate="onLoad" draw:mime-type="image/png">
            <text:p/>
          </draw:image>
        </draw:frame>
        <draw:frame draw:name="Image 28" draw:style-name="gr10" draw:text-style-name="P6" draw:layer="layout" svg:width="4.904cm" svg:height="6.215cm" svg:x="19.172cm" svg:y="11.044cm">
          <draw:image xlink:href="Pictures/10000001000000F700000139B075B823.png" xlink:type="simple" xlink:show="embed" xlink:actuate="onLoad" draw:mime-type="image/png">
            <text:p/>
          </draw:image>
        </draw:frame>
        <presentation:notes draw:style-name="dp2">
          <draw:page-thumbnail draw:style-name="gr15" draw:layer="layout" svg:width="19.798cm" svg:height="11.136cm" svg:x="0.6cm" svg:y="2.257cm" draw:page-number="5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iapositive_20_de_20_titre" presentation:presentation-page-layout-name="AL1T0">
        <draw:g draw:name="Groupe 17" draw:style-name="gr1">
          <draw:custom-shape draw:name="Rectangle : coins arrondis 18" draw:style-name="gr58" draw:text-style-name="P12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59" draw:text-style-name="P3" draw:layer="layout" svg:width="17.219cm" svg:height="3.251cm" svg:x="0.546cm" svg:y="15.441cm">
            <text:p text:style-name="P2"><text:span text:style-name="T1">un </text:span><text:span text:style-name="T17">s</text:span><text:span text:style-name="T1">erpent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60" draw:text-style-name="P13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61" draw:text-style-name="P3" draw:layer="layout" svg:width="17.219cm" svg:height="3.251cm" svg:x="0.546cm" svg:y="6.008cm">
            <text:p text:style-name="P2"><text:span text:style-name="T1">un </text:span><text:span text:style-name="T2">ch</text:span><text:span text:style-name="T1">at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62" draw:text-style-name="P5" draw:layer="layout" svg:width="2.366cm" svg:height="5.119cm" svg:x="2cm" svg:y="10.324cm">
          <text:p text:style-name="P4"><text:span text:style-name="T13">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3" draw:style-name="gr63" draw:text-style-name="P5" draw:layer="layout" svg:width="2.086cm" svg:height="5.119cm" svg:x="5.5cm" svg:y="10.324cm">
          <text:p text:style-name="P4"><text:span text:style-name="T13">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4" draw:style-name="gr64" draw:text-style-name="P8" draw:layer="layout" svg:width="4.104cm" svg:height="3.976cm" svg:x="9.109cm" svg:y="11.5cm">
          <text:p text:style-name="P7"><text:span text:style-name="T14">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65" draw:text-style-name="P8" draw:layer="layout" svg:width="3.113cm" svg:height="4.315cm" svg:x="13.387cm" svg:y="11cm">
          <text:p text:style-name="P7"><text:span text:style-name="T16">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66" draw:text-style-name="P5" draw:layer="layout" svg:width="4.347cm" svg:height="5.119cm" svg:x="3cm" svg:y="0.891cm">
          <text:p text:style-name="P4"><text:span text:style-name="T13">ch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29" draw:style-name="gr10" draw:text-style-name="P6" draw:layer="layout" svg:width="4.954cm" svg:height="6.412cm" svg:x="18.97cm" svg:y="1.085cm">
          <draw:image xlink:href="Pictures/10000001000000F80000014110805138.png" xlink:type="simple" xlink:show="embed" xlink:actuate="onLoad" draw:mime-type="image/png">
            <text:p/>
          </draw:image>
        </draw:frame>
        <draw:frame draw:name="Image 31" draw:style-name="gr10" draw:text-style-name="P6" draw:layer="layout" svg:width="6.508cm" svg:height="6.257cm" svg:x="18.282cm" svg:y="10.634cm">
          <draw:image xlink:href="Pictures/10000001000001370000012B2C9CA16A.png" xlink:type="simple" xlink:show="embed" xlink:actuate="onLoad" draw:mime-type="image/png">
            <text:p/>
          </draw:image>
        </draw:frame>
        <draw:custom-shape draw:name="ZoneTexte 32" draw:style-name="gr67" draw:text-style-name="P5" draw:layer="layout" svg:width="3.113cm" svg:height="4.313cm" svg:x="8.266cm" svg:y="2.291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68" draw:text-style-name="P8" draw:layer="layout" svg:width="9.057cm" svg:height="3.637cm" svg:x="8.708cm" svg:y="2cm">
          <text:p text:style-name="P7"><text:span text:style-name="T18">ch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6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iapositive_20_de_20_titre" presentation:presentation-page-layout-name="AL1T0">
        <draw:g draw:name="Groupe 17" draw:style-name="gr1">
          <draw:custom-shape draw:name="Rectangle : coins arrondis 18" draw:style-name="gr69" draw:text-style-name="P14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70" draw:text-style-name="P3" draw:layer="layout" svg:width="17.219cm" svg:height="3.251cm" svg:x="0.546cm" svg:y="15.441cm">
            <text:p text:style-name="P2"><text:span text:style-name="T1">un </text:span><text:span text:style-name="T19">r</text:span><text:span text:style-name="T1">enard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71" draw:text-style-name="P15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72" draw:text-style-name="P3" draw:layer="layout" svg:width="17.219cm" svg:height="3.251cm" svg:x="0.546cm" svg:y="6.008cm">
            <text:p text:style-name="P2"><text:span text:style-name="T1">un </text:span><text:span text:style-name="T20">m</text:span><text:span text:style-name="T1">ammouth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73" draw:text-style-name="P5" draw:layer="layout" svg:width="2.704cm" svg:height="5.119cm" svg:x="1.664cm" svg:y="10.604cm">
          <text:p text:style-name="P4"><text:span text:style-name="T13">R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3" draw:style-name="gr74" draw:text-style-name="P5" draw:layer="layout" svg:width="1.913cm" svg:height="5.119cm" svg:x="5cm" svg:y="10.634cm">
          <text:p text:style-name="P4"><text:span text:style-name="T13">r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4" draw:style-name="gr75" draw:text-style-name="P5" draw:layer="layout" svg:width="4.104cm" svg:height="3.976cm" svg:x="7.396cm" svg:y="11.804cm">
          <text:p text:style-name="P4"><text:span text:style-name="T14">R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76" draw:text-style-name="P5" draw:layer="layout" svg:width="3.113cm" svg:height="4.315cm" svg:x="12.5cm" svg:y="11.185cm">
          <text:p text:style-name="P4"><text:span text:style-name="T16">r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77" draw:text-style-name="P5" draw:layer="layout" svg:width="3.966cm" svg:height="5.119cm" svg:x="1.498cm" svg:y="0.968cm">
          <text:p text:style-name="P4"><text:span text:style-name="T13">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78" draw:text-style-name="P5" draw:layer="layout" svg:width="3.204cm" svg:height="4.315cm" svg:x="5.062cm" svg:y="1.593cm">
          <text:p text:style-name="P4"><text:span text:style-name="T21">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4" draw:style-name="gr79" draw:text-style-name="P8" draw:layer="layout" svg:width="3.743cm" svg:height="3.299cm" svg:x="8cm" svg:y="2.526cm">
          <text:p text:style-name="P7"><text:span text:style-name="T22">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5" draw:style-name="gr80" draw:text-style-name="P5" draw:layer="layout" svg:width="2.839cm" svg:height="3.637cm" svg:x="13.161cm" svg:y="2.2cm">
          <text:p text:style-name="P4"><text:span text:style-name="T23">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27" draw:style-name="gr10" draw:text-style-name="P6" draw:layer="layout" svg:width="6.314cm" svg:height="6.129cm" svg:x="18.485cm" svg:y="1.232cm">
          <draw:image xlink:href="Pictures/1000000100000132000001292A2A42D7.png" xlink:type="simple" xlink:show="embed" xlink:actuate="onLoad" draw:mime-type="image/png">
            <text:p/>
          </draw:image>
        </draw:frame>
        <draw:frame draw:name="Image 29" draw:style-name="gr10" draw:text-style-name="P6" draw:layer="layout" svg:width="4.589cm" svg:height="6.131cm" svg:x="19.145cm" svg:y="11.056cm">
          <draw:image xlink:href="Pictures/10000001000000F1000001428246AC49.png" xlink:type="simple" xlink:show="embed" xlink:actuate="onLoad" draw:mime-type="image/png">
            <text:p/>
          </draw:image>
        </draw:frame>
        <presentation:notes draw:style-name="dp2">
          <draw:page-thumbnail draw:style-name="gr15" draw:layer="layout" svg:width="19.798cm" svg:height="11.136cm" svg:x="0.6cm" svg:y="2.257cm" draw:page-number="7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iapositive_20_de_20_titre" presentation:presentation-page-layout-name="AL1T0">
        <draw:custom-shape draw:name="Rectangle : coins arrondis 18" draw:style-name="gr81" draw:text-style-name="P16" draw:layer="layout" svg:width="25.03cm" svg:height="8.494cm" svg:x="1.215cm" svg:y="9.689cm">
          <text:p/>
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Flèche : pentagone 19" draw:style-name="gr82" draw:text-style-name="P3" draw:layer="layout" svg:width="17.219cm" svg:height="3.251cm" svg:x="0.546cm" svg:y="15.441cm">
          <text:p text:style-name="P2"><text:span text:style-name="T1">un </text:span><text:span text:style-name="T24">v</text:span><text:span text:style-name="T1">élo</text:span></text:p>
          <draw:enhanced-geometry draw:mirror-horizontal="false" draw:mirror-vertical="false" svg:viewBox="0 0 0 0" draw:text-areas="0 0 ?f5 ?f8" draw:type="ooxml-homePlate" draw:modifiers="52518" draw:enhanced-path="M 0 0 L ?f4 0 ?f9 ?f7 ?f4 ?f8 0 ?f8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(?f4 +logwidth)/2"/>
            <draw:equation draw:name="f6" draw:formula="?f4 *1/2"/>
            <draw:equation draw:name="f7" draw:formula="logheight/2"/>
            <draw:equation draw:name="f8" draw:formula="logheight"/>
            <draw:equation draw:name="f9" draw:formula="logwidth"/>
            <draw:handle draw:handle-position="?f4 0" draw:handle-range-x-maximum="?f1" draw:handle-range-x-minimum="0"/>
          </draw:enhanced-geometry>
        </draw:custom-shape>
        <draw:g draw:name="Groupe 20" draw:style-name="gr1">
          <draw:custom-shape draw:name="Rectangle : coins arrondis 21" draw:style-name="gr83" draw:text-style-name="P17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84" draw:text-style-name="P3" draw:layer="layout" svg:width="17.219cm" svg:height="3.251cm" svg:x="0.546cm" svg:y="6.008cm">
            <text:p text:style-name="P2"><text:span text:style-name="T1">un </text:span><text:span text:style-name="T25">n</text:span><text:span text:style-name="T1">ai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85" draw:text-style-name="P5" draw:layer="layout" svg:width="3.031cm" svg:height="5.607cm" svg:x="1.55cm" svg:y="10.204cm">
          <text:p text:style-name="P4"><text:span text:style-name="T26">V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3" draw:style-name="gr86" draw:text-style-name="P5" draw:layer="layout" svg:width="2.332cm" svg:height="5.119cm" svg:x="4.824cm" svg:y="10.634cm">
          <text:p text:style-name="P4"><text:span text:style-name="T13">v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4" draw:style-name="gr87" draw:text-style-name="P8" draw:layer="layout" svg:width="4.104cm" svg:height="3.976cm" svg:x="6.909cm" svg:y="11.626cm">
          <text:p text:style-name="P7"><text:span text:style-name="T14">V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88" draw:text-style-name="P5" draw:layer="layout" svg:width="3.378cm" svg:height="5.607cm" svg:x="1.437cm" svg:y="0.615cm">
          <text:p text:style-name="P4"><text:span text:style-name="T26">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89" draw:text-style-name="P5" draw:layer="layout" svg:width="2.632cm" svg:height="5.119cm" svg:x="4.623cm" svg:y="0.999cm">
          <text:p text:style-name="P4"><text:span text:style-name="T13">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4" draw:style-name="gr90" draw:text-style-name="P8" draw:layer="layout" svg:width="4.104cm" svg:height="3.976cm" svg:x="7.255cm" svg:y="2.053cm">
          <text:p text:style-name="P7"><text:span text:style-name="T14">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5" draw:style-name="gr91" draw:text-style-name="P8" draw:layer="layout" svg:width="3.113cm" svg:height="4.315cm" svg:x="12.387cm" svg:y="1.8cm">
          <text:p text:style-name="P7"><text:span text:style-name="T16">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7" draw:style-name="gr10" draw:text-style-name="P6" draw:layer="layout" svg:width="5.174cm" svg:height="6.684cm" svg:x="18.556cm" svg:y="1.161cm">
          <draw:image xlink:href="Pictures/10000001000000F00000013691B558A6.png" xlink:type="simple" xlink:show="embed" xlink:actuate="onLoad" draw:mime-type="image/png">
            <text:p/>
          </draw:image>
        </draw:frame>
        <draw:frame draw:name="Image 26" draw:style-name="gr10" draw:text-style-name="P6" draw:layer="layout" svg:width="7.354cm" svg:height="5.344cm" svg:x="17.614cm" svg:y="11.066cm">
          <draw:image xlink:href="Pictures/1000000100000116000000CAC47F5A12.png" xlink:type="simple" xlink:show="embed" xlink:actuate="onLoad" draw:mime-type="image/png">
            <text:p/>
          </draw:image>
        </draw:frame>
        <draw:custom-shape draw:name="ZoneTexte 27" draw:style-name="gr92" draw:text-style-name="P8" draw:layer="layout" svg:width="13.225cm" svg:height="4.315cm" svg:x="12.101cm" svg:y="11.192cm">
          <text:p text:style-name="P7"><text:span text:style-name="T16">v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8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iapositive_20_de_20_titre" presentation:presentation-page-layout-name="AL1T0">
        <draw:custom-shape draw:name="Rectangle : coins arrondis 18" draw:style-name="gr93" draw:text-style-name="P18" draw:layer="layout" svg:width="25.03cm" svg:height="8.494cm" svg:x="1.215cm" svg:y="9.689cm">
          <text:p/>
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Flèche : pentagone 19" draw:style-name="gr94" draw:text-style-name="P3" draw:layer="layout" svg:width="17.219cm" svg:height="3.251cm" svg:x="0.546cm" svg:y="15.441cm">
          <text:p text:style-name="P2"><text:span text:style-name="T1">un </text:span><text:span text:style-name="T27">z</text:span><text:span text:style-name="T1">èbre</text:span></text:p>
          <draw:enhanced-geometry draw:mirror-horizontal="false" draw:mirror-vertical="false" svg:viewBox="0 0 0 0" draw:text-areas="0 0 ?f5 ?f8" draw:type="ooxml-homePlate" draw:modifiers="52518" draw:enhanced-path="M 0 0 L ?f4 0 ?f9 ?f7 ?f4 ?f8 0 ?f8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(?f4 +logwidth)/2"/>
            <draw:equation draw:name="f6" draw:formula="?f4 *1/2"/>
            <draw:equation draw:name="f7" draw:formula="logheight/2"/>
            <draw:equation draw:name="f8" draw:formula="logheight"/>
            <draw:equation draw:name="f9" draw:formula="logwidth"/>
            <draw:handle draw:handle-position="?f4 0" draw:handle-range-x-maximum="?f1" draw:handle-range-x-minimum="0"/>
          </draw:enhanced-geometry>
        </draw:custom-shape>
        <draw:g draw:name="Groupe 20" draw:style-name="gr1">
          <draw:custom-shape draw:name="Rectangle : coins arrondis 21" draw:style-name="gr95" draw:text-style-name="P19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96" draw:text-style-name="P3" draw:layer="layout" svg:width="17.219cm" svg:height="3.251cm" svg:x="0.546cm" svg:y="6.008cm">
            <text:p text:style-name="P2"><text:span text:style-name="T1">une </text:span><text:span text:style-name="T28">j</text:span><text:span text:style-name="T1">up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97" draw:text-style-name="P5" draw:layer="layout" svg:width="2.4cm" svg:height="5.119cm" svg:x="1.702cm" svg:y="10.604cm">
          <text:p text:style-name="P4"><text:span text:style-name="T13">Z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3" draw:style-name="gr98" draw:text-style-name="P5" draw:layer="layout" svg:width="2.103cm" svg:height="5.119cm" svg:x="5.032cm" svg:y="10.604cm">
          <text:p text:style-name="P4"><text:span text:style-name="T13">z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4" draw:style-name="gr99" draw:text-style-name="P8" draw:layer="layout" svg:width="4.104cm" svg:height="3.976cm" svg:x="7.896cm" svg:y="11.524cm">
          <text:p text:style-name="P7"><text:span text:style-name="T14">Z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100" draw:text-style-name="P8" draw:layer="layout" svg:width="3.113cm" svg:height="3.637cm" svg:x="13cm" svg:y="9.689cm">
          <text:p text:style-name="P7"><text:span text:style-name="T29">z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101" draw:text-style-name="P5" draw:layer="layout" svg:width="2.218cm" svg:height="6.732cm" svg:x="1.668cm" svg:y="-0.5cm">
          <text:p text:style-name="P4"><text:span text:style-name="T12">J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102" draw:text-style-name="P5" draw:layer="layout" svg:width="1.472cm" svg:height="5.119cm" svg:x="4.787cm" svg:y="0.889cm">
          <text:p text:style-name="P4"><text:span text:style-name="T13">j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4" draw:style-name="gr103" draw:text-style-name="P8" draw:layer="layout" svg:width="3.482cm" svg:height="2.791cm" svg:x="8cm" svg:y="1.71cm">
          <text:p text:style-name="P7"><text:span text:style-name="T15">J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5" draw:style-name="gr104" draw:text-style-name="P8" draw:layer="layout" svg:width="2cm" svg:height="3.299cm" svg:x="12cm" svg:y="0.5cm">
          <text:p text:style-name="P7"><text:span text:style-name="T22">j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7" draw:style-name="gr10" draw:text-style-name="P6" draw:layer="layout" svg:width="6.659cm" svg:height="5.851cm" svg:x="18.096cm" svg:y="1.583cm">
          <draw:image xlink:href="Pictures/10000001000001310000010CB0AF6CFC.png" xlink:type="simple" xlink:show="embed" xlink:actuate="onLoad" draw:mime-type="image/png">
            <text:p/>
          </draw:image>
        </draw:frame>
        <draw:frame draw:name="Image 9" draw:style-name="gr10" draw:text-style-name="P6" draw:layer="layout" svg:width="7.423cm" svg:height="6.555cm" svg:x="18.026cm" svg:y="10.475cm">
          <draw:image xlink:href="Pictures/100000010000013400000110BF206E44.png" xlink:type="simple" xlink:show="embed" xlink:actuate="onLoad" draw:mime-type="image/png">
            <text:p/>
          </draw:image>
        </draw:frame>
        <presentation:notes draw:style-name="dp2">
          <draw:page-thumbnail draw:style-name="gr15" draw:layer="layout" svg:width="19.798cm" svg:height="11.136cm" svg:x="0.6cm" svg:y="2.257cm" draw:page-number="9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iapositive_20_de_20_titre" presentation:presentation-page-layout-name="AL1T0">
        <draw:custom-shape draw:name="Rectangle : coins arrondis 18" draw:style-name="gr105" draw:text-style-name="P20" draw:layer="layout" svg:width="25.03cm" svg:height="8.494cm" svg:x="1.215cm" svg:y="9.689cm">
          <text:p/>
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Flèche : pentagone 19" draw:style-name="gr106" draw:text-style-name="P3" draw:layer="layout" svg:width="17.219cm" svg:height="3.251cm" svg:x="0.546cm" svg:y="15.441cm">
          <text:p text:style-name="P2"><text:span text:style-name="T1">un </text:span><text:span text:style-name="T30">t</text:span><text:span text:style-name="T1">igre</text:span></text:p>
          <draw:enhanced-geometry draw:mirror-horizontal="false" draw:mirror-vertical="false" svg:viewBox="0 0 0 0" draw:text-areas="0 0 ?f5 ?f8" draw:type="ooxml-homePlate" draw:modifiers="52518" draw:enhanced-path="M 0 0 L ?f4 0 ?f9 ?f7 ?f4 ?f8 0 ?f8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(?f4 +logwidth)/2"/>
            <draw:equation draw:name="f6" draw:formula="?f4 *1/2"/>
            <draw:equation draw:name="f7" draw:formula="logheight/2"/>
            <draw:equation draw:name="f8" draw:formula="logheight"/>
            <draw:equation draw:name="f9" draw:formula="logwidth"/>
            <draw:handle draw:handle-position="?f4 0" draw:handle-range-x-maximum="?f1" draw:handle-range-x-minimum="0"/>
          </draw:enhanced-geometry>
        </draw:custom-shape>
        <draw:g draw:name="Groupe 20" draw:style-name="gr1">
          <draw:custom-shape draw:name="Rectangle : coins arrondis 21" draw:style-name="gr107" draw:text-style-name="P21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108" draw:text-style-name="P3" draw:layer="layout" svg:width="17.219cm" svg:height="3.251cm" svg:x="0.546cm" svg:y="6.109cm">
            <text:p text:style-name="P2"><text:span text:style-name="T1">un </text:span><text:span text:style-name="T31">p</text:span><text:span text:style-name="T1">erroquet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109" draw:text-style-name="P5" draw:layer="layout" svg:width="2.476cm" svg:height="5.119cm" svg:x="1.664cm" svg:y="10.604cm">
          <text:p text:style-name="P4"><text:span text:style-name="T13">T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3" draw:style-name="gr110" draw:text-style-name="P5" draw:layer="layout" svg:width="1.858cm" svg:height="5.119cm" svg:x="4.642cm" svg:y="10.634cm">
          <text:p text:style-name="P4"><text:span text:style-name="T13">t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4" draw:style-name="gr111" draw:text-style-name="P8" draw:layer="layout" svg:width="4.104cm" svg:height="3.976cm" svg:x="7cm" svg:y="12cm">
          <text:p text:style-name="P7"><text:span text:style-name="T14">T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112" draw:text-style-name="P8" draw:layer="layout" svg:width="3.113cm" svg:height="4.315cm" svg:x="12.5cm" svg:y="11.5cm">
          <text:p text:style-name="P7"><text:span text:style-name="T16">t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113" draw:text-style-name="P5" draw:layer="layout" svg:width="2.802cm" svg:height="5.607cm" svg:x="1.698cm" svg:y="0cm">
          <text:p text:style-name="P4"><text:span text:style-name="T26">P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114" draw:text-style-name="P5" draw:layer="layout" svg:width="2.281cm" svg:height="4.315cm" svg:x="5cm" svg:y="0.685cm">
          <text:p text:style-name="P4"><text:span text:style-name="T21">p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4" draw:style-name="gr115" draw:text-style-name="P8" draw:layer="layout" svg:width="4.104cm" svg:height="3.976cm" svg:x="8.396cm" svg:y="2cm">
          <text:p text:style-name="P7"><text:span text:style-name="T14">P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5" draw:style-name="gr116" draw:text-style-name="P8" draw:layer="layout" svg:width="3.113cm" svg:height="3.045cm" svg:x="13.387cm" svg:y="1.455cm">
          <text:p text:style-name="P7"><text:span text:style-name="T32">p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7" draw:style-name="gr10" draw:text-style-name="P6" draw:layer="layout" svg:width="6.028cm" svg:height="6.853cm" svg:x="18.328cm" svg:y="0.847cm">
          <draw:image xlink:href="Pictures/100000010000011D00000144D6D6F418.png" xlink:type="simple" xlink:show="embed" xlink:actuate="onLoad" draw:mime-type="image/png">
            <text:p/>
          </draw:image>
        </draw:frame>
        <draw:frame draw:name="Image 9" draw:style-name="gr10" draw:text-style-name="P6" draw:layer="layout" svg:width="5.72cm" svg:height="7.013cm" svg:x="18.49cm" svg:y="10.379cm">
          <draw:image xlink:href="Pictures/1000000100000105000001407119A2F3.png" xlink:type="simple" xlink:show="embed" xlink:actuate="onLoad" draw:mime-type="image/png">
            <text:p/>
          </draw:image>
        </draw:frame>
        <presentation:notes draw:style-name="dp2">
          <draw:page-thumbnail draw:style-name="gr15" draw:layer="layout" svg:width="19.798cm" svg:height="11.136cm" svg:x="0.6cm" svg:y="2.257cm" draw:page-number="10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Diapositive_20_de_20_titre" presentation:presentation-page-layout-name="AL1T0">
        <draw:custom-shape draw:name="Rectangle : coins arrondis 18" draw:style-name="gr117" draw:text-style-name="P22" draw:layer="layout" svg:width="25.03cm" svg:height="8.494cm" svg:x="1.215cm" svg:y="9.689cm">
          <text:p/>
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Flèche : pentagone 19" draw:style-name="gr118" draw:text-style-name="P3" draw:layer="layout" svg:width="17.219cm" svg:height="3.251cm" svg:x="0.546cm" svg:y="15.441cm">
          <text:p text:style-name="P2"><text:span text:style-name="T1">une </text:span><text:span text:style-name="T33">b</text:span><text:span text:style-name="T1">aleine</text:span></text:p>
          <draw:enhanced-geometry draw:mirror-horizontal="false" draw:mirror-vertical="false" svg:viewBox="0 0 0 0" draw:text-areas="0 0 ?f5 ?f8" draw:type="ooxml-homePlate" draw:modifiers="52518" draw:enhanced-path="M 0 0 L ?f4 0 ?f9 ?f7 ?f4 ?f8 0 ?f8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(?f4 +logwidth)/2"/>
            <draw:equation draw:name="f6" draw:formula="?f4 *1/2"/>
            <draw:equation draw:name="f7" draw:formula="logheight/2"/>
            <draw:equation draw:name="f8" draw:formula="logheight"/>
            <draw:equation draw:name="f9" draw:formula="logwidth"/>
            <draw:handle draw:handle-position="?f4 0" draw:handle-range-x-maximum="?f1" draw:handle-range-x-minimum="0"/>
          </draw:enhanced-geometry>
        </draw:custom-shape>
        <draw:g draw:name="Groupe 20" draw:style-name="gr1">
          <draw:custom-shape draw:name="Rectangle : coins arrondis 21" draw:style-name="gr119" draw:text-style-name="P23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120" draw:text-style-name="P3" draw:layer="layout" svg:width="17.219cm" svg:height="3.251cm" svg:x="0.546cm" svg:y="6.008cm">
            <text:p text:style-name="P2"><text:span text:style-name="T1">un </text:span><text:span text:style-name="T34">c</text:span><text:span text:style-name="T1">oq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121" draw:text-style-name="P5" draw:layer="layout" svg:width="2.709cm" svg:height="5.119cm" svg:x="1.661cm" svg:y="10.604cm">
          <text:p text:style-name="P4"><text:span text:style-name="T13">B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3" draw:style-name="gr122" draw:text-style-name="P5" draw:layer="layout" svg:width="2.632cm" svg:height="5.119cm" svg:x="4.823cm" svg:y="10.634cm">
          <text:p text:style-name="P4"><text:span text:style-name="T13">b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4" draw:style-name="gr123" draw:text-style-name="P8" draw:layer="layout" svg:width="4.104cm" svg:height="3.976cm" svg:x="7.896cm" svg:y="11.724cm">
          <text:p text:style-name="P7"><text:span text:style-name="T14">B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124" draw:text-style-name="P8" draw:layer="layout" svg:width="3.113cm" svg:height="4.315cm" svg:x="13cm" svg:y="11.5cm">
          <text:p text:style-name="P7"><text:span text:style-name="T16">b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125" draw:text-style-name="P5" draw:layer="layout" svg:width="3.115cm" svg:height="6.144cm" svg:x="1.359cm" svg:y="0.297cm">
          <text:p text:style-name="P4"><text:span text:style-name="T35">C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126" draw:text-style-name="P5" draw:layer="layout" svg:width="2.218cm" svg:height="5.119cm" svg:x="4.782cm" svg:y="0.999cm">
          <text:p text:style-name="P4"><text:span text:style-name="T13">c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4" draw:style-name="gr127" draw:text-style-name="P8" draw:layer="layout" svg:width="4.104cm" svg:height="3.976cm" svg:x="7.396cm" svg:y="2.153cm">
          <text:p text:style-name="P7"><text:span text:style-name="T14">C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5" draw:style-name="gr128" draw:text-style-name="P8" draw:layer="layout" svg:width="3.113cm" svg:height="4.315cm" svg:x="11.887cm" svg:y="1.693cm">
          <text:p text:style-name="P7"><text:span text:style-name="T16">c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16" draw:style-name="gr10" draw:text-style-name="P6" draw:layer="layout" svg:width="7.657cm" svg:height="6.178cm" svg:x="17.33cm" svg:y="10.468cm">
          <draw:image xlink:href="Pictures/100000010000013C000000FFF9391028.png" xlink:type="simple" xlink:show="embed" xlink:actuate="onLoad" draw:mime-type="image/png">
            <text:p/>
          </draw:image>
        </draw:frame>
        <draw:frame draw:name="Image 24" draw:style-name="gr10" draw:text-style-name="P6" draw:layer="layout" svg:width="6.359cm" svg:height="6.901cm" svg:x="18.435cm" svg:y="0.999cm">
          <draw:image xlink:href="Pictures/10000001000001250000013ED2508FAC.png" xlink:type="simple" xlink:show="embed" xlink:actuate="onLoad" draw:mime-type="image/png">
            <text:p/>
          </draw:image>
        </draw:frame>
        <presentation:notes draw:style-name="dp2">
          <draw:page-thumbnail draw:style-name="gr15" draw:layer="layout" svg:width="19.798cm" svg:height="11.136cm" svg:x="0.6cm" svg:y="2.257cm" draw:page-number="11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Diapositive_20_de_20_titre" presentation:presentation-page-layout-name="AL1T0">
        <draw:custom-shape draw:name="Rectangle : coins arrondis 18" draw:style-name="gr129" draw:text-style-name="P24" draw:layer="layout" svg:width="25.03cm" svg:height="8.494cm" svg:x="1.215cm" svg:y="9.689cm">
          <text:p/>
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Flèche : pentagone 19" draw:style-name="gr130" draw:text-style-name="P3" draw:layer="layout" svg:width="17.219cm" svg:height="3.251cm" svg:x="0.546cm" svg:y="15.441cm">
          <text:p text:style-name="P2"><text:span text:style-name="T1">un </text:span><text:span text:style-name="T36">g</text:span><text:span text:style-name="T1">arçon</text:span></text:p>
          <draw:enhanced-geometry draw:mirror-horizontal="false" draw:mirror-vertical="false" svg:viewBox="0 0 0 0" draw:text-areas="0 0 ?f5 ?f8" draw:type="ooxml-homePlate" draw:modifiers="52518" draw:enhanced-path="M 0 0 L ?f4 0 ?f9 ?f7 ?f4 ?f8 0 ?f8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(?f4 +logwidth)/2"/>
            <draw:equation draw:name="f6" draw:formula="?f4 *1/2"/>
            <draw:equation draw:name="f7" draw:formula="logheight/2"/>
            <draw:equation draw:name="f8" draw:formula="logheight"/>
            <draw:equation draw:name="f9" draw:formula="logwidth"/>
            <draw:handle draw:handle-position="?f4 0" draw:handle-range-x-maximum="?f1" draw:handle-range-x-minimum="0"/>
          </draw:enhanced-geometry>
        </draw:custom-shape>
        <draw:g draw:name="Groupe 20" draw:style-name="gr1">
          <draw:custom-shape draw:name="Rectangle : coins arrondis 21" draw:style-name="gr131" draw:text-style-name="P25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132" draw:text-style-name="P3" draw:layer="layout" svg:width="17.219cm" svg:height="3.251cm" svg:x="0.546cm" svg:y="6.008cm">
            <text:p text:style-name="P2"><text:span text:style-name="T1">un </text:span><text:span text:style-name="T37">d</text:span><text:span text:style-name="T1">romadair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133" draw:text-style-name="P8" draw:layer="layout" svg:width="3.06cm" svg:height="5.119cm" svg:x="1.664cm" svg:y="9.494cm">
          <text:p text:style-name="P7"><text:span text:style-name="T13">G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3" draw:style-name="gr134" draw:text-style-name="P5" draw:layer="layout" svg:width="2.408cm" svg:height="5.119cm" svg:x="5.3cm" svg:y="9.881cm">
          <text:p text:style-name="P4"><text:span text:style-name="T13">g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4" draw:style-name="gr135" draw:text-style-name="P8" draw:layer="layout" svg:width="4.104cm" svg:height="2.791cm" svg:x="8.396cm" svg:y="11.031cm">
          <text:p text:style-name="P7"><text:span text:style-name="T15">G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136" draw:text-style-name="P8" draw:layer="layout" svg:width="3.113cm" svg:height="3.637cm" svg:x="13cm" svg:y="9.689cm">
          <text:p text:style-name="P7"><text:span text:style-name="T29">g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137" draw:text-style-name="P5" draw:layer="layout" svg:width="3.517cm" svg:height="6.144cm" svg:x="1.483cm" svg:y="0.359cm">
          <text:p text:style-name="P4"><text:span text:style-name="T35">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138" draw:text-style-name="P5" draw:layer="layout" svg:width="2.632cm" svg:height="5.119cm" svg:x="5cm" svg:y="1.281cm">
          <text:p text:style-name="P4"><text:span text:style-name="T13">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4" draw:style-name="gr139" draw:text-style-name="P8" draw:layer="layout" svg:width="4.104cm" svg:height="3.976cm" svg:x="8cm" svg:y="2.3cm">
          <text:p text:style-name="P7"><text:span text:style-name="T14">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5" draw:style-name="gr140" draw:text-style-name="P8" draw:layer="layout" svg:width="3.113cm" svg:height="4.315cm" svg:x="13cm" svg:y="2cm">
          <text:p text:style-name="P7"><text:span text:style-name="T16">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7" draw:style-name="gr10" draw:text-style-name="P6" draw:layer="layout" svg:width="6.809cm" svg:height="6.875cm" svg:x="17.946cm" svg:y="1.025cm">
          <draw:image xlink:href="Pictures/1000000100000136000001394D19D52C.png" xlink:type="simple" xlink:show="embed" xlink:actuate="onLoad" draw:mime-type="image/png">
            <text:p/>
          </draw:image>
        </draw:frame>
        <draw:frame draw:name="Image 9" draw:style-name="gr10" draw:text-style-name="P6" draw:layer="layout" svg:width="4.408cm" svg:height="6.51cm" svg:x="19.275cm" svg:y="10.61cm">
          <draw:image xlink:href="Pictures/10000001000000D60000013C3A416BAB.png" xlink:type="simple" xlink:show="embed" xlink:actuate="onLoad" draw:mime-type="image/png">
            <text:p/>
          </draw:image>
        </draw:frame>
        <presentation:notes draw:style-name="dp2">
          <draw:page-thumbnail draw:style-name="gr15" draw:layer="layout" svg:width="19.798cm" svg:height="11.136cm" svg:x="0.6cm" svg:y="2.257cm" draw:page-number="12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Diapositive_20_de_20_titre" presentation:presentation-page-layout-name="AL1T0">
        <draw:g draw:name="Groupe 17" draw:style-name="gr1">
          <draw:custom-shape draw:name="Rectangle : coins arrondis 18" draw:style-name="gr141" draw:text-style-name="P2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142" draw:text-style-name="P3" draw:layer="layout" svg:width="17.219cm" svg:height="3.251cm" svg:x="0.546cm" svg:y="15.441cm">
            <text:p text:style-name="P2"><text:span text:style-name="T1">un chap</text:span><text:span text:style-name="T38">eau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141" draw:text-style-name="P2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143" draw:text-style-name="P3" draw:layer="layout" svg:width="17.219cm" svg:height="3.251cm" svg:x="0.546cm" svg:y="6.008cm">
            <text:p text:style-name="P2"><text:span text:style-name="T1">une t</text:span><text:span text:style-name="T38">au</text:span><text:span text:style-name="T1">p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144" draw:text-style-name="P5" draw:layer="layout" svg:width="6.591cm" svg:height="5.119cm" svg:x="1.684cm" svg:y="10.404cm">
          <text:p text:style-name="P4"><text:span text:style-name="T13">eau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145" draw:text-style-name="P5" draw:layer="layout" svg:width="4.978cm" svg:height="5.607cm" svg:x="2.5cm" svg:y="0.3cm">
          <text:p text:style-name="P4"><text:span text:style-name="T26">au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7.059cm" svg:height="7.059cm" draw:transform="rotate (0.294786110661842) translate (16.693cm 11.315cm)">
          <draw:image xlink:href="Pictures/10000001000002000000020076525A87.png" xlink:type="simple" xlink:show="embed" xlink:actuate="onLoad" draw:mime-type="image/png">
            <text:p/>
          </draw:image>
          <svg:desc>chapeau de paille Icône gratuit</svg:desc>
        </draw:frame>
        <draw:frame draw:name="Image 7" draw:style-name="gr10" draw:text-style-name="P6" draw:layer="layout" svg:width="8.727cm" svg:height="4.216cm" svg:x="16.295cm" svg:y="2.048cm">
          <draw:image xlink:href="Pictures/10000001000001DC000000E6FD3C1A55.png" xlink:type="simple" xlink:show="embed" xlink:actuate="onLoad" draw:mime-type="image/png">
            <text:p/>
          </draw:image>
        </draw:frame>
        <draw:custom-shape draw:name="ZoneTexte 1" draw:style-name="gr146" draw:text-style-name="P8" draw:layer="layout" svg:width="5.556cm" svg:height="4.721cm" svg:x="8.944cm" svg:y="1.089cm">
          <text:p text:style-name="P7"><text:span text:style-name="T39">au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8" draw:style-name="gr147" draw:text-style-name="P8" draw:layer="layout" svg:width="7.537cm" svg:height="4.315cm" svg:x="9cm" svg:y="10.926cm">
          <text:p text:style-name="P7"><text:span text:style-name="T16">eau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13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Diapositive_20_de_20_titre" presentation:presentation-page-layout-name="AL1T0">
        <draw:g draw:name="Groupe 17" draw:style-name="gr1">
          <draw:custom-shape draw:name="Rectangle : coins arrondis 18" draw:style-name="gr148" draw:text-style-name="P27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149" draw:text-style-name="P3" draw:layer="layout" svg:width="17.219cm" svg:height="3.251cm" svg:x="0.546cm" svg:y="15.441cm">
            <text:p text:style-name="P2"><text:span text:style-name="T1">une p</text:span><text:span text:style-name="T40">oi</text:span><text:span text:style-name="T1">r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Rectangle : coins arrondis 21" draw:style-name="gr150" draw:text-style-name="P28" draw:layer="layout" svg:width="25.03cm" svg:height="8.494cm" svg:x="1.215cm" svg:y="0.256cm">
          <text:p/>
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Flèche : pentagone 22" draw:style-name="gr151" draw:text-style-name="P3" draw:layer="layout" svg:width="17.219cm" svg:height="3.251cm" svg:x="0.546cm" svg:y="6.008cm">
          <text:p text:style-name="P2"><text:span text:style-name="T1">un l</text:span><text:span text:style-name="T41">ou</text:span><text:span text:style-name="T1">p</text:span></text:p>
          <draw:enhanced-geometry draw:mirror-horizontal="false" draw:mirror-vertical="false" svg:viewBox="0 0 0 0" draw:text-areas="0 0 ?f5 ?f8" draw:type="ooxml-homePlate" draw:modifiers="52518" draw:enhanced-path="M 0 0 L ?f4 0 ?f9 ?f7 ?f4 ?f8 0 ?f8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(?f4 +logwidth)/2"/>
            <draw:equation draw:name="f6" draw:formula="?f4 *1/2"/>
            <draw:equation draw:name="f7" draw:formula="logheight/2"/>
            <draw:equation draw:name="f8" draw:formula="logheight"/>
            <draw:equation draw:name="f9" draw:formula="logwidth"/>
            <draw:handle draw:handle-position="?f4 0" draw:handle-range-x-maximum="?f1" draw:handle-range-x-minimum="0"/>
          </draw:enhanced-geometry>
        </draw:custom-shape>
        <draw:custom-shape draw:name="ZoneTexte 2" draw:style-name="gr152" draw:text-style-name="P5" draw:layer="layout" svg:width="3.873cm" svg:height="5.607cm" svg:x="2.85cm" svg:y="9.838cm">
          <text:p text:style-name="P4"><text:span text:style-name="T26">oi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153" draw:text-style-name="P5" draw:layer="layout" svg:width="5.194cm" svg:height="5.607cm" svg:x="2.518cm" svg:y="0.256cm">
          <text:p text:style-name="P4"><text:span text:style-name="T26">ou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6.036cm" svg:height="6.036cm" svg:x="18.198cm" svg:y="1.044cm">
          <draw:image xlink:href="Pictures/100000010000020000000200A3A48117.png" xlink:type="simple" xlink:show="embed" xlink:actuate="onLoad" draw:mime-type="image/png">
            <text:p/>
          </draw:image>
          <svg:desc>loup Icône gratuit</svg:desc>
        </draw:frame>
        <draw:frame draw:name="Picture 2" draw:style-name="gr10" draw:text-style-name="P6" draw:layer="layout" svg:width="6.036cm" svg:height="6.036cm" svg:x="18.7cm" svg:y="10.918cm">
          <draw:image xlink:href="Pictures/10000001000002000000020075375D3B.png" xlink:type="simple" xlink:show="embed" xlink:actuate="onLoad" draw:mime-type="image/png">
            <text:p/>
          </draw:image>
          <svg:desc>poire Icône gratuit</svg:desc>
        </draw:frame>
        <draw:custom-shape draw:name="ZoneTexte 4" draw:style-name="gr154" draw:text-style-name="P8" draw:layer="layout" svg:width="6.556cm" svg:height="4.721cm" svg:x="9.444cm" svg:y="1cm">
          <text:p text:style-name="P7"><text:span text:style-name="T39">ou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riangle isocèle 6" draw:style-name="gr155" draw:text-style-name="P29" draw:layer="layout" svg:width="0.767cm" svg:height="1.272cm" draw:transform="rotate (-0.191288086018578) translate (8.87cm 3.593cm)">
          <text:p/>
          <draw:enhanced-geometry draw:mirror-horizontal="false" draw:mirror-vertical="false" svg:viewBox="0 0 0 0" draw:glue-points="?f2 0 ?f1 ?f5 0 ?f6 ?f2 ?f6 ?f7 ?f6 ?f4 ?f5" draw:text-areas="?f1 ?f5 ?f4 ?f6" draw:type="ooxml-triangle" draw:modifiers="5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ZoneTexte 7" draw:style-name="gr156" draw:text-style-name="P8" draw:layer="layout" svg:width="5.929cm" svg:height="4.721cm" svg:x="10cm" svg:y="10.5cm">
          <text:p text:style-name="P7"><text:span text:style-name="T39">oi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8" draw:style-name="gr157" draw:text-style-name="P5" draw:layer="layout" svg:width="3.113cm" svg:height="4.315cm" svg:x="8.423cm" svg:y="11.416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14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Diapositive_20_de_20_titre" presentation:presentation-page-layout-name="AL1T0">
        <draw:g draw:name="Groupe 17" draw:style-name="gr1">
          <draw:custom-shape draw:name="Rectangle : coins arrondis 18" draw:style-name="gr158" draw:text-style-name="P30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159" draw:text-style-name="P3" draw:layer="layout" svg:width="17.219cm" svg:height="3.251cm" svg:x="0.546cm" svg:y="15.441cm">
            <text:p text:style-name="P2"><text:span text:style-name="T1">une tr</text:span><text:span text:style-name="T42">om</text:span><text:span text:style-name="T1">p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158" draw:text-style-name="P30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160" draw:text-style-name="P3" draw:layer="layout" svg:width="17.219cm" svg:height="3.251cm" svg:x="0.546cm" svg:y="6.008cm">
            <text:p text:style-name="P2"><text:span text:style-name="T1">un coch</text:span><text:span text:style-name="T42">o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161" draw:text-style-name="P5" draw:layer="layout" svg:width="5.879cm" svg:height="5.119cm" svg:x="1.979cm" svg:y="10.404cm">
          <text:p text:style-name="P4"><text:span text:style-name="T13">o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162" draw:text-style-name="P5" draw:layer="layout" svg:width="5.194cm" svg:height="5.607cm" svg:x="2.306cm" svg:y="0.5cm">
          <text:p text:style-name="P4"><text:span text:style-name="T26">o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6.547cm" svg:height="6.547cm" svg:x="17.832cm" svg:y="1.23cm">
          <draw:image xlink:href="Pictures/1000000100000200000002008CF29CB8.png" xlink:type="simple" xlink:show="embed" xlink:actuate="onLoad" draw:mime-type="image/png">
            <text:p/>
          </draw:image>
          <svg:desc>porc Icône gratuit</svg:desc>
        </draw:frame>
        <draw:g draw:name="Groupe 4" draw:style-name="gr163">
          <draw:frame draw:name="Picture 2" draw:style-name="gr10" draw:text-style-name="P6" draw:layer="layout" svg:width="6.703cm" svg:height="6.382cm" svg:x="17.547cm" svg:y="10.906cm">
            <draw:image xlink:href="Pictures/1000000100000200000002009C60ED65.png" xlink:type="simple" xlink:show="embed" xlink:actuate="onLoad" draw:mime-type="image/png">
              <text:p/>
            </draw:image>
            <svg:desc>l'éléphant Icône gratuit</svg:desc>
          </draw:frame>
          <draw:connector draw:name="Connecteur droit avec flèche 6" draw:style-name="gr164" draw:text-style-name="P6" draw:layer="layout" draw:type="line" svg:x1="25.313cm" svg:y1="15.397cm" svg:x2="21.944cm" svg:y2="16.129cm" svg:d="M25313 15397l-3369 732" svg:viewBox="0 0 3370 733">
            <text:p/>
          </draw:connector>
        </draw:g>
        <draw:custom-shape draw:name="ZoneTexte 3" draw:style-name="gr165" draw:text-style-name="P8" draw:layer="layout" svg:width="6.475cm" svg:height="4.315cm" svg:x="9.025cm" svg:y="11.1cm">
          <text:p text:style-name="P7"><text:span text:style-name="T16">o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9" draw:style-name="gr166" draw:text-style-name="P8" draw:layer="layout" svg:width="5.523cm" svg:height="4.315cm" svg:x="9.477cm" svg:y="1.493cm">
          <text:p text:style-name="P7"><text:span text:style-name="T16">o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0" draw:style-name="gr167" draw:text-style-name="P5" draw:layer="layout" svg:width="3.113cm" svg:height="4.315cm" svg:x="8.829cm" svg:y="1.904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15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Diapositive_20_de_20_titre" presentation:presentation-page-layout-name="AL1T0">
        <draw:g draw:name="Groupe 17" draw:style-name="gr1">
          <draw:custom-shape draw:name="Rectangle : coins arrondis 18" draw:style-name="gr168" draw:text-style-name="P31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169" draw:text-style-name="P3" draw:layer="layout" svg:width="17.219cm" svg:height="3.251cm" svg:x="0.546cm" svg:y="15.441cm">
            <text:p text:style-name="P2"><text:span text:style-name="T1">un t</text:span><text:span text:style-name="T2">am</text:span><text:span text:style-name="T1">bour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168" draw:text-style-name="P31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170" draw:text-style-name="P3" draw:layer="layout" svg:width="17.219cm" svg:height="3.251cm" svg:x="0.546cm" svg:y="6.008cm">
            <text:p text:style-name="P2"><text:span text:style-name="T1">un p</text:span><text:span text:style-name="T2">an</text:span><text:span text:style-name="T1">da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171" draw:text-style-name="P5" draw:layer="layout" svg:width="6.197cm" svg:height="5.607cm" svg:x="1.5cm" svg:y="10cm">
          <text:p text:style-name="P4"><text:span text:style-name="T26">a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172" draw:text-style-name="P8" draw:layer="layout" svg:width="5.431cm" svg:height="6.144cm" svg:x="2.274cm" svg:y="0cm">
          <text:p text:style-name="P7"><text:span text:style-name="T35">a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5.171cm" svg:height="5.171cm" svg:x="18.581cm" svg:y="11.323cm">
          <draw:image xlink:href="Pictures/100000010000020000000200E6D1468E.png" xlink:type="simple" xlink:show="embed" xlink:actuate="onLoad" draw:mime-type="image/png">
            <text:p/>
          </draw:image>
          <svg:desc>tambour Icône gratuit</svg:desc>
        </draw:frame>
        <draw:frame draw:name="Image 4" draw:style-name="gr10" draw:text-style-name="P6" draw:layer="layout" svg:width="6.892cm" svg:height="6.696cm" svg:x="18.198cm" svg:y="1.125cm">
          <draw:image xlink:href="Pictures/100000010000013B00000132AA5502CF.png" xlink:type="simple" xlink:show="embed" xlink:actuate="onLoad" draw:mime-type="image/png">
            <text:p/>
          </draw:image>
        </draw:frame>
        <draw:custom-shape draw:name="ZoneTexte 3" draw:style-name="gr173" draw:text-style-name="P8" draw:layer="layout" svg:width="7.056cm" svg:height="4.721cm" svg:x="8.5cm" svg:y="1.287cm">
          <text:p text:style-name="P7"><text:span text:style-name="T39">a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174" draw:text-style-name="P8" draw:layer="layout" svg:width="8.089cm" svg:height="4.315cm" svg:x="8.5cm" svg:y="11.185cm">
          <text:p text:style-name="P7"><text:span text:style-name="T16">a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16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Diapositive_20_de_20_titre" presentation:presentation-page-layout-name="AL1T0">
        <draw:g draw:name="Groupe 17" draw:style-name="gr1">
          <draw:custom-shape draw:name="Rectangle : coins arrondis 18" draw:style-name="gr168" draw:text-style-name="P31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175" draw:text-style-name="P3" draw:layer="layout" svg:width="17.219cm" svg:height="3.251cm" svg:x="0.546cm" svg:y="15.441cm">
            <text:p text:style-name="P2"><text:span text:style-name="T1">un cam</text:span><text:span text:style-name="T2">em</text:span><text:span text:style-name="T1">bert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168" draw:text-style-name="P31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176" draw:text-style-name="P3" draw:layer="layout" svg:width="17.219cm" svg:height="3.251cm" svg:x="0.546cm" svg:y="6.008cm">
            <text:p text:style-name="P2"><text:span text:style-name="T1">une t</text:span><text:span text:style-name="T2">en</text:span><text:span text:style-name="T1">t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177" draw:text-style-name="P5" draw:layer="layout" svg:width="6.282cm" svg:height="5.607cm" svg:x="1.418cm" svg:y="9.689cm">
          <text:p text:style-name="P4"><text:span text:style-name="T26">e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178" draw:text-style-name="P5" draw:layer="layout" svg:width="5.016cm" svg:height="5.555cm" svg:x="2.184cm" svg:y="0.447cm">
          <text:p text:style-name="P4"><text:span text:style-name="T43">e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79" draw:text-style-name="P6" draw:layer="layout" svg:width="7.255cm" svg:height="4.246cm" svg:x="17.766cm" svg:y="1.97cm">
          <draw:image xlink:href="Pictures/100000010000020000000200FFF3F53A.png" xlink:type="simple" xlink:show="embed" xlink:actuate="onLoad" draw:mime-type="image/png">
            <text:p/>
          </draw:image>
          <svg:desc>tente Icône gratuit</svg:desc>
        </draw:frame>
        <draw:frame draw:name="Image 3" draw:style-name="gr10" draw:text-style-name="P6" draw:layer="layout" svg:width="6.304cm" svg:height="4.97cm" svg:x="18.435cm" svg:y="11.667cm">
          <draw:image xlink:href="Pictures/1000000100000159000001107851B0EB.gif" xlink:type="simple" xlink:show="embed" xlink:actuate="onLoad" draw:mime-type="image/gif">
            <text:p/>
          </draw:image>
        </draw:frame>
        <draw:custom-shape draw:name="ZoneTexte 4" draw:style-name="gr180" draw:text-style-name="P8" draw:layer="layout" svg:width="7.036cm" svg:height="5.17cm" svg:x="8.564cm" svg:y="0.8cm">
          <text:p text:style-name="P7"><text:span text:style-name="T44">e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181" draw:text-style-name="P5" draw:layer="layout" svg:width="3.113cm" svg:height="4.315cm" svg:x="8.946cm" svg:y="1.97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182" draw:text-style-name="P8" draw:layer="layout" svg:width="9.089cm" svg:height="5.17cm" svg:x="8.5cm" svg:y="10cm">
          <text:p text:style-name="P7"><text:span text:style-name="T44">e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17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Diapositive_20_de_20_titre" presentation:presentation-page-layout-name="AL1T0">
        <draw:g draw:name="Groupe 17" draw:style-name="gr1">
          <draw:custom-shape draw:name="Rectangle : coins arrondis 18" draw:style-name="gr183" draw:text-style-name="P32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184" draw:text-style-name="P3" draw:layer="layout" svg:width="17.219cm" svg:height="3.251cm" svg:x="0.546cm" svg:y="15.441cm">
            <text:p text:style-name="P2"><text:span text:style-name="T1">un chal</text:span><text:span text:style-name="T45">et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183" draw:text-style-name="P32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185" draw:text-style-name="P3" draw:layer="layout" svg:width="17.219cm" svg:height="3.251cm" svg:x="0.546cm" svg:y="6.008cm">
            <text:p text:style-name="P2"><text:span text:style-name="T1">une sir</text:span><text:span text:style-name="T45">è</text:span><text:span text:style-name="T1">n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186" draw:text-style-name="P5" draw:layer="layout" svg:width="4.152cm" svg:height="5.555cm" svg:x="3cm" svg:y="10.047cm">
          <text:p text:style-name="P4"><text:span text:style-name="T43">et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187" draw:text-style-name="P5" draw:layer="layout" svg:width="2.717cm" svg:height="5.607cm" svg:x="3.783cm" svg:y="0.597cm">
          <text:p text:style-name="P4"><text:span text:style-name="T26">è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3" draw:style-name="gr10" draw:text-style-name="P6" draw:layer="layout" svg:width="6.156cm" svg:height="6.449cm" svg:x="18.435cm" svg:y="1.162cm">
          <draw:image xlink:href="Pictures/1000000100000127000001350F452E87.png" xlink:type="simple" xlink:show="embed" xlink:actuate="onLoad" draw:mime-type="image/png">
            <text:p/>
          </draw:image>
        </draw:frame>
        <draw:frame draw:name="Picture 2" draw:style-name="gr10" draw:text-style-name="P6" draw:layer="layout" svg:width="6.823cm" svg:height="6.823cm" svg:x="18.198cm" svg:y="10.604cm">
          <draw:image xlink:href="Pictures/1000000100000200000002002FD00CCE.png" xlink:type="simple" xlink:show="embed" xlink:actuate="onLoad" draw:mime-type="image/png">
            <text:p/>
          </draw:image>
          <svg:desc>cabine Icône gratuit</svg:desc>
        </draw:frame>
        <draw:custom-shape draw:name="ZoneTexte 1" draw:style-name="gr188" draw:text-style-name="P8" draw:layer="layout" svg:width="3.113cm" svg:height="5.662cm" svg:x="8.887cm" svg:y="0.5cm">
          <text:p text:style-name="P7"><text:span text:style-name="T46">è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189" draw:text-style-name="P8" draw:layer="layout" svg:width="6.589cm" svg:height="5.17cm" svg:x="8.348cm" svg:y="10.434cm">
          <text:p text:style-name="P7"><text:span text:style-name="T44">et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18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Diapositive_20_de_20_titre" presentation:presentation-page-layout-name="AL1T0">
        <draw:g draw:name="Groupe 17" draw:style-name="gr1">
          <draw:custom-shape draw:name="Rectangle : coins arrondis 18" draw:style-name="gr183" draw:text-style-name="P32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190" draw:text-style-name="P3" draw:layer="layout" svg:width="17.219cm" svg:height="3.251cm" svg:x="0.546cm" svg:y="15.441cm">
            <text:p text:style-name="P2"><text:span text:style-name="T1">la l</text:span><text:span text:style-name="T45">ai</text:span><text:span text:style-name="T1">n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183" draw:text-style-name="P32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191" draw:text-style-name="P3" draw:layer="layout" svg:width="17.219cm" svg:height="3.251cm" svg:x="0.546cm" svg:y="6.008cm">
            <text:p text:style-name="P2"><text:span text:style-name="T1">une r</text:span><text:span text:style-name="T45">ei</text:span><text:span text:style-name="T1">n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192" draw:text-style-name="P5" draw:layer="layout" svg:width="3.657cm" svg:height="5.607cm" svg:x="3.343cm" svg:y="10cm">
          <text:p text:style-name="P4"><text:span text:style-name="T26">ai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193" draw:text-style-name="P5" draw:layer="layout" svg:width="3.742cm" svg:height="5.607cm" svg:x="3.258cm" svg:y="0.5cm">
          <text:p text:style-name="P4"><text:span text:style-name="T26">ei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6.164cm" svg:height="6.164cm" svg:x="18.435cm" svg:y="11.208cm">
          <draw:image xlink:href="Pictures/100000010000020000000200152FDD6A.png" xlink:type="simple" xlink:show="embed" xlink:actuate="onLoad" draw:mime-type="image/png">
            <text:p/>
          </draw:image>
          <svg:desc>pelote de laine Icône gratuit</svg:desc>
        </draw:frame>
        <draw:frame draw:name="Picture 2" draw:style-name="gr10" draw:text-style-name="P6" draw:layer="layout" svg:width="6.137cm" svg:height="6.137cm" svg:x="18.387cm" svg:y="1.242cm">
          <draw:image xlink:href="Pictures/100000010000020000000200689F7A26.png" xlink:type="simple" xlink:show="embed" xlink:actuate="onLoad" draw:mime-type="image/png">
            <text:p/>
          </draw:image>
          <svg:desc>reine Icône gratuit</svg:desc>
        </draw:frame>
        <draw:custom-shape draw:name="ZoneTexte 4" draw:style-name="gr194" draw:text-style-name="P8" draw:layer="layout" svg:width="4.298cm" svg:height="5.17cm" svg:x="8.649cm" svg:y="0.84cm">
          <text:p text:style-name="P7"><text:span text:style-name="T44">ei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195" draw:text-style-name="P8" draw:layer="layout" svg:width="5.089cm" svg:height="5.17cm" svg:x="8.5cm" svg:y="10.5cm">
          <text:p text:style-name="P7"><text:span text:style-name="T44">ai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7" draw:style-name="gr196" draw:text-style-name="P5" draw:layer="layout" svg:width="3.113cm" svg:height="4.315cm" svg:x="8.649cm" svg:y="1.956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19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Diapositive_20_de_20_titre" presentation:presentation-page-layout-name="AL1T0">
        <draw:g draw:name="Groupe 17" draw:style-name="gr1">
          <draw:custom-shape draw:name="Rectangle : coins arrondis 18" draw:style-name="gr197" draw:text-style-name="P33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198" draw:text-style-name="P3" draw:layer="layout" svg:width="17.219cm" svg:height="3.251cm" svg:x="0.546cm" svg:y="15.441cm">
            <text:p text:style-name="P2"><text:span text:style-name="T1">un pani</text:span><text:span text:style-name="T47">er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197" draw:text-style-name="P33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199" draw:text-style-name="P3" draw:layer="layout" svg:width="17.219cm" svg:height="3.251cm" svg:x="0.546cm" svg:y="6.008cm">
            <text:p text:style-name="P2"><text:span text:style-name="T1">un </text:span><text:span text:style-name="T47">é</text:span><text:span text:style-name="T1">cureuil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200" draw:text-style-name="P5" draw:layer="layout" svg:width="4.271cm" svg:height="5.607cm" svg:x="3.229cm" svg:y="10cm">
          <text:p text:style-name="P4"><text:span text:style-name="T26">er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201" draw:text-style-name="P5" draw:layer="layout" svg:width="2.717cm" svg:height="5.607cm" svg:x="4cm" svg:y="0.5cm">
          <text:p text:style-name="P4"><text:span text:style-name="T26">é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1" draw:style-name="gr10" draw:text-style-name="P6" draw:layer="layout" svg:width="7.151cm" svg:height="6.44cm" svg:x="18.062cm" svg:y="1.044cm">
          <draw:image xlink:href="Pictures/1000000100000138000001197640E915.png" xlink:type="simple" xlink:show="embed" xlink:actuate="onLoad" draw:mime-type="image/png">
            <text:p/>
          </draw:image>
        </draw:frame>
        <draw:frame draw:name="Picture 2" draw:style-name="gr10" draw:text-style-name="P6" draw:layer="layout" svg:width="6.44cm" svg:height="6.44cm" svg:x="18.062cm" svg:y="10.414cm">
          <draw:image xlink:href="Pictures/1000000100000200000002002F5B71BA.png" xlink:type="simple" xlink:show="embed" xlink:actuate="onLoad" draw:mime-type="image/png">
            <text:p/>
          </draw:image>
          <svg:desc>panier Icône gratuit</svg:desc>
        </draw:frame>
        <draw:custom-shape draw:name="ZoneTexte 4" draw:style-name="gr202" draw:text-style-name="P8" draw:layer="layout" svg:width="3.113cm" svg:height="5.17cm" svg:x="9cm" svg:y="0.84cm">
          <text:p text:style-name="P7"><text:span text:style-name="T44">é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203" draw:text-style-name="P8" draw:layer="layout" svg:width="5.589cm" svg:height="5.17cm" svg:x="8.911cm" svg:y="10.273cm">
          <text:p text:style-name="P7"><text:span text:style-name="T44">er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20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Diapositive_20_de_20_titre" presentation:presentation-page-layout-name="AL1T0">
        <draw:g draw:name="Groupe 17" draw:style-name="gr1">
          <draw:custom-shape draw:name="Rectangle : coins arrondis 18" draw:style-name="gr183" draw:text-style-name="P32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04" draw:text-style-name="P3" draw:layer="layout" svg:width="17.219cm" svg:height="3.251cm" svg:x="0.546cm" svg:y="15.441cm">
            <text:p text:style-name="P2"><text:span text:style-name="T1">une fen</text:span><text:span text:style-name="T45">ê</text:span><text:span text:style-name="T1">tr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197" draw:text-style-name="P33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05" draw:text-style-name="P3" draw:layer="layout" svg:width="17.219cm" svg:height="3.251cm" svg:x="0.546cm" svg:y="6.008cm">
            <text:p text:style-name="P2"><text:span text:style-name="T1">un n</text:span><text:span text:style-name="T47">ez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206" draw:text-style-name="P5" draw:layer="layout" svg:width="2.717cm" svg:height="5.607cm" svg:x="3.783cm" svg:y="9.838cm">
          <text:p text:style-name="P4"><text:span text:style-name="T26">ê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207" draw:text-style-name="P5" draw:layer="layout" svg:width="4.436cm" svg:height="5.607cm" svg:x="3.3cm" svg:y="0.256cm">
          <text:p text:style-name="P4"><text:span text:style-name="T26">ez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5.532cm" svg:height="5.532cm" svg:x="18.809cm" svg:y="11.261cm">
          <draw:image xlink:href="Pictures/1000000100000200000002006B8C09BA.png" xlink:type="simple" xlink:show="embed" xlink:actuate="onLoad" draw:mime-type="image/png">
            <text:p/>
          </draw:image>
          <svg:desc>la fenêtre Icône gratuit</svg:desc>
        </draw:frame>
        <draw:frame draw:name="Image 3" draw:style-name="gr10" draw:text-style-name="P6" draw:layer="layout" svg:width="6.468cm" svg:height="6.374cm" svg:x="17.766cm" svg:y="1.431cm">
          <draw:image xlink:href="Pictures/100000010000015500000150ED7872A6.gif" xlink:type="simple" xlink:show="embed" xlink:actuate="onLoad" draw:mime-type="image/gif">
            <text:p/>
          </draw:image>
        </draw:frame>
        <draw:custom-shape draw:name="ZoneTexte 4" draw:style-name="gr208" draw:text-style-name="P8" draw:layer="layout" svg:width="5.5cm" svg:height="3.299cm" svg:x="10cm" svg:y="0.701cm">
          <text:p text:style-name="P7"><text:span text:style-name="T22">ez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209" draw:text-style-name="P8" draw:layer="layout" svg:width="3.113cm" svg:height="4.721cm" svg:x="9.887cm" svg:y="10.485cm">
          <text:p text:style-name="P7"><text:span text:style-name="T39">ê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21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10" draw:text-style-name="P34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11" draw:text-style-name="P3" draw:layer="layout" svg:width="17.219cm" svg:height="3.251cm" svg:x="0.546cm" svg:y="15.441cm">
            <text:p text:style-name="P2"><text:span text:style-name="T1">un t</text:span><text:span text:style-name="T48">im</text:span><text:span text:style-name="T1">br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10" draw:text-style-name="P34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12" draw:text-style-name="P3" draw:layer="layout" svg:width="17.219cm" svg:height="3.251cm" svg:x="0.546cm" svg:y="6.008cm">
            <text:p text:style-name="P2"><text:span text:style-name="T1">un lap</text:span><text:span text:style-name="T48">i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213" draw:text-style-name="P5" draw:layer="layout" svg:width="5.084cm" svg:height="5.607cm" svg:x="2.416cm" svg:y="10cm">
          <text:p text:style-name="P4"><text:span text:style-name="T26">i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214" draw:text-style-name="P5" draw:layer="layout" svg:width="3.865cm" svg:height="5.607cm" svg:x="3.5cm" svg:y="0.5cm">
          <text:p text:style-name="P4"><text:span text:style-name="T26">i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6.63cm" svg:height="6.63cm" svg:x="18.148cm" svg:y="1.044cm">
          <draw:image xlink:href="Pictures/1000000100000200000002008E4AB100.png" xlink:type="simple" xlink:show="embed" xlink:actuate="onLoad" draw:mime-type="image/png">
            <text:p/>
          </draw:image>
          <svg:desc>lapin Icône gratuit</svg:desc>
        </draw:frame>
        <draw:frame draw:name="Picture 2" draw:style-name="gr10" draw:text-style-name="P6" draw:layer="layout" svg:width="5.851cm" svg:height="5.851cm" svg:x="18.198cm" svg:y="10.998cm">
          <draw:image xlink:href="Pictures/100000010000020000000200A91DC73B.png" xlink:type="simple" xlink:show="embed" xlink:actuate="onLoad" draw:mime-type="image/png">
            <text:p/>
          </draw:image>
          <svg:desc>timbre Icône gratuit</svg:desc>
        </draw:frame>
        <draw:custom-shape draw:name="ZoneTexte 4" draw:style-name="gr215" draw:text-style-name="P8" draw:layer="layout" svg:width="6cm" svg:height="4.721cm" svg:x="8.5cm" svg:y="1.289cm">
          <text:p text:style-name="P7"><text:span text:style-name="T39">i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216" draw:text-style-name="P8" draw:layer="layout" svg:width="7.589cm" svg:height="4.721cm" svg:x="8.5cm" svg:y="10.72cm">
          <text:p text:style-name="P7"><text:span text:style-name="T39">i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7" draw:style-name="gr217" draw:text-style-name="P5" draw:layer="layout" svg:width="3.113cm" svg:height="4.315cm" svg:x="9.005cm" svg:y="1.96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22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10" draw:text-style-name="P34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18" draw:text-style-name="P3" draw:layer="layout" svg:width="17.219cm" svg:height="3.251cm" svg:x="0.546cm" svg:y="15.441cm">
            <text:p text:style-name="P2"><text:span text:style-name="T1">la p</text:span><text:span text:style-name="T48">ein</text:span><text:span text:style-name="T1">tur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10" draw:text-style-name="P34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19" draw:text-style-name="P3" draw:layer="layout" svg:width="17.219cm" svg:height="3.251cm" svg:x="0.546cm" svg:y="6.008cm">
            <text:p text:style-name="P2"><text:span text:style-name="T1">une m</text:span><text:span text:style-name="T48">ai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220" draw:text-style-name="P5" draw:layer="layout" svg:width="6.087cm" svg:height="5.607cm" svg:x="2.024cm" svg:y="10cm">
          <text:p text:style-name="P4"><text:span text:style-name="T26">ei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221" draw:text-style-name="P5" draw:layer="layout" svg:width="6.002cm" svg:height="5.607cm" svg:x="2cm" svg:y="0.5cm">
          <text:p text:style-name="P4"><text:span text:style-name="T26">ai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5.948cm" svg:height="5.948cm" svg:x="18.435cm" svg:y="1.529cm">
          <draw:image xlink:href="Pictures/100000010000020000000200CFFC0530.png" xlink:type="simple" xlink:show="embed" xlink:actuate="onLoad" draw:mime-type="image/png">
            <text:p/>
          </draw:image>
          <svg:desc>main Icône gratuit</svg:desc>
        </draw:frame>
        <draw:frame draw:name="Picture 2" draw:style-name="gr10" draw:text-style-name="P6" draw:layer="layout" svg:width="6.291cm" svg:height="6.291cm" svg:x="17.999cm" svg:y="10.733cm">
          <draw:image xlink:href="Pictures/100000010000020000000200ECAC077E.png" xlink:type="simple" xlink:show="embed" xlink:actuate="onLoad" draw:mime-type="image/png">
            <text:p/>
          </draw:image>
          <svg:desc>palette de couleurs Icône gratuit</svg:desc>
        </draw:frame>
        <draw:custom-shape draw:name="ZoneTexte 4" draw:style-name="gr222" draw:text-style-name="P8" draw:layer="layout" svg:width="8.5cm" svg:height="4.315cm" svg:x="8.6cm" svg:y="1.593cm">
          <text:p text:style-name="P7"><text:span text:style-name="T16">ai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223" draw:text-style-name="P8" draw:layer="layout" svg:width="9.089cm" svg:height="4.679cm" svg:x="8.676cm" svg:y="10.762cm">
          <text:p text:style-name="P7"><text:span text:style-name="T49">ei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23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24" draw:text-style-name="P35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25" draw:text-style-name="P3" draw:layer="layout" svg:width="17.219cm" svg:height="3.251cm" svg:x="0.546cm" svg:y="15.441cm">
            <text:p text:style-name="P2"><text:span text:style-name="T1">un n</text:span><text:span text:style-name="T50">œu</text:span><text:span text:style-name="T1">d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26" draw:text-style-name="P35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27" draw:text-style-name="P3" draw:layer="layout" svg:width="17.219cm" svg:height="3.251cm" svg:x="0.546cm" svg:y="6.008cm">
            <text:p text:style-name="P2"><text:span text:style-name="T1">une fl</text:span><text:span text:style-name="T50">eu</text:span><text:span text:style-name="T1">r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228" draw:text-style-name="P5" draw:layer="layout" svg:width="7.577cm" svg:height="5.555cm" svg:x="1.923cm" svg:y="10cm">
          <text:p text:style-name="P4"><text:span text:style-name="T43">œu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229" draw:text-style-name="P5" draw:layer="layout" svg:width="5.063cm" svg:height="5.607cm" svg:x="2.937cm" svg:y="0.5cm">
          <text:p text:style-name="P4"><text:span text:style-name="T26">eu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5.988cm" svg:height="5.988cm" svg:x="18.198cm" svg:y="1.252cm">
          <draw:image xlink:href="Pictures/1000000100000200000002003650337A.png" xlink:type="simple" xlink:show="embed" xlink:actuate="onLoad" draw:mime-type="image/png">
            <text:p/>
          </draw:image>
          <svg:desc>Flower  premium icon</svg:desc>
        </draw:frame>
        <draw:frame draw:name="Image 3" draw:style-name="gr10" draw:text-style-name="P6" draw:layer="layout" svg:width="6.77cm" svg:height="6.837cm" svg:x="18.198cm" svg:y="10.517cm">
          <draw:image xlink:href="Pictures/100000010000013000000133D4F02FF3.png" xlink:type="simple" xlink:show="embed" xlink:actuate="onLoad" draw:mime-type="image/png">
            <text:p/>
          </draw:image>
        </draw:frame>
        <draw:custom-shape draw:name="ZoneTexte 4" draw:style-name="gr230" draw:text-style-name="P8" draw:layer="layout" svg:width="6.036cm" svg:height="5.17cm" svg:x="9cm" svg:y="0.84cm">
          <text:p text:style-name="P7"><text:span text:style-name="T44">eu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231" draw:text-style-name="P8" draw:layer="layout" svg:width="10.538cm" svg:height="4.721cm" svg:x="8.962cm" svg:y="10.722cm">
          <text:p text:style-name="P7"><text:span text:style-name="T39">oeu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232" draw:text-style-name="P5" draw:layer="layout" svg:width="3.113cm" svg:height="4.315cm" svg:x="10.303cm" svg:y="11.598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8" draw:style-name="gr233" draw:text-style-name="P5" draw:layer="layout" svg:width="3.113cm" svg:height="4.315cm" svg:x="11.532cm" svg:y="11.598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24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35" draw:text-style-name="P3" draw:layer="layout" svg:width="17.219cm" svg:height="3.251cm" svg:x="0.546cm" svg:y="15.441cm">
            <text:p text:style-name="P2"><text:span text:style-name="T1">un ch</text:span><text:span text:style-name="T51">ie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36" draw:text-style-name="P3" draw:layer="layout" svg:width="17.219cm" svg:height="3.251cm" svg:x="0.546cm" svg:y="6.008cm">
            <text:p text:style-name="P2"><text:span text:style-name="T1">le f</text:span><text:span text:style-name="T51">oi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frame draw:name="Picture 2" draw:style-name="gr10" draw:text-style-name="P6" draw:layer="layout" svg:width="6.185cm" svg:height="6.185cm" svg:x="18.198cm" svg:y="1.411cm">
          <draw:image xlink:href="Pictures/10000001000002000000020007F8EFEE.png" xlink:type="simple" xlink:show="embed" xlink:actuate="onLoad" draw:mime-type="image/png">
            <text:p/>
          </draw:image>
          <svg:desc>meule de foin  Icône premium</svg:desc>
        </draw:frame>
        <draw:frame draw:name="Image 9" draw:style-name="gr10" draw:text-style-name="P6" draw:layer="layout" svg:width="5.642cm" svg:height="6.492cm" svg:x="18.741cm" svg:y="10.656cm">
          <draw:image xlink:href="Pictures/100000010000011000000139348B259A.png" xlink:type="simple" xlink:show="embed" xlink:actuate="onLoad" draw:mime-type="image/png">
            <text:p/>
          </draw:image>
        </draw:frame>
        <draw:g draw:style-name="gr1">
          <draw:custom-shape draw:name="ZoneTexte 12" draw:style-name="gr237" draw:text-style-name="P5" draw:layer="layout" svg:width="5.647cm" svg:height="5.069cm" svg:x="1.785cm" svg:y="0.94cm">
            <text:p text:style-name="P4"><text:span text:style-name="T52">oin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frame draw:style-name="gr238" draw:text-style-name="P37" draw:layer="layout" svg:width="8.658cm" svg:height="7.258cm" svg:x="8.342cm" svg:y="-0.34cm">
            <draw:text-box>
              <text:p><text:span text:style-name="T53">oin</text:span></text:p>
            </draw:text-box>
          </draw:frame>
        </draw:g>
        <draw:g draw:style-name="gr1">
          <draw:custom-shape draw:name="ZoneTexte 12" draw:style-name="gr239" draw:text-style-name="P5" draw:layer="layout" svg:width="5.524cm" svg:height="5.069cm" svg:x="1.846cm" svg:y="10.022cm">
            <text:p text:style-name="P4"><text:span text:style-name="T52">ien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frame draw:style-name="gr238" draw:text-style-name="P37" draw:layer="layout" svg:width="8.658cm" svg:height="7.258cm" svg:x="8.342cm" svg:y="8.742cm">
            <draw:text-box>
              <text:p><text:span text:style-name="T53">ien</text:span></text:p>
            </draw:text-box>
          </draw:frame>
        </draw:g>
        <presentation:notes draw:style-name="dp2">
          <draw:page-thumbnail draw:style-name="gr15" draw:layer="layout" svg:width="19.798cm" svg:height="11.136cm" svg:x="0.6cm" svg:y="2.257cm" draw:page-number="25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40" draw:text-style-name="P3" draw:layer="layout" svg:width="17.219cm" svg:height="3.251cm" svg:x="0.546cm" svg:y="15.441cm">
            <text:p text:style-name="P2"><text:span text:style-name="T1">un cam</text:span><text:span text:style-name="T51">io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41" draw:text-style-name="P3" draw:layer="layout" svg:width="17.219cm" svg:height="3.251cm" svg:x="0.546cm" svg:y="6.008cm">
            <text:p text:style-name="P2"><text:span text:style-name="T1">un tr</text:span><text:span text:style-name="T51">ian</text:span><text:span text:style-name="T1">gl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Triangle isocèle 7" draw:style-name="gr242" draw:text-style-name="P38" draw:layer="layout" svg:width="6.414cm" svg:height="4.784cm" svg:x="18.198cm" svg:y="1.356cm">
          <text:p/>
          <draw:enhanced-geometry draw:mirror-horizontal="false" draw:mirror-vertical="false" svg:viewBox="0 0 0 0" draw:glue-points="?f2 0 ?f1 ?f5 0 ?f6 ?f2 ?f6 ?f7 ?f6 ?f4 ?f5" draw:text-areas="?f1 ?f5 ?f4 ?f6" draw:type="ooxml-triangle" draw:modifiers="37143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frame draw:name="Picture 2" draw:style-name="gr243" draw:text-style-name="P6" draw:layer="layout" svg:width="6.226cm" svg:height="4.705cm" svg:x="18.386cm" svg:y="11.642cm">
          <draw:image xlink:href="Pictures/10000001000002000000020006EB3CD6.png" xlink:type="simple" xlink:show="embed" xlink:actuate="onLoad" draw:mime-type="image/png">
            <text:p/>
          </draw:image>
          <svg:desc>un camion  Icône gratuit</svg:desc>
        </draw:frame>
        <draw:g draw:style-name="gr1">
          <draw:custom-shape draw:name="ZoneTexte 12" draw:style-name="gr244" draw:text-style-name="P5" draw:layer="layout" svg:width="5.448cm" svg:height="5.069cm" svg:x="1.884cm" svg:y="0.94cm">
            <text:p text:style-name="P4"><text:span text:style-name="T52">ian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frame draw:style-name="gr238" draw:text-style-name="P37" draw:layer="layout" svg:width="8.658cm" svg:height="7.258cm" svg:x="8.342cm" svg:y="-0.34cm">
            <draw:text-box>
              <text:p><text:span text:style-name="T53">ian</text:span></text:p>
            </draw:text-box>
          </draw:frame>
        </draw:g>
        <draw:g draw:style-name="gr1">
          <draw:custom-shape draw:name="ZoneTexte 12" draw:style-name="gr245" draw:text-style-name="P5" draw:layer="layout" svg:width="5.643cm" svg:height="5.069cm" svg:x="1.787cm" svg:y="10.04cm">
            <text:p text:style-name="P4"><text:span text:style-name="T52">ion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frame draw:style-name="gr238" draw:text-style-name="P37" draw:layer="layout" svg:width="8.658cm" svg:height="7.258cm" svg:x="8.342cm" svg:y="8.76cm">
            <draw:text-box>
              <text:p><text:span text:style-name="T53">ion</text:span></text:p>
            </draw:text-box>
          </draw:frame>
        </draw:g>
        <presentation:notes draw:style-name="dp2">
          <draw:page-thumbnail draw:style-name="gr15" draw:layer="layout" svg:width="19.798cm" svg:height="11.136cm" svg:x="0.6cm" svg:y="2.257cm" draw:page-number="26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46" draw:text-style-name="P3" draw:layer="layout" svg:width="17.219cm" svg:height="3.251cm" svg:x="0.546cm" svg:y="15.441cm">
            <text:p text:style-name="P2"><text:span text:style-name="T51">qu</text:span><text:span text:style-name="T1">atr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Rectangle : coins arrondis 21" draw:style-name="gr247" draw:text-style-name="P36" draw:layer="layout" svg:width="25.03cm" svg:height="8.494cm" svg:x="1.215cm" svg:y="0.256cm">
          <text:p/>
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Flèche : pentagone 22" draw:style-name="gr248" draw:text-style-name="P3" draw:layer="layout" svg:width="17.219cm" svg:height="3.251cm" svg:x="0.546cm" svg:y="6.008cm">
          <text:p text:style-name="P2"><text:span text:style-name="T1">un </text:span><text:span text:style-name="T51">k</text:span><text:span text:style-name="T1">oala</text:span></text:p>
          <draw:enhanced-geometry draw:mirror-horizontal="false" draw:mirror-vertical="false" svg:viewBox="0 0 0 0" draw:text-areas="0 0 ?f5 ?f8" draw:type="ooxml-homePlate" draw:modifiers="52518" draw:enhanced-path="M 0 0 L ?f4 0 ?f9 ?f7 ?f4 ?f8 0 ?f8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(?f4 +logwidth)/2"/>
            <draw:equation draw:name="f6" draw:formula="?f4 *1/2"/>
            <draw:equation draw:name="f7" draw:formula="logheight/2"/>
            <draw:equation draw:name="f8" draw:formula="logheight"/>
            <draw:equation draw:name="f9" draw:formula="logwidth"/>
            <draw:handle draw:handle-position="?f4 0" draw:handle-range-x-maximum="?f1" draw:handle-range-x-minimum="0"/>
          </draw:enhanced-geometry>
        </draw:custom-shape>
        <draw:custom-shape draw:name="ZoneTexte 2" draw:style-name="gr249" draw:text-style-name="P5" draw:layer="layout" svg:width="3.801cm" svg:height="6.144cm" svg:x="1.081cm" svg:y="9.31cm">
          <text:p text:style-name="P4"><text:span text:style-name="T54">Q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3" draw:style-name="gr250" draw:text-style-name="P5" draw:layer="layout" svg:width="2.455cm" svg:height="4.721cm" svg:x="5.068cm" svg:y="10.543cm">
          <text:p text:style-name="P4"><text:span text:style-name="T55">q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4" draw:style-name="gr251" draw:text-style-name="P5" draw:layer="layout" svg:width="4.104cm" svg:height="3.976cm" svg:x="8.056cm" svg:y="11.528cm">
          <text:p text:style-name="P4"><text:span text:style-name="T56">Q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252" draw:text-style-name="P5" draw:layer="layout" svg:width="3.113cm" svg:height="3.637cm" svg:x="13.29cm" svg:y="11.291cm">
          <text:p text:style-name="P4"><text:span text:style-name="T9">q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253" draw:text-style-name="P5" draw:layer="layout" svg:width="3.047cm" svg:height="6.144cm" svg:x="1.443cm" svg:y="0.1cm">
          <text:p text:style-name="P4"><text:span text:style-name="T54">K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3" draw:style-name="gr254" draw:text-style-name="P5" draw:layer="layout" svg:width="2.345cm" svg:height="5.119cm" svg:x="4.622cm" svg:y="0.999cm">
          <text:p text:style-name="P4"><text:span text:style-name="T3">k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4" draw:style-name="gr255" draw:text-style-name="P5" draw:layer="layout" svg:width="4.104cm" svg:height="3.976cm" svg:x="7.556cm" svg:y="2.2cm">
          <text:p text:style-name="P4"><text:span text:style-name="T56">K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5" draw:style-name="gr256" draw:text-style-name="P8" draw:layer="layout" svg:width="3.113cm" svg:height="4.315cm" svg:x="12.887cm" svg:y="2cm">
          <text:p text:style-name="P7"><text:span text:style-name="T5">k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6" draw:style-name="gr10" draw:text-style-name="P6" draw:layer="layout" svg:width="6.058cm" svg:height="6.451cm" svg:x="18.688cm" svg:y="1.205cm">
          <draw:image xlink:href="Pictures/100000010000012500000138FA7017AF.png" xlink:type="simple" xlink:show="embed" xlink:actuate="onLoad" draw:mime-type="image/png">
            <text:p/>
          </draw:image>
        </draw:frame>
        <draw:frame draw:name="Image 16" draw:style-name="gr10" draw:text-style-name="P6" draw:layer="layout" svg:width="5.168cm" svg:height="6.42cm" svg:x="19.219cm" svg:y="10.602cm">
          <draw:image xlink:href="Pictures/10000001000001000000013EE475FAA8.png" xlink:type="simple" xlink:show="embed" xlink:actuate="onLoad" draw:mime-type="image/png">
            <text:p/>
          </draw:image>
        </draw:frame>
        <presentation:notes draw:style-name="dp2">
          <draw:page-thumbnail draw:style-name="gr15" draw:layer="layout" svg:width="19.798cm" svg:height="11.136cm" svg:x="0.6cm" svg:y="2.257cm" draw:page-number="27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57" draw:text-style-name="P3" draw:layer="layout" svg:width="17.219cm" svg:height="3.251cm" svg:x="0.546cm" svg:y="15.441cm">
            <text:p text:style-name="P2"><text:span text:style-name="T1">un élé</text:span><text:span text:style-name="T51">ph</text:span><text:span text:style-name="T1">ant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47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58" draw:text-style-name="P3" draw:layer="layout" svg:width="17.219cm" svg:height="3.251cm" svg:x="0.546cm" svg:y="6.008cm">
            <text:p text:style-name="P2"><text:span text:style-name="T1">une monta</text:span><text:span text:style-name="T51">gn</text:span><text:span text:style-name="T1">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frame draw:name="Picture 2" draw:style-name="gr10" draw:text-style-name="P6" draw:layer="layout" svg:width="5.764cm" svg:height="5.764cm" svg:x="19.122cm" svg:y="1.621cm">
          <draw:image xlink:href="Pictures/100000010000020000000200FCFAE465.png" xlink:type="simple" xlink:show="embed" xlink:actuate="onLoad" draw:mime-type="image/png">
            <text:p/>
          </draw:image>
          <svg:desc>montagne  Icône premium</svg:desc>
        </draw:frame>
        <draw:frame draw:name="Picture 2" draw:style-name="gr10" draw:text-style-name="P6" draw:layer="layout" svg:width="6.451cm" svg:height="6.451cm" svg:x="18.435cm" svg:y="10.977cm">
          <draw:image xlink:href="Pictures/10000001000002000000020026607D67.png" xlink:type="simple" xlink:show="embed" xlink:actuate="onLoad" draw:mime-type="image/png">
            <text:p/>
          </draw:image>
          <svg:desc>Elephant  free icon</svg:desc>
        </draw:frame>
        <draw:custom-shape draw:name="ZoneTexte 12" draw:style-name="gr259" draw:text-style-name="P5" draw:layer="layout" svg:width="4.495cm" svg:height="5.069cm" svg:x="3cm" svg:y="0.28cm">
          <text:p text:style-name="P4"><text:span text:style-name="T52">g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260" draw:text-style-name="P37" draw:layer="layout" svg:width="8.658cm" svg:height="6.54cm" svg:x="9.5cm" svg:y="0.256cm">
          <draw:text-box>
            <text:p><text:span text:style-name="T57">gn</text:span></text:p>
          </draw:text-box>
        </draw:frame>
        <draw:custom-shape draw:name="ZoneTexte 12" draw:style-name="gr261" draw:text-style-name="P5" draw:layer="layout" svg:width="4.296cm" svg:height="4.585cm" svg:x="2.5cm" svg:y="10.215cm">
          <text:p text:style-name="P4"><text:span text:style-name="T58">ph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260" draw:text-style-name="P37" draw:layer="layout" svg:width="8.658cm" svg:height="6.54cm" svg:x="8.842cm" svg:y="10cm">
          <draw:text-box>
            <text:p><text:span text:style-name="T57">ph</text:span></text:p>
          </draw:text-box>
        </draw:frame>
        <presentation:notes draw:style-name="dp2">
          <draw:page-thumbnail draw:style-name="gr15" draw:layer="layout" svg:width="19.798cm" svg:height="11.136cm" svg:x="0.6cm" svg:y="2.257cm" draw:page-number="28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62" draw:text-style-name="P3" draw:layer="layout" svg:width="17.219cm" svg:height="3.251cm" svg:x="0.546cm" svg:y="15.441cm">
            <text:p text:style-name="P2"><text:span text:style-name="T1">un pi</text:span><text:span text:style-name="T51">ge</text:span><text:span text:style-name="T1">o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63" draw:text-style-name="P3" draw:layer="layout" svg:width="17.219cm" svg:height="3.251cm" svg:x="0.546cm" svg:y="6.008cm">
            <text:p text:style-name="P2"><text:span text:style-name="T1">une </text:span><text:span text:style-name="T51">g</text:span><text:span text:style-name="T1">iraf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264" draw:text-style-name="P5" draw:layer="layout" svg:width="10.231cm" svg:height="5.119cm" svg:x="3cm" svg:y="9.689cm">
          <text:p text:style-name="P4"><text:span text:style-name="T3">ge </text:span><text:span text:style-name="T59"></text:span><text:span text:style-name="T3"> j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265" draw:text-style-name="P5" draw:layer="layout" svg:width="7.975cm" svg:height="5.119cm" svg:x="4.025cm" svg:y="0.5cm">
          <text:p text:style-name="P4"><text:span text:style-name="T3">g </text:span><text:span text:style-name="T60"></text:span><text:span text:style-name="T3"> j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7" draw:style-name="gr10" draw:text-style-name="P6" draw:layer="layout" svg:width="6.689cm" svg:height="6.672cm" svg:x="18.198cm" svg:y="1.167cm">
          <draw:image xlink:href="Pictures/100000010000019400000193E81EF8FF.png" xlink:type="simple" xlink:show="embed" xlink:actuate="onLoad" draw:mime-type="image/png">
            <text:p/>
          </draw:image>
        </draw:frame>
        <draw:frame draw:name="Picture 2" draw:style-name="gr10" draw:text-style-name="P6" draw:layer="layout" svg:width="6.366cm" svg:height="6.366cm" svg:x="18.521cm" svg:y="11.129cm">
          <draw:image xlink:href="Pictures/10000001000002000000020007291231.png" xlink:type="simple" xlink:show="embed" xlink:actuate="onLoad" draw:mime-type="image/png">
            <text:p/>
          </draw:image>
          <svg:desc>pigeon  Icône gratuit</svg:desc>
        </draw:frame>
        <presentation:notes draw:style-name="dp2">
          <draw:page-thumbnail draw:style-name="gr15" draw:layer="layout" svg:width="19.798cm" svg:height="11.136cm" svg:x="0.6cm" svg:y="2.257cm" draw:page-number="29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47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66" draw:text-style-name="P3" draw:layer="layout" svg:width="17.219cm" svg:height="3.251cm" svg:x="0.546cm" svg:y="15.441cm">
            <text:p text:style-name="P2"><text:span text:style-name="T1">l’h</text:span><text:span text:style-name="T51">er</text:span><text:span text:style-name="T1">b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47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67" draw:text-style-name="P3" draw:layer="layout" svg:width="17.219cm" svg:height="3.251cm" svg:x="0.546cm" svg:y="6.008cm">
            <text:p text:style-name="P2"><text:span text:style-name="T1">un </text:span><text:span text:style-name="T51">es</text:span><text:span text:style-name="T1">cargot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frame draw:name="Picture 2" draw:style-name="gr10" draw:text-style-name="P6" draw:layer="layout" svg:width="5.708cm" svg:height="5.708cm" svg:x="18.805cm" svg:y="1.61cm">
          <draw:image xlink:href="Pictures/100000010000020000000200B2856636.png" xlink:type="simple" xlink:show="embed" xlink:actuate="onLoad" draw:mime-type="image/png">
            <text:p/>
          </draw:image>
          <svg:desc>escargot Icône gratuit</svg:desc>
        </draw:frame>
        <draw:frame draw:name="Picture 2" draw:style-name="gr268" draw:text-style-name="P6" draw:layer="layout" svg:width="6.806cm" svg:height="3.151cm" svg:x="18.198cm" svg:y="12.687cm">
          <draw:image xlink:href="Pictures/1000000100000200000002008D388937.png" xlink:type="simple" xlink:show="embed" xlink:actuate="onLoad" draw:mime-type="image/png">
            <text:p/>
          </draw:image>
          <svg:desc>herbe Icône gratuit</svg:desc>
        </draw:frame>
        <draw:g draw:style-name="gr1">
          <draw:custom-shape draw:name="ZoneTexte 12" draw:style-name="gr269" draw:text-style-name="P5" draw:layer="layout" svg:width="4.063cm" svg:height="5.069cm" svg:x="2.577cm" svg:y="0.94cm">
            <text:p text:style-name="P4"><text:span text:style-name="T52">es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frame draw:style-name="gr238" draw:text-style-name="P37" draw:layer="layout" svg:width="8.658cm" svg:height="7.258cm" svg:x="8.342cm" svg:y="-0.34cm">
            <draw:text-box>
              <text:p><text:span text:style-name="T53">es</text:span></text:p>
            </draw:text-box>
          </draw:frame>
        </draw:g>
        <draw:g draw:style-name="gr1">
          <draw:custom-shape draw:name="ZoneTexte 12" draw:style-name="gr270" draw:text-style-name="P5" draw:layer="layout" svg:width="3.894cm" svg:height="5.069cm" svg:x="2.662cm" svg:y="9.94cm">
            <text:p text:style-name="P4"><text:span text:style-name="T52">er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frame draw:style-name="gr238" draw:text-style-name="P37" draw:layer="layout" svg:width="8.658cm" svg:height="7.258cm" svg:x="8.342cm" svg:y="8.66cm">
            <draw:text-box>
              <text:p><text:span text:style-name="T53">er</text:span></text:p>
            </draw:text-box>
          </draw:frame>
        </draw:g>
        <presentation:notes draw:style-name="dp2">
          <draw:page-thumbnail draw:style-name="gr15" draw:layer="layout" svg:width="19.798cm" svg:height="11.136cm" svg:x="0.6cm" svg:y="2.257cm" draw:page-number="30" presentation:class="page"/>
          <draw:frame presentation:style-name="pr1" draw:text-style-name="P3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1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71" draw:text-style-name="P3" draw:layer="layout" svg:width="17.219cm" svg:height="3.251cm" svg:x="0.546cm" svg:y="15.441cm">
            <text:p text:style-name="P2"><text:span text:style-name="T1">une </text:span><text:span text:style-name="T51">c</text:span><text:span text:style-name="T1">eris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72" draw:text-style-name="P3" draw:layer="layout" svg:width="17.219cm" svg:height="3.251cm" svg:x="0.546cm" svg:y="6.008cm">
            <text:p text:style-name="P2"><text:span text:style-name="T1">une </text:span><text:span text:style-name="T51">gu</text:span><text:span text:style-name="T1">itar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273" draw:text-style-name="P5" draw:layer="layout" svg:width="8.669cm" svg:height="5.119cm" svg:x="4cm" svg:y="9.71cm">
          <text:p text:style-name="P4"><text:span text:style-name="T3">c </text:span><text:span text:style-name="T59"></text:span><text:span text:style-name="T3"> 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274" draw:text-style-name="P5" draw:layer="layout" svg:width="11.044cm" svg:height="5.119cm" svg:x="2.5cm" svg:y="0.5cm">
          <text:p text:style-name="P4"><text:span text:style-name="T3">gu </text:span><text:span text:style-name="T60"></text:span><text:span text:style-name="T3"> g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5.918cm" svg:height="5.918cm" svg:x="18.565cm" svg:y="1.715cm">
          <draw:image xlink:href="Pictures/10000001000002000000020077D27DDD.png" xlink:type="simple" xlink:show="embed" xlink:actuate="onLoad" draw:mime-type="image/png">
            <text:p/>
          </draw:image>
          <svg:desc>musique de guitare  Icône gratuit</svg:desc>
        </draw:frame>
        <draw:frame draw:name="Image 4" draw:style-name="gr10" draw:text-style-name="P6" draw:layer="layout" svg:width="5.239cm" svg:height="5.171cm" svg:x="18.904cm" svg:y="11.35cm">
          <draw:image xlink:href="Pictures/10000001000001340000013063A69D69.png" xlink:type="simple" xlink:show="embed" xlink:actuate="onLoad" draw:mime-type="image/png">
            <text:p/>
          </draw:image>
        </draw:frame>
        <presentation:notes draw:style-name="dp2">
          <draw:page-thumbnail draw:style-name="gr15" draw:layer="layout" svg:width="19.798cm" svg:height="11.136cm" svg:x="0.6cm" svg:y="2.257cm" draw:page-number="31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2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75" draw:text-style-name="P3" draw:layer="layout" svg:width="17.219cm" svg:height="3.251cm" svg:x="0.546cm" svg:y="15.441cm">
            <text:p text:style-name="P2"><text:span text:style-name="T1">un </text:span><text:span text:style-name="T51">c</text:span><text:span text:style-name="T1">itro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76" draw:text-style-name="P3" draw:layer="layout" svg:width="17.219cm" svg:height="3.251cm" svg:x="0.546cm" svg:y="6.008cm">
            <text:p text:style-name="P2"><text:span text:style-name="T1">un gar</text:span><text:span text:style-name="T51">ç</text:span><text:span text:style-name="T1">o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277" draw:text-style-name="P5" draw:layer="layout" svg:width="8.669cm" svg:height="5.119cm" svg:x="4cm" svg:y="9.881cm">
          <text:p text:style-name="P4"><text:span text:style-name="T3">c </text:span><text:span text:style-name="T59"></text:span><text:span text:style-name="T3"> 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278" draw:text-style-name="P5" draw:layer="layout" svg:width="2.781cm" svg:height="6.732cm" svg:x="4.301cm" svg:y="-1.203cm">
          <text:p text:style-name="P4"><text:span text:style-name="T61">ç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" draw:style-name="gr279" draw:text-style-name="P5" draw:layer="layout" svg:width="3.113cm" svg:height="4.315cm" svg:x="9cm" svg:y="0.688cm">
          <text:p text:style-name="P4"><text:span text:style-name="T5">ç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6.264cm" svg:height="6.264cm" svg:x="18.435cm" svg:y="10.802cm">
          <draw:image xlink:href="Pictures/1000000100000200000002002C47B56D.png" xlink:type="simple" xlink:show="embed" xlink:actuate="onLoad" draw:mime-type="image/png">
            <text:p/>
          </draw:image>
          <svg:desc>citron  Icône gratuit</svg:desc>
        </draw:frame>
        <draw:frame draw:name="Picture 2" draw:style-name="gr10" draw:text-style-name="P6" draw:layer="layout" svg:width="6.264cm" svg:height="6.264cm" svg:x="18.435cm" svg:y="1.248cm">
          <draw:image xlink:href="Pictures/100000010000020000000200322D3854.png" xlink:type="simple" xlink:show="embed" xlink:actuate="onLoad" draw:mime-type="image/png">
            <text:p/>
          </draw:image>
          <svg:desc>garçon  Icône gratuit</svg:desc>
        </draw:frame>
        <presentation:notes draw:style-name="dp2">
          <draw:page-thumbnail draw:style-name="gr15" draw:layer="layout" svg:width="19.798cm" svg:height="11.136cm" svg:x="0.6cm" svg:y="2.257cm" draw:page-number="32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3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80" draw:text-style-name="P3" draw:layer="layout" svg:width="17.219cm" svg:height="3.251cm" svg:x="0.546cm" svg:y="15.441cm">
            <text:p text:style-name="P2"><text:span text:style-name="T1">un ins</text:span><text:span text:style-name="T51">ec</text:span><text:span text:style-name="T1">t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47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81" draw:text-style-name="P3" draw:layer="layout" svg:width="17.219cm" svg:height="3.251cm" svg:x="0.546cm" svg:y="6.008cm">
            <text:p text:style-name="P2"><text:span text:style-name="T1">un caram</text:span><text:span text:style-name="T51">el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frame draw:name="Picture 2" draw:style-name="gr10" draw:text-style-name="P6" draw:layer="layout" svg:width="5.808cm" svg:height="5.808cm" svg:x="19.102cm" svg:y="11.032cm">
          <draw:image xlink:href="Pictures/100000010000020000000200AF79AAD1.png" xlink:type="simple" xlink:show="embed" xlink:actuate="onLoad" draw:mime-type="image/png">
            <text:p/>
          </draw:image>
          <svg:desc>insecte Icône gratuit</svg:desc>
        </draw:frame>
        <draw:frame draw:name="Picture 2" draw:style-name="gr10" draw:text-style-name="P6" draw:layer="layout" svg:width="5.808cm" svg:height="5.808cm" svg:x="18.766cm" svg:y="1.599cm">
          <draw:image xlink:href="Pictures/1000000100000200000002008877C0AC.png" xlink:type="simple" xlink:show="embed" xlink:actuate="onLoad" draw:mime-type="image/png">
            <text:p/>
          </draw:image>
          <svg:desc>caramel au beurre Icône gratuit</svg:desc>
        </draw:frame>
        <draw:custom-shape draw:name="ZoneTexte 12" draw:style-name="gr282" draw:text-style-name="P5" draw:layer="layout" svg:width="3.416cm" svg:height="5.069cm" svg:x="2.901cm" svg:y="0.94cm">
          <text:p text:style-name="P4"><text:span text:style-name="T52">el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260" draw:text-style-name="P37" draw:layer="layout" svg:width="8.658cm" svg:height="6.54cm" svg:x="8.842cm" svg:y="0.5cm">
          <draw:text-box>
            <text:p><text:span text:style-name="T56">el</text:span></text:p>
          </draw:text-box>
        </draw:frame>
        <draw:g draw:style-name="gr1">
          <draw:custom-shape draw:name="ZoneTexte 12" draw:style-name="gr283" draw:text-style-name="P5" draw:layer="layout" svg:width="4.19cm" svg:height="5.069cm" svg:x="2.514cm" svg:y="10.14cm">
            <text:p text:style-name="P4"><text:span text:style-name="T52">ec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frame draw:style-name="gr238" draw:text-style-name="P37" draw:layer="layout" svg:width="8.658cm" svg:height="7.258cm" svg:x="8.342cm" svg:y="8.86cm">
            <draw:text-box>
              <text:p><text:span text:style-name="T53">ec</text:span></text:p>
            </draw:text-box>
          </draw:frame>
        </draw:g>
        <presentation:notes draw:style-name="dp2">
          <draw:page-thumbnail draw:style-name="gr15" draw:layer="layout" svg:width="19.798cm" svg:height="11.136cm" svg:x="0.6cm" svg:y="2.257cm" draw:page-number="33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4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84" draw:text-style-name="P3" draw:layer="layout" svg:width="17.219cm" svg:height="3.251cm" svg:x="0.546cm" svg:y="15.441cm">
            <text:p text:style-name="P2"><text:span text:style-name="T1">des lun</text:span><text:span text:style-name="T51">ette</text:span><text:span text:style-name="T1">s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Rectangle : coins arrondis 21" draw:style-name="gr247" draw:text-style-name="P36" draw:layer="layout" svg:width="25.03cm" svg:height="8.494cm" svg:x="1.215cm" svg:y="0.256cm">
          <text:p/>
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Flèche : pentagone 22" draw:style-name="gr285" draw:text-style-name="P3" draw:layer="layout" svg:width="17.219cm" svg:height="3.251cm" svg:x="0.546cm" svg:y="6.008cm">
          <text:p text:style-name="P2"><text:span text:style-name="T1">une éch</text:span><text:span text:style-name="T51">elle</text:span></text:p>
          <draw:enhanced-geometry draw:mirror-horizontal="false" draw:mirror-vertical="false" svg:viewBox="0 0 0 0" draw:text-areas="0 0 ?f5 ?f8" draw:type="ooxml-homePlate" draw:modifiers="52518" draw:enhanced-path="M 0 0 L ?f4 0 ?f9 ?f7 ?f4 ?f8 0 ?f8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(?f4 +logwidth)/2"/>
            <draw:equation draw:name="f6" draw:formula="?f4 *1/2"/>
            <draw:equation draw:name="f7" draw:formula="logheight/2"/>
            <draw:equation draw:name="f8" draw:formula="logheight"/>
            <draw:equation draw:name="f9" draw:formula="logwidth"/>
            <draw:handle draw:handle-position="?f4 0" draw:handle-range-x-maximum="?f1" draw:handle-range-x-minimum="0"/>
          </draw:enhanced-geometry>
        </draw:custom-shape>
        <draw:frame draw:name="Picture 2" draw:style-name="gr10" draw:text-style-name="P6" draw:layer="layout" svg:width="6.316cm" svg:height="6.316cm" svg:x="18.198cm" svg:y="1.345cm">
          <draw:image xlink:href="Pictures/1000000100000200000002003997CC9D.png" xlink:type="simple" xlink:show="embed" xlink:actuate="onLoad" draw:mime-type="image/png">
            <text:p/>
          </draw:image>
          <svg:desc>Échelle Icône gratuit</svg:desc>
        </draw:frame>
        <draw:frame draw:name="Picture 2" draw:style-name="gr10" draw:text-style-name="P6" draw:layer="layout" svg:width="6.502cm" svg:height="6.502cm" svg:x="18.659cm" svg:y="11.093cm">
          <draw:image xlink:href="Pictures/1000000100000200000002007720EF5A.png" xlink:type="simple" xlink:show="embed" xlink:actuate="onLoad" draw:mime-type="image/png">
            <text:p/>
          </draw:image>
          <svg:desc>des lunettes de soleil Icône gratuit</svg:desc>
        </draw:frame>
        <draw:custom-shape draw:name="ZoneTexte 12" draw:style-name="gr286" draw:text-style-name="P5" draw:layer="layout" svg:width="6.333cm" svg:height="5.069cm" svg:x="1.443cm" svg:y="0.94cm">
          <text:p text:style-name="P4"><text:span text:style-name="T52">ell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260" draw:text-style-name="P37" draw:layer="layout" svg:width="8.658cm" svg:height="6.54cm" svg:x="8.5cm" svg:y="0.5cm">
          <draw:text-box>
            <text:p><text:span text:style-name="T56">elle</text:span></text:p>
          </draw:text-box>
        </draw:frame>
        <draw:g draw:style-name="gr1">
          <draw:custom-shape draw:name="ZoneTexte 12" draw:style-name="gr287" draw:text-style-name="P5" draw:layer="layout" svg:width="6.972cm" svg:height="5.069cm" svg:x="1.623cm" svg:y="10.04cm">
            <text:p text:style-name="P4"><text:span text:style-name="T52">ette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frame draw:style-name="gr238" draw:text-style-name="P37" draw:layer="layout" svg:width="8.658cm" svg:height="7.258cm" svg:x="8.842cm" svg:y="8.76cm">
            <draw:text-box>
              <text:p><text:span text:style-name="T53">ette</text:span></text:p>
            </draw:text-box>
          </draw:frame>
        </draw:g>
        <presentation:notes draw:style-name="dp2">
          <draw:page-thumbnail draw:style-name="gr15" draw:layer="layout" svg:width="19.798cm" svg:height="11.136cm" svg:x="0.6cm" svg:y="2.257cm" draw:page-number="34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5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88" draw:text-style-name="P3" draw:layer="layout" svg:width="17.219cm" svg:height="3.251cm" svg:x="0.546cm" svg:y="15.441cm">
            <text:p text:style-name="P2"><text:span text:style-name="T1">une indi</text:span><text:span text:style-name="T51">enn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89" draw:text-style-name="P3" draw:layer="layout" svg:width="17.219cm" svg:height="3.251cm" svg:x="0.546cm" svg:y="6.008cm">
            <text:p text:style-name="P2"><text:span text:style-name="T1">la T</text:span><text:span text:style-name="T51">err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frame draw:name="Picture 2" draw:style-name="gr10" draw:text-style-name="P6" draw:layer="layout" svg:width="5.887cm" svg:height="5.887cm" svg:x="18.825cm" svg:y="10.958cm">
          <draw:image xlink:href="Pictures/100000010000020000000200A1CBBA8F.png" xlink:type="simple" xlink:show="embed" xlink:actuate="onLoad" draw:mime-type="image/png">
            <text:p/>
          </draw:image>
          <svg:desc>indien Icône gratuit</svg:desc>
        </draw:frame>
        <draw:frame draw:name="Picture 2" draw:style-name="gr10" draw:text-style-name="P6" draw:layer="layout" svg:width="5.887cm" svg:height="5.887cm" svg:x="18.473cm" svg:y="1.553cm">
          <draw:image xlink:href="Pictures/100000010000020000000200D8E8D5E0.png" xlink:type="simple" xlink:show="embed" xlink:actuate="onLoad" draw:mime-type="image/png">
            <text:p/>
          </draw:image>
          <svg:desc>planète terre Icône gratuit</svg:desc>
        </draw:frame>
        <draw:custom-shape draw:name="ZoneTexte 16" draw:style-name="gr290" draw:text-style-name="P5" draw:layer="layout" svg:width="6.565cm" svg:height="4.585cm" svg:x="1.528cm" svg:y="0.94cm">
          <text:p text:style-name="P4"><text:span text:style-name="T58">err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260" draw:text-style-name="P37" draw:layer="layout" svg:width="8.658cm" svg:height="6.54cm" svg:x="8.7cm" svg:y="0.5cm">
          <draw:text-box>
            <text:p><text:span text:style-name="T9">erre</text:span></text:p>
          </draw:text-box>
        </draw:frame>
        <draw:custom-shape draw:name="ZoneTexte 17" draw:style-name="gr291" draw:text-style-name="P5" draw:layer="layout" svg:width="6.849cm" svg:height="3.976cm" svg:x="1.5cm" svg:y="10.624cm">
          <text:p text:style-name="P4"><text:span text:style-name="T62">enn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260" draw:text-style-name="P37" draw:layer="layout" svg:width="8.658cm" svg:height="6.54cm" svg:x="9.342cm" svg:y="10.06cm">
          <draw:text-box>
            <text:p><text:span text:style-name="T57">enne</text:span></text:p>
          </draw:text-box>
        </draw:frame>
        <presentation:notes draw:style-name="dp2">
          <draw:page-thumbnail draw:style-name="gr15" draw:layer="layout" svg:width="19.798cm" svg:height="11.136cm" svg:x="0.6cm" svg:y="2.257cm" draw:page-number="35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6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92" draw:text-style-name="P3" draw:layer="layout" svg:width="17.219cm" svg:height="3.251cm" svg:x="0.546cm" svg:y="15.441cm">
            <text:p text:style-name="P2"><text:span text:style-name="T1">un cra</text:span><text:span text:style-name="T51">y</text:span><text:span text:style-name="T1">o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47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93" draw:text-style-name="P3" draw:layer="layout" svg:width="17.219cm" svg:height="3.251cm" svg:x="0.546cm" svg:y="6.008cm">
            <text:p text:style-name="P2"><text:span text:style-name="T1">des tr</text:span><text:span text:style-name="T51">esse</text:span><text:span text:style-name="T1">s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294" draw:text-style-name="P5" draw:layer="layout" svg:width="8.796cm" svg:height="5.119cm" svg:x="4cm" svg:y="9.881cm">
          <text:p text:style-name="P4"><text:span text:style-name="T3">y </text:span><text:span text:style-name="T60"></text:span><text:span text:style-name="T3"> ii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6.385cm" svg:height="6.385cm" svg:x="18.505cm" svg:y="1.392cm">
          <draw:image xlink:href="Pictures/100000010000020000000200C4D400C1.png" xlink:type="simple" xlink:show="embed" xlink:actuate="onLoad" draw:mime-type="image/png">
            <text:p/>
          </draw:image>
          <svg:desc>tresser Icône gratuit</svg:desc>
        </draw:frame>
        <draw:frame draw:name="Picture 2" draw:style-name="gr10" draw:text-style-name="P6" draw:layer="layout" svg:width="5.231cm" svg:height="5.231cm" svg:x="19.255cm" svg:y="11.163cm">
          <draw:image xlink:href="Pictures/1000000100000200000002001078D9CA.png" xlink:type="simple" xlink:show="embed" xlink:actuate="onLoad" draw:mime-type="image/png">
            <text:p/>
          </draw:image>
          <svg:desc>crayon Icône gratuit</svg:desc>
        </draw:frame>
        <draw:custom-shape draw:name="ZoneTexte 18" draw:style-name="gr295" draw:text-style-name="P5" draw:layer="layout" svg:width="6.917cm" svg:height="4.585cm" svg:x="1.352cm" svg:y="0.94cm">
          <text:p text:style-name="P4"><text:span text:style-name="T58">ess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260" draw:text-style-name="P37" draw:layer="layout" svg:width="8.658cm" svg:height="6.54cm" svg:x="8.7cm" svg:y="0.5cm">
          <draw:text-box>
            <text:p><text:span text:style-name="T9">esse</text:span></text:p>
          </draw:text-box>
        </draw:frame>
        <presentation:notes draw:style-name="dp2">
          <draw:page-thumbnail draw:style-name="gr15" draw:layer="layout" svg:width="19.798cm" svg:height="11.136cm" svg:x="0.6cm" svg:y="2.257cm" draw:page-number="36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7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296" draw:text-style-name="P3" draw:layer="layout" svg:width="17.219cm" svg:height="3.251cm" svg:x="0.546cm" svg:y="15.441cm">
            <text:p text:style-name="P2"><text:span text:style-name="T1">un poi</text:span><text:span text:style-name="T51">ss</text:span><text:span text:style-name="T1">o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297" draw:text-style-name="P3" draw:layer="layout" svg:width="17.219cm" svg:height="3.251cm" svg:x="0.546cm" svg:y="6.008cm">
            <text:p text:style-name="P2"><text:span text:style-name="T1">du poi</text:span><text:span text:style-name="T51">s</text:span><text:span text:style-name="T1">o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298" draw:text-style-name="P5" draw:layer="layout" svg:width="9.854cm" svg:height="5.119cm" svg:x="3.646cm" svg:y="9.881cm">
          <text:p text:style-name="P4"><text:span text:style-name="T3">ss </text:span><text:span text:style-name="T60"></text:span><text:span text:style-name="T3"> 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299" draw:text-style-name="P5" draw:layer="layout" svg:width="8.288cm" svg:height="5.119cm" svg:x="4cm" svg:y="0.5cm">
          <text:p text:style-name="P4"><text:span text:style-name="T3">s </text:span><text:span text:style-name="T60"></text:span><text:span text:style-name="T3"> z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5.631cm" svg:height="5.631cm" svg:x="18.822cm" svg:y="1.688cm">
          <draw:image xlink:href="Pictures/100000010000020000000200277B64B9.png" xlink:type="simple" xlink:show="embed" xlink:actuate="onLoad" draw:mime-type="image/png">
            <text:p/>
          </draw:image>
          <svg:desc>poison Icône gratuit</svg:desc>
        </draw:frame>
        <draw:frame draw:name="Picture 2" draw:style-name="gr300" draw:text-style-name="P6" draw:layer="layout" svg:width="6.938cm" svg:height="4.573cm" svg:x="17.766cm" svg:y="11.504cm">
          <draw:image xlink:href="Pictures/1000000100000200000002006E89881D.png" xlink:type="simple" xlink:show="embed" xlink:actuate="onLoad" draw:mime-type="image/png">
            <text:p/>
          </draw:image>
          <svg:desc>poisson Icône gratuit</svg:desc>
        </draw:frame>
        <presentation:notes draw:style-name="dp2">
          <draw:page-thumbnail draw:style-name="gr15" draw:layer="layout" svg:width="19.798cm" svg:height="11.136cm" svg:x="0.6cm" svg:y="2.257cm" draw:page-number="37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8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301" draw:text-style-name="P3" draw:layer="layout" svg:width="17.219cm" svg:height="3.251cm" svg:x="0.546cm" svg:y="15.441cm">
            <text:p text:style-name="P2"><text:span text:style-name="T1">une f</text:span><text:span text:style-name="T51">ill</text:span><text:span text:style-name="T1">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302" draw:text-style-name="P3" draw:layer="layout" svg:width="17.219cm" svg:height="3.251cm" svg:x="0.546cm" svg:y="6.008cm">
            <text:p text:style-name="P2"><text:span text:style-name="T1">une invita</text:span><text:span text:style-name="T51">tio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2" draw:style-name="gr303" draw:text-style-name="P5" draw:layer="layout" svg:width="3.293cm" svg:height="5.119cm" svg:x="1.666cm" svg:y="9.979cm">
          <text:p text:style-name="P4"><text:span text:style-name="T3">ill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2" draw:style-name="gr304" draw:text-style-name="P5" draw:layer="layout" svg:width="9.875cm" svg:height="5.119cm" svg:x="3.5cm" svg:y="0.381cm">
          <text:p text:style-name="P4"><text:span text:style-name="T3">ti </text:span><text:span text:style-name="T60"></text:span><text:span text:style-name="T3"> si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6.188cm" svg:height="6.188cm" svg:x="18.435cm" svg:y="10.775cm">
          <draw:image xlink:href="Pictures/10000001000002000000020088F0EF19.png" xlink:type="simple" xlink:show="embed" xlink:actuate="onLoad" draw:mime-type="image/png">
            <text:p/>
          </draw:image>
          <svg:desc>fille Icône gratuit</svg:desc>
        </draw:frame>
        <draw:frame draw:name="Picture 2" draw:style-name="gr10" draw:text-style-name="P6" draw:layer="layout" svg:width="5.002cm" svg:height="5.002cm" svg:x="19.127cm" svg:y="1.869cm">
          <draw:image xlink:href="Pictures/100000010000020000000200A26B28C0.png" xlink:type="simple" xlink:show="embed" xlink:actuate="onLoad" draw:mime-type="image/png">
            <text:p/>
          </draw:image>
          <svg:desc>invitation d'anniversaire Icône gratuit</svg:desc>
        </draw:frame>
        <draw:frame draw:name="Image 7" draw:style-name="gr10" draw:text-style-name="P6" draw:layer="layout" svg:width="5.091cm" svg:height="4.663cm" svg:x="6.855cm" svg:y="9.979cm">
          <draw:image xlink:href="Pictures/10000001000000EE000000DAAA7FF6C3.png" xlink:type="simple" xlink:show="embed" xlink:actuate="onLoad" draw:mime-type="image/png">
            <text:p/>
          </draw:image>
        </draw:frame>
        <presentation:notes draw:style-name="dp2">
          <draw:page-thumbnail draw:style-name="gr15" draw:layer="layout" svg:width="19.798cm" svg:height="11.136cm" svg:x="0.6cm" svg:y="2.257cm" draw:page-number="38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9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305" draw:text-style-name="P3" draw:layer="layout" svg:width="17.219cm" svg:height="3.251cm" svg:x="0.546cm" svg:y="15.441cm">
            <text:p text:style-name="P2"><text:span text:style-name="T1">une p</text:span><text:span text:style-name="T51">aill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47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306" draw:text-style-name="P3" draw:layer="layout" svg:width="17.219cm" svg:height="3.251cm" svg:x="0.546cm" svg:y="6.008cm">
            <text:p text:style-name="P2"><text:span text:style-name="T1">un port</text:span><text:span text:style-name="T51">ail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frame draw:name="Picture 2" draw:style-name="gr10" draw:text-style-name="P6" draw:layer="layout" svg:width="6.604cm" svg:height="6.604cm" svg:x="17.981cm" svg:y="1.371cm">
          <draw:image xlink:href="Pictures/100000010000020000000200324B8A43.png" xlink:type="simple" xlink:show="embed" xlink:actuate="onLoad" draw:mime-type="image/png">
            <text:p/>
          </draw:image>
          <svg:desc>porte Icône gratuit</svg:desc>
        </draw:frame>
        <draw:frame draw:name="Picture 2" draw:style-name="gr307" draw:text-style-name="P6" draw:layer="layout" svg:width="2.849cm" svg:height="6.271cm" draw:transform="rotate (-0.311366738555789) translate (22.383cm 10.515cm)">
          <draw:image xlink:href="Pictures/1000000100000200000002005E23DC3B.png" xlink:type="simple" xlink:show="embed" xlink:actuate="onLoad" draw:mime-type="image/png">
            <text:p/>
          </draw:image>
          <svg:desc>pailles Icône gratuit</svg:desc>
        </draw:frame>
        <draw:custom-shape draw:name="ZoneTexte 19" draw:style-name="gr308" draw:text-style-name="P5" draw:layer="layout" svg:width="4.262cm" svg:height="5.069cm" svg:x="2.479cm" svg:y="0.94cm">
          <text:p text:style-name="P4"><text:span text:style-name="T52">ail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260" draw:text-style-name="P37" draw:layer="layout" svg:width="8.658cm" svg:height="6.54cm" svg:x="8.5cm" svg:y="0.5cm">
          <draw:text-box>
            <text:p><text:span text:style-name="T56">ail</text:span></text:p>
          </draw:text-box>
        </draw:frame>
        <draw:custom-shape draw:name="ZoneTexte 20" draw:style-name="gr309" draw:text-style-name="P5" draw:layer="layout" svg:width="5.913cm" svg:height="4.153cm" svg:x="1.653cm" svg:y="10.847cm">
          <text:p text:style-name="P4"><text:span text:style-name="T63">aill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260" draw:text-style-name="P37" draw:layer="layout" svg:width="8.658cm" svg:height="6.54cm" svg:x="8.5cm" svg:y="10.3cm">
          <draw:text-box>
            <text:p text:style-name="P40"><text:span text:style-name="T57">aille</text:span></text:p>
          </draw:text-box>
        </draw:frame>
        <presentation:notes draw:style-name="dp2">
          <draw:page-thumbnail draw:style-name="gr15" draw:layer="layout" svg:width="19.798cm" svg:height="11.136cm" svg:x="0.6cm" svg:y="2.257cm" draw:page-number="39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0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310" draw:text-style-name="P3" draw:layer="layout" svg:width="17.219cm" svg:height="3.251cm" svg:x="0.546cm" svg:y="15.441cm">
            <text:p text:style-name="P2"><text:span text:style-name="T1">une bout</text:span><text:span text:style-name="T51">eill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311" draw:text-style-name="P3" draw:layer="layout" svg:width="17.219cm" svg:height="3.251cm" svg:x="0.546cm" svg:y="6.008cm">
            <text:p text:style-name="P2"><text:span text:style-name="T1">un sol</text:span><text:span text:style-name="T51">eil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frame draw:name="Image 1" draw:style-name="gr10" draw:text-style-name="P6" draw:layer="layout" svg:width="3.354cm" svg:height="6.493cm" svg:x="20.049cm" svg:y="10.795cm">
          <draw:image xlink:href="Pictures/10000001000000BA00000168B4A63042.png" xlink:type="simple" xlink:show="embed" xlink:actuate="onLoad" draw:mime-type="image/png">
            <text:p/>
          </draw:image>
        </draw:frame>
        <draw:frame draw:name="Picture 2" draw:style-name="gr10" draw:text-style-name="P6" draw:layer="layout" svg:width="5.801cm" svg:height="5.801cm" svg:x="18.826cm" svg:y="1.603cm">
          <draw:image xlink:href="Pictures/10000001000002000000020051E28E88.png" xlink:type="simple" xlink:show="embed" xlink:actuate="onLoad" draw:mime-type="image/png">
            <text:p/>
          </draw:image>
          <svg:desc>soleil Icône gratuit</svg:desc>
        </draw:frame>
        <draw:custom-shape draw:name="ZoneTexte 21" draw:style-name="gr312" draw:text-style-name="P5" draw:layer="layout" svg:width="4.334cm" svg:height="5.069cm" svg:x="2.444cm" svg:y="0.94cm">
          <text:p text:style-name="P4"><text:span text:style-name="T52">eil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260" draw:text-style-name="P37" draw:layer="layout" svg:width="8.658cm" svg:height="6.54cm" svg:x="8.501cm" svg:y="0.5cm">
          <draw:text-box>
            <text:p><text:span text:style-name="T56">eil</text:span></text:p>
          </draw:text-box>
        </draw:frame>
        <draw:custom-shape draw:name="ZoneTexte 22" draw:style-name="gr313" draw:text-style-name="P5" draw:layer="layout" svg:width="5.977cm" svg:height="4.153cm" svg:x="2.228cm" svg:y="10.98cm">
          <text:p text:style-name="P4"><text:span text:style-name="T63">eill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260" draw:text-style-name="P37" draw:layer="layout" svg:width="8.658cm" svg:height="6.54cm" svg:x="9.107cm" svg:y="10.54cm">
          <draw:text-box>
            <text:p><text:span text:style-name="T57">eille</text:span></text:p>
          </draw:text-box>
        </draw:frame>
        <presentation:notes draw:style-name="dp2">
          <draw:page-thumbnail draw:style-name="gr15" draw:layer="layout" svg:width="19.798cm" svg:height="11.136cm" svg:x="0.6cm" svg:y="2.257cm" draw:page-number="40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1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314" draw:text-style-name="P3" draw:layer="layout" svg:width="17.219cm" svg:height="3.251cm" svg:x="0.546cm" svg:y="15.441cm">
            <text:p text:style-name="P2"><text:span text:style-name="T1">une f</text:span><text:span text:style-name="T51">euill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315" draw:text-style-name="P3" draw:layer="layout" svg:width="17.219cm" svg:height="3.251cm" svg:x="0.546cm" svg:y="6.008cm">
            <text:p text:style-name="P2"><text:span text:style-name="T1">un faut</text:span><text:span text:style-name="T51">euil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frame draw:name="Picture 2" draw:style-name="gr10" draw:text-style-name="P6" draw:layer="layout" svg:width="6.633cm" svg:height="6.633cm" draw:transform="rotate (-0.65868725970266) translate (21cm 9.525cm)">
          <draw:image xlink:href="Pictures/10000001000002000000020085E64652.png" xlink:type="simple" xlink:show="embed" xlink:actuate="onLoad" draw:mime-type="image/png">
            <text:p/>
          </draw:image>
          <svg:desc>feuille de cornouiller Icône gratuit</svg:desc>
        </draw:frame>
        <draw:frame draw:name="Image 4" draw:style-name="gr10" draw:text-style-name="P6" draw:layer="layout" svg:width="6.064cm" svg:height="6.2cm" svg:x="18.435cm" svg:y="1.581cm">
          <draw:image xlink:href="Pictures/10000001000001370000013ED723048A.png" xlink:type="simple" xlink:show="embed" xlink:actuate="onLoad" draw:mime-type="image/png">
            <text:p/>
          </draw:image>
        </draw:frame>
        <draw:custom-shape draw:name="ZoneTexte 23" draw:style-name="gr316" draw:text-style-name="P5" draw:layer="layout" svg:width="5.854cm" svg:height="4.585cm" svg:x="1.794cm" svg:y="0.9cm">
          <text:p text:style-name="P4"><text:span text:style-name="T58">euil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260" draw:text-style-name="P37" draw:layer="layout" svg:width="8.658cm" svg:height="6.54cm" svg:x="8.611cm" svg:y="0.46cm">
          <draw:text-box>
            <text:p><text:span text:style-name="T9">euil</text:span></text:p>
          </draw:text-box>
        </draw:frame>
        <draw:custom-shape draw:name="ZoneTexte 24" draw:style-name="gr317" draw:text-style-name="P5" draw:layer="layout" svg:width="6.739cm" svg:height="3.637cm" svg:x="1.762cm" svg:y="11cm">
          <text:p text:style-name="P4"><text:span text:style-name="T64">euill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318" draw:text-style-name="P37" draw:layer="layout" svg:width="9.499cm" svg:height="4.722cm" svg:x="9cm" svg:y="10.5cm">
          <draw:text-box>
            <text:p><text:span text:style-name="T65">euille</text:span></text:p>
          </draw:text-box>
        </draw:frame>
        <presentation:notes draw:style-name="dp2">
          <draw:page-thumbnail draw:style-name="gr15" draw:layer="layout" svg:width="19.798cm" svg:height="11.136cm" svg:x="0.6cm" svg:y="2.257cm" draw:page-number="41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2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47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319" draw:text-style-name="P3" draw:layer="layout" svg:width="17.219cm" svg:height="3.251cm" svg:x="0.546cm" svg:y="15.441cm">
            <text:p text:style-name="P2"><text:span text:style-name="T1">une gren</text:span><text:span text:style-name="T51">ouill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320" draw:text-style-name="P3" draw:layer="layout" svg:width="17.219cm" svg:height="3.251cm" svg:x="0.546cm" svg:y="6.008cm">
            <text:p text:style-name="P2"><text:span text:style-name="T1">du fen</text:span><text:span text:style-name="T51">ouil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frame draw:name="Image 1" draw:style-name="gr10" draw:text-style-name="P6" draw:layer="layout" svg:width="6.116cm" svg:height="6.025cm" svg:x="18.92cm" svg:y="11.081cm">
          <draw:image xlink:href="Pictures/100000010000014F0000014A6692EC25.png" xlink:type="simple" xlink:show="embed" xlink:actuate="onLoad" draw:mime-type="image/png">
            <text:p/>
          </draw:image>
        </draw:frame>
        <draw:frame draw:name="Picture 2" draw:style-name="gr10" draw:text-style-name="P6" draw:layer="layout" svg:width="6.701cm" svg:height="6.701cm" svg:x="17.992cm" svg:y="1.152cm">
          <draw:image xlink:href="Pictures/1000000100000200000002003897EF98.png" xlink:type="simple" xlink:show="embed" xlink:actuate="onLoad" draw:mime-type="image/png">
            <text:p/>
          </draw:image>
          <svg:desc>fenouil Icône gratuit</svg:desc>
        </draw:frame>
        <draw:custom-shape draw:name="ZoneTexte 25" draw:style-name="gr321" draw:text-style-name="P5" draw:layer="layout" svg:width="6.819cm" svg:height="3.637cm" svg:x="1.722cm" svg:y="11cm">
          <text:p text:style-name="P4"><text:span text:style-name="T64">ouill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318" draw:text-style-name="P37" draw:layer="layout" svg:width="9.499cm" svg:height="4.722cm" svg:x="9cm" svg:y="10.5cm">
          <draw:text-box>
            <text:p><text:span text:style-name="T65">ouille</text:span></text:p>
          </draw:text-box>
        </draw:frame>
        <draw:custom-shape draw:name="ZoneTexte 26" draw:style-name="gr322" draw:text-style-name="P5" draw:layer="layout" svg:width="5.617cm" svg:height="4.312cm" svg:x="2cm" svg:y="1.33cm">
          <text:p text:style-name="P4"><text:span text:style-name="T7">ouil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318" draw:text-style-name="P37" draw:layer="layout" svg:width="9.499cm" svg:height="5.67cm" svg:x="8.677cm" svg:y="0.63cm">
          <draw:text-box>
            <text:p><text:span text:style-name="T9">ouil</text:span></text:p>
          </draw:text-box>
        </draw:frame>
        <presentation:notes draw:style-name="dp2">
          <draw:page-thumbnail draw:style-name="gr15" draw:layer="layout" svg:width="19.798cm" svg:height="11.136cm" svg:x="0.6cm" svg:y="2.257cm" draw:page-number="42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3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323" draw:text-style-name="P3" draw:layer="layout" svg:width="17.219cm" svg:height="3.251cm" svg:x="0.546cm" svg:y="15.441cm">
            <text:p text:style-name="P2"><text:span text:style-name="T1">un </text:span><text:span text:style-name="T51">w</text:span><text:span text:style-name="T1">agon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324" draw:text-style-name="P3" draw:layer="layout" svg:width="17.219cm" svg:height="3.251cm" svg:x="0.546cm" svg:y="6.008cm">
            <text:p text:style-name="P2"><text:span text:style-name="T1">un ki</text:span><text:span text:style-name="T51">w</text:span><text:span text:style-name="T1">i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12" draw:style-name="gr325" draw:text-style-name="P5" draw:layer="layout" svg:width="4.11cm" svg:height="5.119cm" svg:x="1.406cm" svg:y="0.968cm">
          <text:p text:style-name="P4"><text:span text:style-name="T3">W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6.545cm" svg:height="6.545cm" svg:x="18.029cm" svg:y="1.289cm">
          <draw:image xlink:href="Pictures/10000001000002000000020095039675.png" xlink:type="simple" xlink:show="embed" xlink:actuate="onLoad" draw:mime-type="image/png">
            <text:p/>
          </draw:image>
          <svg:desc>kiwi Icône gratuit</svg:desc>
        </draw:frame>
        <draw:frame draw:name="Picture 2" draw:style-name="gr10" draw:text-style-name="P6" draw:layer="layout" svg:width="6.231cm" svg:height="6.231cm" svg:x="18.342cm" svg:y="10.611cm">
          <draw:image xlink:href="Pictures/100000010000020000000200CB40B579.png" xlink:type="simple" xlink:show="embed" xlink:actuate="onLoad" draw:mime-type="image/png">
            <text:p/>
          </draw:image>
          <svg:desc>wagon de fret Icône gratuit</svg:desc>
        </draw:frame>
        <draw:custom-shape draw:name="ZoneTexte 4" draw:style-name="gr326" draw:text-style-name="P5" draw:layer="layout" svg:width="3.399cm" svg:height="5.119cm" svg:x="5.216cm" svg:y="0.968cm">
          <text:p text:style-name="P4"><text:span text:style-name="T3">w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5" draw:style-name="gr327" draw:text-style-name="P5" draw:layer="layout" svg:width="4.104cm" svg:height="3.045cm" svg:x="8.361cm" svg:y="2.681cm">
          <text:p text:style-name="P4"><text:span text:style-name="T65">W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28" draw:text-style-name="P5" draw:layer="layout" svg:width="3.113cm" svg:height="3.299cm" svg:x="13.387cm" svg:y="2.401cm">
          <text:p text:style-name="P4"><text:span text:style-name="T57">w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7" draw:style-name="gr329" draw:text-style-name="P5" draw:layer="layout" svg:width="4.11cm" svg:height="5.119cm" svg:x="1.326cm" svg:y="10.551cm">
          <text:p text:style-name="P4"><text:span text:style-name="T3">W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8" draw:style-name="gr330" draw:text-style-name="P5" draw:layer="layout" svg:width="3.399cm" svg:height="5.119cm" svg:x="5.072cm" svg:y="10.551cm">
          <text:p text:style-name="P4"><text:span text:style-name="T3">w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9" draw:style-name="gr331" draw:text-style-name="P8" draw:layer="layout" svg:width="4.104cm" svg:height="3.045cm" svg:x="8.317cm" svg:y="12.264cm">
          <text:p text:style-name="P7"><text:span text:style-name="T65">W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0" draw:style-name="gr332" draw:text-style-name="P8" draw:layer="layout" svg:width="3.113cm" svg:height="3.637cm" svg:x="13.091cm" svg:y="11.739cm">
          <text:p text:style-name="P7"><text:span text:style-name="T9">w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43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4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333" draw:text-style-name="P3" draw:layer="layout" svg:width="17.219cm" svg:height="3.251cm" svg:x="0.546cm" svg:y="15.441cm">
            <text:p text:style-name="P2"><text:span text:style-name="T1">une ta</text:span><text:span text:style-name="T51">x</text:span><text:span text:style-name="T1">i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334" draw:text-style-name="P3" draw:layer="layout" svg:width="17.219cm" svg:height="3.251cm" svg:x="0.546cm" svg:y="6.008cm">
            <text:p text:style-name="P2"><text:span text:style-name="T1">un </text:span><text:span text:style-name="T51">x</text:span><text:span text:style-name="T1">ylophon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custom-shape draw:name="ZoneTexte 12" draw:style-name="gr335" draw:text-style-name="P5" draw:layer="layout" svg:width="2.607cm" svg:height="5.119cm" svg:x="1.663cm" svg:y="0.968cm">
          <text:p text:style-name="P4"><text:span text:style-name="T3">X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0" draw:text-style-name="P6" draw:layer="layout" svg:width="6.154cm" svg:height="6.154cm" svg:x="18.198cm" svg:y="1.27cm">
          <draw:image xlink:href="Pictures/100000010000020000000200D09544AF.png" xlink:type="simple" xlink:show="embed" xlink:actuate="onLoad" draw:mime-type="image/png">
            <text:p/>
          </draw:image>
          <svg:desc>Xylophone free icon</svg:desc>
        </draw:frame>
        <draw:frame draw:name="Picture 2" draw:style-name="gr336" draw:text-style-name="P6" draw:layer="layout" svg:width="6.295cm" svg:height="4.005cm" svg:x="18.148cm" svg:y="11.922cm">
          <draw:image xlink:href="Pictures/100000010000020000000200375F8134.png" xlink:type="simple" xlink:show="embed" xlink:actuate="onLoad" draw:mime-type="image/png">
            <text:p/>
          </draw:image>
          <svg:desc>Taxi free icon</svg:desc>
        </draw:frame>
        <draw:custom-shape draw:name="ZoneTexte 5" draw:style-name="gr337" draw:text-style-name="P5" draw:layer="layout" svg:width="2.256cm" svg:height="5.119cm" svg:x="5.096cm" svg:y="0.968cm">
          <text:p text:style-name="P4"><text:span text:style-name="T3">x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38" draw:text-style-name="P5" draw:layer="layout" svg:width="4.104cm" svg:height="3.637cm" svg:x="8cm" svg:y="2.371cm">
          <text:p text:style-name="P4"><text:span text:style-name="T9">X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7" draw:style-name="gr339" draw:text-style-name="P5" draw:layer="layout" svg:width="3.113cm" svg:height="4.315cm" svg:x="12.887cm" svg:y="1.693cm">
          <text:p text:style-name="P4"><text:span text:style-name="T5">x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8" draw:style-name="gr340" draw:text-style-name="P5" draw:layer="layout" svg:width="2.607cm" svg:height="5.119cm" svg:x="2.127cm" svg:y="10.332cm">
          <text:p text:style-name="P4"><text:span text:style-name="T3">X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9" draw:style-name="gr341" draw:text-style-name="P5" draw:layer="layout" svg:width="2.256cm" svg:height="5.119cm" svg:x="5.46cm" svg:y="10.332cm">
          <text:p text:style-name="P4"><text:span text:style-name="T3">x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0" draw:style-name="gr342" draw:text-style-name="P5" draw:layer="layout" svg:width="4.104cm" svg:height="3.637cm" svg:x="8.196cm" svg:y="11.6cm">
          <text:p text:style-name="P4"><text:span text:style-name="T9">X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11" draw:style-name="gr343" draw:text-style-name="P8" draw:layer="layout" svg:width="3.113cm" svg:height="4.315cm" svg:x="12.899cm" svg:y="10.931cm">
          <text:p text:style-name="P7"><text:span text:style-name="T5">x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44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5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344" draw:text-style-name="P3" draw:layer="layout" svg:width="17.219cm" svg:height="3.251cm" svg:x="0.546cm" svg:y="15.441cm">
            <text:p text:style-name="P2"><text:span text:style-name="T1">du parf</text:span><text:span text:style-name="T51">um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47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345" draw:text-style-name="P3" draw:layer="layout" svg:width="17.219cm" svg:height="3.251cm" svg:x="0.546cm" svg:y="6.008cm">
            <text:p text:style-name="P2"><text:span text:style-name="T1">la j</text:span><text:span text:style-name="T51">un</text:span><text:span text:style-name="T1">gle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frame draw:name="Picture 2" draw:style-name="gr10" draw:text-style-name="P6" draw:layer="layout" svg:width="5.535cm" svg:height="5.535cm" svg:x="19.239cm" svg:y="1.736cm">
          <draw:image xlink:href="Pictures/1000000100000200000002006EB292F2.png" xlink:type="simple" xlink:show="embed" xlink:actuate="onLoad" draw:mime-type="image/png">
            <text:p/>
          </draw:image>
          <svg:desc>jungle Icône gratuit</svg:desc>
        </draw:frame>
        <draw:frame draw:name="Picture 2" draw:style-name="gr10" draw:text-style-name="P6" draw:layer="layout" svg:width="5.808cm" svg:height="5.808cm" svg:x="18.966cm" svg:y="11.032cm">
          <draw:image xlink:href="Pictures/100000010000020000000200DDC04E76.png" xlink:type="simple" xlink:show="embed" xlink:actuate="onLoad" draw:mime-type="image/png">
            <text:p/>
          </draw:image>
          <svg:desc>parfum Icône gratuit</svg:desc>
        </draw:frame>
        <draw:custom-shape draw:name="ZoneTexte 29" draw:style-name="gr346" draw:text-style-name="P5" draw:layer="layout" svg:width="5.431cm" svg:height="4.719cm" svg:x="2.417cm" svg:y="10.2cm">
          <text:p text:style-name="P4"><text:span text:style-name="T55">u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318" draw:text-style-name="P37" draw:layer="layout" svg:width="9.499cm" svg:height="6.212cm" svg:x="9.1cm" svg:y="9.4cm">
          <draw:text-box>
            <text:p><text:span text:style-name="T56">um</text:span></text:p>
          </draw:text-box>
        </draw:frame>
        <draw:frame draw:style-name="gr318" draw:text-style-name="P37" draw:layer="layout" svg:width="9.499cm" svg:height="6.212cm" svg:x="9.101cm" svg:y="0.008cm">
          <draw:text-box>
            <text:p><text:span text:style-name="T56">un</text:span></text:p>
          </draw:text-box>
        </draw:frame>
        <draw:custom-shape draw:name="ZoneTexte 33" draw:style-name="gr347" draw:text-style-name="P5" draw:layer="layout" svg:width="4.415cm" svg:height="4.719cm" svg:x="2.925cm" svg:y="0.8cm">
          <text:p text:style-name="P4"><text:span text:style-name="T55">u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15" draw:layer="layout" svg:width="19.798cm" svg:height="11.136cm" svg:x="0.6cm" svg:y="2.257cm" draw:page-number="45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6" draw:style-name="dp1" draw:master-page-name="Diapositive_20_de_20_titre" presentation:presentation-page-layout-name="AL1T0">
        <draw:g draw:name="Groupe 17" draw:style-name="gr1">
          <draw:custom-shape draw:name="Rectangle : coins arrondis 18" draw:style-name="gr234" draw:text-style-name="P36" draw:layer="layout" svg:width="25.03cm" svg:height="8.494cm" svg:x="1.215cm" svg:y="9.689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19" draw:style-name="gr348" draw:text-style-name="P3" draw:layer="layout" svg:width="17.219cm" svg:height="3.251cm" svg:x="0.546cm" svg:y="15.441cm">
            <text:p text:style-name="P2"><text:span text:style-name="T1">du th</text:span><text:span text:style-name="T51">ym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g draw:name="Groupe 20" draw:style-name="gr1">
          <draw:custom-shape draw:name="Rectangle : coins arrondis 21" draw:style-name="gr234" draw:text-style-name="P36" draw:layer="layout" svg:width="25.03cm" svg:height="8.494cm" svg:x="1.215cm" svg:y="0.256cm">
            <text:p/>
            <draw:enhanced-geometry draw:mirror-horizontal="false" draw:mirror-vertical="false" svg:viewBox="0 0 0 0" draw:text-areas="?f5 ?f5 ?f6 ?f7" draw:type="ooxml-roundRect" draw:modifiers="6205" draw:enhanced-path="M 0 ?f2 L ?f3 0 L ?f11 ?f4 L ?f2 ?f10 Z N" drawooo:enhanced-path="M 0 ?f2 G ?f2 ?f2 ?f12 ?f13 L ?f3 0 G ?f2 ?f2 ?f14 ?f15 L ?f11 ?f4 G ?f2 ?f2 ?f16 ?f17 L ?f2 ?f10 G ?f2 ?f2 ?f18 ?f19 Z N">
              <draw:equation draw:name="f0" draw:formula="if(0-$0 ,0,if(50000-$0 ,$0 ,50000))"/>
              <draw:equation draw:name="f1" draw:formula="min(logwidth,logheight)"/>
              <draw:equation draw:name="f2" draw:formula="?f1 *?f0 /100000"/>
              <draw:equation draw:name="f3" draw:formula="logwidth+0-?f2 "/>
              <draw:equation draw:name="f4" draw:formula="logheight+0-?f2 "/>
              <draw:equation draw:name="f5" draw:formula="?f2 *29289/100000"/>
              <draw:equation draw:name="f6" draw:formula="logwidth+0-?f5 "/>
              <draw:equation draw:name="f7" draw:formula="logheight+0-?f5 "/>
              <draw:equation draw:name="f8" draw:formula="logwidth/2"/>
              <draw:equation draw:name="f9" draw:formula="logheight/2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  <draw:handle draw:handle-position="?f2 0" draw:handle-range-x-maximum="50000" draw:handle-range-x-minimum="0"/>
            </draw:enhanced-geometry>
          </draw:custom-shape>
          <draw:custom-shape draw:name="Flèche : pentagone 22" draw:style-name="gr349" draw:text-style-name="P3" draw:layer="layout" svg:width="17.219cm" svg:height="3.251cm" svg:x="0.546cm" svg:y="6.008cm">
            <text:p text:style-name="P2"><text:span text:style-name="T1">un l</text:span><text:span text:style-name="T51">yn</text:span><text:span text:style-name="T1">x</text:span></text:p>
            <draw:enhanced-geometry draw:mirror-horizontal="false" draw:mirror-vertical="false" svg:viewBox="0 0 0 0" draw:text-areas="0 0 ?f5 ?f8" draw:type="ooxml-homePlate" draw:modifiers="52518" draw:enhanced-path="M 0 0 L ?f4 0 ?f9 ?f7 ?f4 ?f8 0 ?f8 Z N">
              <draw:equation draw:name="f0" draw:formula="min(logwidth,logheight)"/>
              <draw:equation draw:name="f1" draw:formula="100000*logwidth/?f0 "/>
              <draw:equation draw:name="f2" draw:formula="if(0-$0 ,0,if(?f1 -$0 ,$0 ,?f1 ))"/>
              <draw:equation draw:name="f3" draw:formula="?f0 *?f2 /100000"/>
              <draw:equation draw:name="f4" draw:formula="logwidth+0-?f3 "/>
              <draw:equation draw:name="f5" draw:formula="(?f4 +logwidth)/2"/>
              <draw:equation draw:name="f6" draw:formula="?f4 *1/2"/>
              <draw:equation draw:name="f7" draw:formula="logheight/2"/>
              <draw:equation draw:name="f8" draw:formula="logheight"/>
              <draw:equation draw:name="f9" draw:formula="logwidth"/>
              <draw:handle draw:handle-position="?f4 0" draw:handle-range-x-maximum="?f1" draw:handle-range-x-minimum="0"/>
            </draw:enhanced-geometry>
          </draw:custom-shape>
        </draw:g>
        <draw:frame draw:name="Image 1" draw:style-name="gr10" draw:text-style-name="P6" draw:layer="layout" svg:width="5.966cm" svg:height="6.038cm" svg:x="19.023cm" svg:y="10.917cm">
          <draw:image xlink:href="Pictures/100000010000014A0000014E7340157A.png" xlink:type="simple" xlink:show="embed" xlink:actuate="onLoad" draw:mime-type="image/png">
            <text:p/>
          </draw:image>
        </draw:frame>
        <draw:frame draw:name="Picture 2" draw:style-name="gr10" draw:text-style-name="P6" draw:layer="layout" svg:width="5.171cm" svg:height="5.171cm" svg:x="19.023cm" svg:y="1.767cm">
          <draw:image xlink:href="Pictures/1000000100000200000002009F1CE2AA.png" xlink:type="simple" xlink:show="embed" xlink:actuate="onLoad" draw:mime-type="image/png">
            <text:p/>
          </draw:image>
          <svg:desc>lynx Icône gratuit</svg:desc>
        </draw:frame>
        <draw:custom-shape draw:name="ZoneTexte 34" draw:style-name="gr350" draw:text-style-name="P5" draw:layer="layout" svg:width="5.16cm" svg:height="4.719cm" svg:x="2.552cm" svg:y="10.2cm">
          <text:p text:style-name="P4"><text:span text:style-name="T55">ym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35" draw:style-name="gr351" draw:text-style-name="P5" draw:layer="layout" svg:width="4.144cm" svg:height="4.719cm" svg:x="3.06cm" svg:y="0.8cm">
          <text:p text:style-name="P4"><text:span text:style-name="T55">y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318" draw:text-style-name="P37" draw:layer="layout" svg:width="9.499cm" svg:height="5.128cm" svg:x="9.4cm" svg:y="9.989cm">
          <draw:text-box>
            <text:p><text:span text:style-name="T57">ym</text:span></text:p>
          </draw:text-box>
        </draw:frame>
        <draw:frame draw:style-name="gr318" draw:text-style-name="P37" draw:layer="layout" svg:width="9.499cm" svg:height="5.128cm" svg:x="9cm" svg:y="0.5cm">
          <draw:text-box>
            <text:p><text:span text:style-name="T57">yn</text:span></text:p>
          </draw:text-box>
        </draw:frame>
        <presentation:notes draw:style-name="dp2">
          <draw:page-thumbnail draw:style-name="gr15" draw:layer="layout" svg:width="19.798cm" svg:height="11.136cm" svg:x="0.6cm" svg:y="2.257cm" draw:page-number="46" presentation:class="page"/>
          <draw:frame presentation:style-name="pr1" draw:text-style-name="P9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Calibri" svg:font-family="Calibri"/>
    <style:font-face style:name="Calibri Light" svg:font-family="'Calibri Light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relle" svg:font-family="Marelle" style:font-family-generic="script" style:font-pitch="variable"/>
    <style:font-face style:name="Marelle1" svg:font-family="Marelle" style:font-family-generic="modern" style:font-pitch="fixed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Print Bold" svg:font-family="'Print Bold'" style:font-family-generic="moder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Wingdings" svg:font-family="Wingdings" style:font-pitch="variable" style:font-charset="x-symbol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draw:marker draw:name="msArrowEnd_20_5" draw:display-name="msArrowEnd 5" svg:viewBox="0 0 300 300" svg:d="M150 0l150 300h-30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iapositive_20_de_20_titre-background" style:display-name="Diapositive de titre-background" style:family="presentation">
      <style:graphic-properties draw:stroke="none" draw:fill="solid" draw:fill-color="#ffffff"/>
      <style:text-properties style:letter-kerning="true"/>
    </style:style>
    <style:style style:name="Diapositive_20_de_20_titre-backgroundobjects" style:display-name="Diapositive de titr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iapositive_20_de_20_titre-notes" style:display-name="Diapositive de titr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apositive_20_de_20_titre-outline1" style:display-name="Diapositive de titre-outline1" style:family="presentation">
      <style:graphic-properties draw:stroke="none" draw:fill="none" draw:auto-grow-height="false" draw:fit-to-size="false" style:shrink-to-fit="true" style:writing-mode="lr-tb">
        <text:list-style style:name="Diapositive_20_de_20_titre-outline1" style:display-name="Diapositive de titr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1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1pt" style:font-style-asian="normal" style:font-weight-asian="normal" style:font-name-complex="Lucida Sans" style:font-family-complex="'Lucida Sans'" style:font-family-generic-complex="system" style:font-pitch-complex="variable" style:font-size-complex="21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Diapositive_20_de_20_titre-outline2" style:display-name="Diapositive de titre-outline2" style:family="presentation" style:parent-style-name="Diapositive_20_de_20_titre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5pt" fo:letter-spacing="normal" fo:font-style="normal" style:text-underline-style="none" fo:font-weight="normal" fo:background-color="transparent" style:font-size-asian="15pt" style:font-style-asian="normal" style:font-weight-asian="normal" style:font-size-complex="15pt" style:font-style-complex="normal" style:font-weight-complex="normal" fo:hyphenate="false">
        <loext:char-complex-color loext:theme-type="dark1" loext:color-type="theme"/>
      </style:text-properties>
    </style:style>
    <style:style style:name="Diapositive_20_de_20_titre-outline3" style:display-name="Diapositive de titre-outline3" style:family="presentation" style:parent-style-name="Diapositive_20_de_20_titre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Diapositive_20_de_20_titre-outline4" style:display-name="Diapositive de titre-outline4" style:family="presentation" style:parent-style-name="Diapositive_20_de_20_titre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Diapositive_20_de_20_titre-outline5" style:display-name="Diapositive de titre-outline5" style:family="presentation" style:parent-style-name="Diapositive_20_de_20_titre-outline4">
      <style:paragraph-properties fo:margin-top="0.1cm" fo:margin-bottom="0cm"/>
      <style:text-properties fo:font-size="20pt" style:font-size-asian="20pt" style:font-size-complex="20pt"/>
    </style:style>
    <style:style style:name="Diapositive_20_de_20_titre-outline6" style:display-name="Diapositive de titre-outline6" style:family="presentation" style:parent-style-name="Diapositive_20_de_20_titre-outline5">
      <style:paragraph-properties fo:margin-top="0.1cm" fo:margin-bottom="0cm"/>
      <style:text-properties fo:font-size="20pt" style:font-size-asian="20pt" style:font-size-complex="20pt"/>
    </style:style>
    <style:style style:name="Diapositive_20_de_20_titre-outline7" style:display-name="Diapositive de titre-outline7" style:family="presentation" style:parent-style-name="Diapositive_20_de_20_titre-outline6">
      <style:paragraph-properties fo:margin-top="0.1cm" fo:margin-bottom="0cm"/>
      <style:text-properties fo:font-size="20pt" style:font-size-asian="20pt" style:font-size-complex="20pt"/>
    </style:style>
    <style:style style:name="Diapositive_20_de_20_titre-outline8" style:display-name="Diapositive de titre-outline8" style:family="presentation" style:parent-style-name="Diapositive_20_de_20_titre-outline7">
      <style:paragraph-properties fo:margin-top="0.1cm" fo:margin-bottom="0cm"/>
      <style:text-properties fo:font-size="20pt" style:font-size-asian="20pt" style:font-size-complex="20pt"/>
    </style:style>
    <style:style style:name="Diapositive_20_de_20_titre-outline9" style:display-name="Diapositive de titre-outline9" style:family="presentation" style:parent-style-name="Diapositive_20_de_20_titre-outline8">
      <style:paragraph-properties fo:margin-top="0.1cm" fo:margin-bottom="0cm"/>
      <style:text-properties fo:font-size="20pt" style:font-size-asian="20pt" style:font-size-complex="20pt"/>
    </style:style>
    <style:style style:name="Diapositive_20_de_20_titre-subtitle" style:display-name="Diapositive de titre-subtitle" style:family="presentation">
      <style:graphic-properties draw:stroke="none" draw:fill="none" draw:textarea-vertical-align="middle">
        <text:list-style style:name="Diapositive_20_de_20_titre-subtitle" style:display-name="Diapositive de titr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sitive_20_de_20_titre-title" style:display-name="Diapositive de titre-title" style:family="presentation">
      <style:graphic-properties draw:stroke="none" draw:fill="none" draw:textarea-vertical-align="middle" style:writing-mode="lr-tb">
        <text:list-style style:name="Diapositive_20_de_20_titre-title" style:display-name="Diapositive de titr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re_20_et_20_texte_20_vertical-background" style:display-name="Titre et texte vertical-background" style:family="presentation">
      <style:graphic-properties draw:stroke="none" draw:fill="solid" draw:fill-color="#ffffff"/>
      <style:text-properties style:letter-kerning="true"/>
    </style:style>
    <style:style style:name="Titre_20_et_20_texte_20_vertical-backgroundobjects" style:display-name="Titre et texte vertica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_20_et_20_texte_20_vertical-notes" style:display-name="Titre et texte vertical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re_20_et_20_texte_20_vertical-outline1" style:display-name="Titre et texte vertical-outline1" style:family="presentation">
      <style:graphic-properties draw:stroke="none" draw:fill="none" draw:auto-grow-height="false" draw:fit-to-size="false" style:shrink-to-fit="true" style:writing-mode="lr-tb">
        <text:list-style style:name="Titre_20_et_20_texte_20_vertical-outline1" style:display-name="Titre et texte vertical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1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1pt" style:font-style-asian="normal" style:font-weight-asian="normal" style:font-name-complex="Lucida Sans" style:font-family-complex="'Lucida Sans'" style:font-family-generic-complex="system" style:font-pitch-complex="variable" style:font-size-complex="21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re_20_et_20_texte_20_vertical-outline2" style:display-name="Titre et texte vertical-outline2" style:family="presentation" style:parent-style-name="Titre_20_et_20_texte_20_vertical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5pt" fo:letter-spacing="normal" fo:font-style="normal" style:text-underline-style="none" fo:font-weight="normal" fo:background-color="transparent" style:font-size-asian="15pt" style:font-style-asian="normal" style:font-weight-asian="normal" style:font-size-complex="15pt" style:font-style-complex="normal" style:font-weight-complex="normal" fo:hyphenate="false">
        <loext:char-complex-color loext:theme-type="dark1" loext:color-type="theme"/>
      </style:text-properties>
    </style:style>
    <style:style style:name="Titre_20_et_20_texte_20_vertical-outline3" style:display-name="Titre et texte vertical-outline3" style:family="presentation" style:parent-style-name="Titre_20_et_20_texte_20_vertical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Titre_20_et_20_texte_20_vertical-outline4" style:display-name="Titre et texte vertical-outline4" style:family="presentation" style:parent-style-name="Titre_20_et_20_texte_20_vertical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Titre_20_et_20_texte_20_vertical-outline5" style:display-name="Titre et texte vertical-outline5" style:family="presentation" style:parent-style-name="Titre_20_et_20_texte_20_vertical-outline4">
      <style:paragraph-properties fo:margin-top="0.1cm" fo:margin-bottom="0cm"/>
      <style:text-properties fo:font-size="20pt" style:font-size-asian="20pt" style:font-size-complex="20pt"/>
    </style:style>
    <style:style style:name="Titre_20_et_20_texte_20_vertical-outline6" style:display-name="Titre et texte vertical-outline6" style:family="presentation" style:parent-style-name="Titre_20_et_20_texte_20_vertical-outline5">
      <style:paragraph-properties fo:margin-top="0.1cm" fo:margin-bottom="0cm"/>
      <style:text-properties fo:font-size="20pt" style:font-size-asian="20pt" style:font-size-complex="20pt"/>
    </style:style>
    <style:style style:name="Titre_20_et_20_texte_20_vertical-outline7" style:display-name="Titre et texte vertical-outline7" style:family="presentation" style:parent-style-name="Titre_20_et_20_texte_20_vertical-outline6">
      <style:paragraph-properties fo:margin-top="0.1cm" fo:margin-bottom="0cm"/>
      <style:text-properties fo:font-size="20pt" style:font-size-asian="20pt" style:font-size-complex="20pt"/>
    </style:style>
    <style:style style:name="Titre_20_et_20_texte_20_vertical-outline8" style:display-name="Titre et texte vertical-outline8" style:family="presentation" style:parent-style-name="Titre_20_et_20_texte_20_vertical-outline7">
      <style:paragraph-properties fo:margin-top="0.1cm" fo:margin-bottom="0cm"/>
      <style:text-properties fo:font-size="20pt" style:font-size-asian="20pt" style:font-size-complex="20pt"/>
    </style:style>
    <style:style style:name="Titre_20_et_20_texte_20_vertical-outline9" style:display-name="Titre et texte vertical-outline9" style:family="presentation" style:parent-style-name="Titre_20_et_20_texte_20_vertical-outline8">
      <style:paragraph-properties fo:margin-top="0.1cm" fo:margin-bottom="0cm"/>
      <style:text-properties fo:font-size="20pt" style:font-size-asian="20pt" style:font-size-complex="20pt"/>
    </style:style>
    <style:style style:name="Titre_20_et_20_texte_20_vertical-subtitle" style:display-name="Titre et texte vertical-subtitle" style:family="presentation">
      <style:graphic-properties draw:stroke="none" draw:fill="none" draw:textarea-vertical-align="middle">
        <text:list-style style:name="Titre_20_et_20_texte_20_vertical-subtitle" style:display-name="Titre et texte vertica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_20_et_20_texte_20_vertical-title" style:display-name="Titre et texte vertical-title" style:family="presentation">
      <style:graphic-properties draw:stroke="none" draw:fill="none" draw:textarea-vertical-align="middle" style:writing-mode="lr-tb">
        <text:list-style style:name="Titre_20_et_20_texte_20_vertical-title" style:display-name="Titre et texte vertical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re_20_vertical_20_et_20_texte-background" style:display-name="Titre vertical et texte-background" style:family="presentation">
      <style:graphic-properties draw:stroke="none" draw:fill="solid" draw:fill-color="#ffffff"/>
      <style:text-properties style:letter-kerning="true"/>
    </style:style>
    <style:style style:name="Titre_20_vertical_20_et_20_texte-backgroundobjects" style:display-name="Titre vertical et tex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_20_vertical_20_et_20_texte-notes" style:display-name="Titre vertical et text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re_20_vertical_20_et_20_texte-outline1" style:display-name="Titre vertical et texte-outline1" style:family="presentation">
      <style:graphic-properties draw:stroke="none" draw:fill="none" draw:auto-grow-height="false" draw:fit-to-size="false" style:shrink-to-fit="true" style:writing-mode="lr-tb">
        <text:list-style style:name="Titre_20_vertical_20_et_20_texte-outline1" style:display-name="Titre vertical et text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1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1pt" style:font-style-asian="normal" style:font-weight-asian="normal" style:font-name-complex="Lucida Sans" style:font-family-complex="'Lucida Sans'" style:font-family-generic-complex="system" style:font-pitch-complex="variable" style:font-size-complex="21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re_20_vertical_20_et_20_texte-outline2" style:display-name="Titre vertical et texte-outline2" style:family="presentation" style:parent-style-name="Titre_20_vertical_20_et_20_texte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5pt" fo:letter-spacing="normal" fo:font-style="normal" style:text-underline-style="none" fo:font-weight="normal" fo:background-color="transparent" style:font-size-asian="15pt" style:font-style-asian="normal" style:font-weight-asian="normal" style:font-size-complex="15pt" style:font-style-complex="normal" style:font-weight-complex="normal" fo:hyphenate="false">
        <loext:char-complex-color loext:theme-type="dark1" loext:color-type="theme"/>
      </style:text-properties>
    </style:style>
    <style:style style:name="Titre_20_vertical_20_et_20_texte-outline3" style:display-name="Titre vertical et texte-outline3" style:family="presentation" style:parent-style-name="Titre_20_vertical_20_et_20_texte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Titre_20_vertical_20_et_20_texte-outline4" style:display-name="Titre vertical et texte-outline4" style:family="presentation" style:parent-style-name="Titre_20_vertical_20_et_20_texte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Titre_20_vertical_20_et_20_texte-outline5" style:display-name="Titre vertical et texte-outline5" style:family="presentation" style:parent-style-name="Titre_20_vertical_20_et_20_texte-outline4">
      <style:paragraph-properties fo:margin-top="0.1cm" fo:margin-bottom="0cm"/>
      <style:text-properties fo:font-size="20pt" style:font-size-asian="20pt" style:font-size-complex="20pt"/>
    </style:style>
    <style:style style:name="Titre_20_vertical_20_et_20_texte-outline6" style:display-name="Titre vertical et texte-outline6" style:family="presentation" style:parent-style-name="Titre_20_vertical_20_et_20_texte-outline5">
      <style:paragraph-properties fo:margin-top="0.1cm" fo:margin-bottom="0cm"/>
      <style:text-properties fo:font-size="20pt" style:font-size-asian="20pt" style:font-size-complex="20pt"/>
    </style:style>
    <style:style style:name="Titre_20_vertical_20_et_20_texte-outline7" style:display-name="Titre vertical et texte-outline7" style:family="presentation" style:parent-style-name="Titre_20_vertical_20_et_20_texte-outline6">
      <style:paragraph-properties fo:margin-top="0.1cm" fo:margin-bottom="0cm"/>
      <style:text-properties fo:font-size="20pt" style:font-size-asian="20pt" style:font-size-complex="20pt"/>
    </style:style>
    <style:style style:name="Titre_20_vertical_20_et_20_texte-outline8" style:display-name="Titre vertical et texte-outline8" style:family="presentation" style:parent-style-name="Titre_20_vertical_20_et_20_texte-outline7">
      <style:paragraph-properties fo:margin-top="0.1cm" fo:margin-bottom="0cm"/>
      <style:text-properties fo:font-size="20pt" style:font-size-asian="20pt" style:font-size-complex="20pt"/>
    </style:style>
    <style:style style:name="Titre_20_vertical_20_et_20_texte-outline9" style:display-name="Titre vertical et texte-outline9" style:family="presentation" style:parent-style-name="Titre_20_vertical_20_et_20_texte-outline8">
      <style:paragraph-properties fo:margin-top="0.1cm" fo:margin-bottom="0cm"/>
      <style:text-properties fo:font-size="20pt" style:font-size-asian="20pt" style:font-size-complex="20pt"/>
    </style:style>
    <style:style style:name="Titre_20_vertical_20_et_20_texte-subtitle" style:display-name="Titre vertical et texte-subtitle" style:family="presentation">
      <style:graphic-properties draw:stroke="none" draw:fill="none" draw:textarea-vertical-align="middle">
        <text:list-style style:name="Titre_20_vertical_20_et_20_texte-subtitle" style:display-name="Titre vertical et text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_20_vertical_20_et_20_texte-title" style:display-name="Titre vertical et texte-title" style:family="presentation">
      <style:graphic-properties draw:stroke="none" draw:fill="none" draw:textarea-vertical-align="middle" style:writing-mode="lr-tb">
        <text:list-style style:name="Titre_20_vertical_20_et_20_texte-title" style:display-name="Titre vertical et text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re_20_et_20_contenu-background" style:display-name="Titre et contenu-background" style:family="presentation">
      <style:graphic-properties draw:stroke="none" draw:fill="solid" draw:fill-color="#ffffff"/>
      <style:text-properties style:letter-kerning="true"/>
    </style:style>
    <style:style style:name="Titre_20_et_20_contenu-backgroundobjects" style:display-name="Titre et contenu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_20_et_20_contenu-notes" style:display-name="Titre et contenu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re_20_et_20_contenu-outline1" style:display-name="Titre et contenu-outline1" style:family="presentation">
      <style:graphic-properties draw:stroke="none" draw:fill="none" draw:auto-grow-height="false" draw:fit-to-size="false" style:shrink-to-fit="true" style:writing-mode="lr-tb">
        <text:list-style style:name="Titre_20_et_20_contenu-outline1" style:display-name="Titre et contenu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1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1pt" style:font-style-asian="normal" style:font-weight-asian="normal" style:font-name-complex="Lucida Sans" style:font-family-complex="'Lucida Sans'" style:font-family-generic-complex="system" style:font-pitch-complex="variable" style:font-size-complex="21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re_20_et_20_contenu-outline2" style:display-name="Titre et contenu-outline2" style:family="presentation" style:parent-style-name="Titre_20_et_20_contenu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5pt" fo:letter-spacing="normal" fo:font-style="normal" style:text-underline-style="none" fo:font-weight="normal" fo:background-color="transparent" style:font-size-asian="15pt" style:font-style-asian="normal" style:font-weight-asian="normal" style:font-size-complex="15pt" style:font-style-complex="normal" style:font-weight-complex="normal" fo:hyphenate="false">
        <loext:char-complex-color loext:theme-type="dark1" loext:color-type="theme"/>
      </style:text-properties>
    </style:style>
    <style:style style:name="Titre_20_et_20_contenu-outline3" style:display-name="Titre et contenu-outline3" style:family="presentation" style:parent-style-name="Titre_20_et_20_contenu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Titre_20_et_20_contenu-outline4" style:display-name="Titre et contenu-outline4" style:family="presentation" style:parent-style-name="Titre_20_et_20_contenu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Titre_20_et_20_contenu-outline5" style:display-name="Titre et contenu-outline5" style:family="presentation" style:parent-style-name="Titre_20_et_20_contenu-outline4">
      <style:paragraph-properties fo:margin-top="0.1cm" fo:margin-bottom="0cm"/>
      <style:text-properties fo:font-size="20pt" style:font-size-asian="20pt" style:font-size-complex="20pt"/>
    </style:style>
    <style:style style:name="Titre_20_et_20_contenu-outline6" style:display-name="Titre et contenu-outline6" style:family="presentation" style:parent-style-name="Titre_20_et_20_contenu-outline5">
      <style:paragraph-properties fo:margin-top="0.1cm" fo:margin-bottom="0cm"/>
      <style:text-properties fo:font-size="20pt" style:font-size-asian="20pt" style:font-size-complex="20pt"/>
    </style:style>
    <style:style style:name="Titre_20_et_20_contenu-outline7" style:display-name="Titre et contenu-outline7" style:family="presentation" style:parent-style-name="Titre_20_et_20_contenu-outline6">
      <style:paragraph-properties fo:margin-top="0.1cm" fo:margin-bottom="0cm"/>
      <style:text-properties fo:font-size="20pt" style:font-size-asian="20pt" style:font-size-complex="20pt"/>
    </style:style>
    <style:style style:name="Titre_20_et_20_contenu-outline8" style:display-name="Titre et contenu-outline8" style:family="presentation" style:parent-style-name="Titre_20_et_20_contenu-outline7">
      <style:paragraph-properties fo:margin-top="0.1cm" fo:margin-bottom="0cm"/>
      <style:text-properties fo:font-size="20pt" style:font-size-asian="20pt" style:font-size-complex="20pt"/>
    </style:style>
    <style:style style:name="Titre_20_et_20_contenu-outline9" style:display-name="Titre et contenu-outline9" style:family="presentation" style:parent-style-name="Titre_20_et_20_contenu-outline8">
      <style:paragraph-properties fo:margin-top="0.1cm" fo:margin-bottom="0cm"/>
      <style:text-properties fo:font-size="20pt" style:font-size-asian="20pt" style:font-size-complex="20pt"/>
    </style:style>
    <style:style style:name="Titre_20_et_20_contenu-subtitle" style:display-name="Titre et contenu-subtitle" style:family="presentation">
      <style:graphic-properties draw:stroke="none" draw:fill="none" draw:textarea-vertical-align="middle">
        <text:list-style style:name="Titre_20_et_20_contenu-subtitle" style:display-name="Titre et contenu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_20_et_20_contenu-title" style:display-name="Titre et contenu-title" style:family="presentation">
      <style:graphic-properties draw:stroke="none" draw:fill="none" draw:textarea-vertical-align="middle" style:writing-mode="lr-tb">
        <text:list-style style:name="Titre_20_et_20_contenu-title" style:display-name="Titre et contenu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re_20_de_20_section-background" style:display-name="Titre de section-background" style:family="presentation">
      <style:graphic-properties draw:stroke="none" draw:fill="solid" draw:fill-color="#ffffff"/>
      <style:text-properties style:letter-kerning="true"/>
    </style:style>
    <style:style style:name="Titre_20_de_20_section-backgroundobjects" style:display-name="Titre de section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_20_de_20_section-notes" style:display-name="Titre de sectio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re_20_de_20_section-outline1" style:display-name="Titre de section-outline1" style:family="presentation">
      <style:graphic-properties draw:stroke="none" draw:fill="none" draw:auto-grow-height="false" draw:fit-to-size="false" style:shrink-to-fit="true" style:writing-mode="lr-tb">
        <text:list-style style:name="Titre_20_de_20_section-outline1" style:display-name="Titre de section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1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1pt" style:font-style-asian="normal" style:font-weight-asian="normal" style:font-name-complex="Lucida Sans" style:font-family-complex="'Lucida Sans'" style:font-family-generic-complex="system" style:font-pitch-complex="variable" style:font-size-complex="21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re_20_de_20_section-outline2" style:display-name="Titre de section-outline2" style:family="presentation" style:parent-style-name="Titre_20_de_20_section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5pt" fo:letter-spacing="normal" fo:font-style="normal" style:text-underline-style="none" fo:font-weight="normal" fo:background-color="transparent" style:font-size-asian="15pt" style:font-style-asian="normal" style:font-weight-asian="normal" style:font-size-complex="15pt" style:font-style-complex="normal" style:font-weight-complex="normal" fo:hyphenate="false">
        <loext:char-complex-color loext:theme-type="dark1" loext:color-type="theme"/>
      </style:text-properties>
    </style:style>
    <style:style style:name="Titre_20_de_20_section-outline3" style:display-name="Titre de section-outline3" style:family="presentation" style:parent-style-name="Titre_20_de_20_section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Titre_20_de_20_section-outline4" style:display-name="Titre de section-outline4" style:family="presentation" style:parent-style-name="Titre_20_de_20_section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Titre_20_de_20_section-outline5" style:display-name="Titre de section-outline5" style:family="presentation" style:parent-style-name="Titre_20_de_20_section-outline4">
      <style:paragraph-properties fo:margin-top="0.1cm" fo:margin-bottom="0cm"/>
      <style:text-properties fo:font-size="20pt" style:font-size-asian="20pt" style:font-size-complex="20pt"/>
    </style:style>
    <style:style style:name="Titre_20_de_20_section-outline6" style:display-name="Titre de section-outline6" style:family="presentation" style:parent-style-name="Titre_20_de_20_section-outline5">
      <style:paragraph-properties fo:margin-top="0.1cm" fo:margin-bottom="0cm"/>
      <style:text-properties fo:font-size="20pt" style:font-size-asian="20pt" style:font-size-complex="20pt"/>
    </style:style>
    <style:style style:name="Titre_20_de_20_section-outline7" style:display-name="Titre de section-outline7" style:family="presentation" style:parent-style-name="Titre_20_de_20_section-outline6">
      <style:paragraph-properties fo:margin-top="0.1cm" fo:margin-bottom="0cm"/>
      <style:text-properties fo:font-size="20pt" style:font-size-asian="20pt" style:font-size-complex="20pt"/>
    </style:style>
    <style:style style:name="Titre_20_de_20_section-outline8" style:display-name="Titre de section-outline8" style:family="presentation" style:parent-style-name="Titre_20_de_20_section-outline7">
      <style:paragraph-properties fo:margin-top="0.1cm" fo:margin-bottom="0cm"/>
      <style:text-properties fo:font-size="20pt" style:font-size-asian="20pt" style:font-size-complex="20pt"/>
    </style:style>
    <style:style style:name="Titre_20_de_20_section-outline9" style:display-name="Titre de section-outline9" style:family="presentation" style:parent-style-name="Titre_20_de_20_section-outline8">
      <style:paragraph-properties fo:margin-top="0.1cm" fo:margin-bottom="0cm"/>
      <style:text-properties fo:font-size="20pt" style:font-size-asian="20pt" style:font-size-complex="20pt"/>
    </style:style>
    <style:style style:name="Titre_20_de_20_section-subtitle" style:display-name="Titre de section-subtitle" style:family="presentation">
      <style:graphic-properties draw:stroke="none" draw:fill="none" draw:textarea-vertical-align="middle">
        <text:list-style style:name="Titre_20_de_20_section-subtitle" style:display-name="Titre de section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_20_de_20_section-title" style:display-name="Titre de section-title" style:family="presentation">
      <style:graphic-properties draw:stroke="none" draw:fill="none" draw:textarea-vertical-align="middle" style:writing-mode="lr-tb">
        <text:list-style style:name="Titre_20_de_20_section-title" style:display-name="Titre de section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Deux_20_contenus-background" style:display-name="Deux contenus-background" style:family="presentation">
      <style:graphic-properties draw:stroke="none" draw:fill="solid" draw:fill-color="#ffffff"/>
      <style:text-properties style:letter-kerning="true"/>
    </style:style>
    <style:style style:name="Deux_20_contenus-backgroundobjects" style:display-name="Deux contenus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ux_20_contenus-notes" style:display-name="Deux contenu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ux_20_contenus-outline1" style:display-name="Deux contenus-outline1" style:family="presentation">
      <style:graphic-properties draw:stroke="none" draw:fill="none" draw:auto-grow-height="false" draw:fit-to-size="false" style:shrink-to-fit="true" style:writing-mode="lr-tb">
        <text:list-style style:name="Deux_20_contenus-outline1" style:display-name="Deux contenus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1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1pt" style:font-style-asian="normal" style:font-weight-asian="normal" style:font-name-complex="Lucida Sans" style:font-family-complex="'Lucida Sans'" style:font-family-generic-complex="system" style:font-pitch-complex="variable" style:font-size-complex="21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Deux_20_contenus-outline2" style:display-name="Deux contenus-outline2" style:family="presentation" style:parent-style-name="Deux_20_contenus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5pt" fo:letter-spacing="normal" fo:font-style="normal" style:text-underline-style="none" fo:font-weight="normal" fo:background-color="transparent" style:font-size-asian="15pt" style:font-style-asian="normal" style:font-weight-asian="normal" style:font-size-complex="15pt" style:font-style-complex="normal" style:font-weight-complex="normal" fo:hyphenate="false">
        <loext:char-complex-color loext:theme-type="dark1" loext:color-type="theme"/>
      </style:text-properties>
    </style:style>
    <style:style style:name="Deux_20_contenus-outline3" style:display-name="Deux contenus-outline3" style:family="presentation" style:parent-style-name="Deux_20_contenus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Deux_20_contenus-outline4" style:display-name="Deux contenus-outline4" style:family="presentation" style:parent-style-name="Deux_20_contenus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Deux_20_contenus-outline5" style:display-name="Deux contenus-outline5" style:family="presentation" style:parent-style-name="Deux_20_contenus-outline4">
      <style:paragraph-properties fo:margin-top="0.1cm" fo:margin-bottom="0cm"/>
      <style:text-properties fo:font-size="20pt" style:font-size-asian="20pt" style:font-size-complex="20pt"/>
    </style:style>
    <style:style style:name="Deux_20_contenus-outline6" style:display-name="Deux contenus-outline6" style:family="presentation" style:parent-style-name="Deux_20_contenus-outline5">
      <style:paragraph-properties fo:margin-top="0.1cm" fo:margin-bottom="0cm"/>
      <style:text-properties fo:font-size="20pt" style:font-size-asian="20pt" style:font-size-complex="20pt"/>
    </style:style>
    <style:style style:name="Deux_20_contenus-outline7" style:display-name="Deux contenus-outline7" style:family="presentation" style:parent-style-name="Deux_20_contenus-outline6">
      <style:paragraph-properties fo:margin-top="0.1cm" fo:margin-bottom="0cm"/>
      <style:text-properties fo:font-size="20pt" style:font-size-asian="20pt" style:font-size-complex="20pt"/>
    </style:style>
    <style:style style:name="Deux_20_contenus-outline8" style:display-name="Deux contenus-outline8" style:family="presentation" style:parent-style-name="Deux_20_contenus-outline7">
      <style:paragraph-properties fo:margin-top="0.1cm" fo:margin-bottom="0cm"/>
      <style:text-properties fo:font-size="20pt" style:font-size-asian="20pt" style:font-size-complex="20pt"/>
    </style:style>
    <style:style style:name="Deux_20_contenus-outline9" style:display-name="Deux contenus-outline9" style:family="presentation" style:parent-style-name="Deux_20_contenus-outline8">
      <style:paragraph-properties fo:margin-top="0.1cm" fo:margin-bottom="0cm"/>
      <style:text-properties fo:font-size="20pt" style:font-size-asian="20pt" style:font-size-complex="20pt"/>
    </style:style>
    <style:style style:name="Deux_20_contenus-subtitle" style:display-name="Deux contenus-subtitle" style:family="presentation">
      <style:graphic-properties draw:stroke="none" draw:fill="none" draw:textarea-vertical-align="middle">
        <text:list-style style:name="Deux_20_contenus-subtitle" style:display-name="Deux contenus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ux_20_contenus-title" style:display-name="Deux contenus-title" style:family="presentation">
      <style:graphic-properties draw:stroke="none" draw:fill="none" draw:textarea-vertical-align="middle" style:writing-mode="lr-tb">
        <text:list-style style:name="Deux_20_contenus-title" style:display-name="Deux contenus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Comparaison-background" style:family="presentation">
      <style:graphic-properties draw:stroke="none" draw:fill="solid" draw:fill-color="#ffffff"/>
      <style:text-properties style:letter-kerning="true"/>
    </style:style>
    <style:style style:name="Comparaison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Comparaiso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Comparaison-outline1" style:family="presentation">
      <style:graphic-properties draw:stroke="none" draw:fill="none" draw:auto-grow-height="false" draw:fit-to-size="false" style:shrink-to-fit="true" style:writing-mode="lr-tb">
        <text:list-style style:name="Comparaison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1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1pt" style:font-style-asian="normal" style:font-weight-asian="normal" style:font-name-complex="Lucida Sans" style:font-family-complex="'Lucida Sans'" style:font-family-generic-complex="system" style:font-pitch-complex="variable" style:font-size-complex="21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Comparaison-outline2" style:family="presentation" style:parent-style-name="Comparaison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5pt" fo:letter-spacing="normal" fo:font-style="normal" style:text-underline-style="none" fo:font-weight="normal" fo:background-color="transparent" style:font-size-asian="15pt" style:font-style-asian="normal" style:font-weight-asian="normal" style:font-size-complex="15pt" style:font-style-complex="normal" style:font-weight-complex="normal" fo:hyphenate="false">
        <loext:char-complex-color loext:theme-type="dark1" loext:color-type="theme"/>
      </style:text-properties>
    </style:style>
    <style:style style:name="Comparaison-outline3" style:family="presentation" style:parent-style-name="Comparaison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Comparaison-outline4" style:family="presentation" style:parent-style-name="Comparaison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Comparaison-outline5" style:family="presentation" style:parent-style-name="Comparaison-outline4">
      <style:paragraph-properties fo:margin-top="0.1cm" fo:margin-bottom="0cm"/>
      <style:text-properties fo:font-size="20pt" style:font-size-asian="20pt" style:font-size-complex="20pt"/>
    </style:style>
    <style:style style:name="Comparaison-outline6" style:family="presentation" style:parent-style-name="Comparaison-outline5">
      <style:paragraph-properties fo:margin-top="0.1cm" fo:margin-bottom="0cm"/>
      <style:text-properties fo:font-size="20pt" style:font-size-asian="20pt" style:font-size-complex="20pt"/>
    </style:style>
    <style:style style:name="Comparaison-outline7" style:family="presentation" style:parent-style-name="Comparaison-outline6">
      <style:paragraph-properties fo:margin-top="0.1cm" fo:margin-bottom="0cm"/>
      <style:text-properties fo:font-size="20pt" style:font-size-asian="20pt" style:font-size-complex="20pt"/>
    </style:style>
    <style:style style:name="Comparaison-outline8" style:family="presentation" style:parent-style-name="Comparaison-outline7">
      <style:paragraph-properties fo:margin-top="0.1cm" fo:margin-bottom="0cm"/>
      <style:text-properties fo:font-size="20pt" style:font-size-asian="20pt" style:font-size-complex="20pt"/>
    </style:style>
    <style:style style:name="Comparaison-outline9" style:family="presentation" style:parent-style-name="Comparaison-outline8">
      <style:paragraph-properties fo:margin-top="0.1cm" fo:margin-bottom="0cm"/>
      <style:text-properties fo:font-size="20pt" style:font-size-asian="20pt" style:font-size-complex="20pt"/>
    </style:style>
    <style:style style:name="Comparaison-subtitle" style:family="presentation">
      <style:graphic-properties draw:stroke="none" draw:fill="none" draw:textarea-vertical-align="middle">
        <text:list-style style:name="Comparaison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Comparaison-title" style:family="presentation">
      <style:graphic-properties draw:stroke="none" draw:fill="none" draw:textarea-vertical-align="middle" style:writing-mode="lr-tb">
        <text:list-style style:name="Comparaison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re_20_seul-background" style:display-name="Titre seul-background" style:family="presentation">
      <style:graphic-properties draw:stroke="none" draw:fill="solid" draw:fill-color="#ffffff"/>
      <style:text-properties style:letter-kerning="true"/>
    </style:style>
    <style:style style:name="Titre_20_seul-backgroundobjects" style:display-name="Titre seu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_20_seul-notes" style:display-name="Titre seul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re_20_seul-outline1" style:display-name="Titre seul-outline1" style:family="presentation">
      <style:graphic-properties draw:stroke="none" draw:fill="none" draw:auto-grow-height="false" draw:fit-to-size="false" style:shrink-to-fit="true" style:writing-mode="lr-tb">
        <text:list-style style:name="Titre_20_seul-outline1" style:display-name="Titre seul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1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1pt" style:font-style-asian="normal" style:font-weight-asian="normal" style:font-name-complex="Lucida Sans" style:font-family-complex="'Lucida Sans'" style:font-family-generic-complex="system" style:font-pitch-complex="variable" style:font-size-complex="21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re_20_seul-outline2" style:display-name="Titre seul-outline2" style:family="presentation" style:parent-style-name="Titre_20_seul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5pt" fo:letter-spacing="normal" fo:font-style="normal" style:text-underline-style="none" fo:font-weight="normal" fo:background-color="transparent" style:font-size-asian="15pt" style:font-style-asian="normal" style:font-weight-asian="normal" style:font-size-complex="15pt" style:font-style-complex="normal" style:font-weight-complex="normal" fo:hyphenate="false">
        <loext:char-complex-color loext:theme-type="dark1" loext:color-type="theme"/>
      </style:text-properties>
    </style:style>
    <style:style style:name="Titre_20_seul-outline3" style:display-name="Titre seul-outline3" style:family="presentation" style:parent-style-name="Titre_20_seul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Titre_20_seul-outline4" style:display-name="Titre seul-outline4" style:family="presentation" style:parent-style-name="Titre_20_seul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Titre_20_seul-outline5" style:display-name="Titre seul-outline5" style:family="presentation" style:parent-style-name="Titre_20_seul-outline4">
      <style:paragraph-properties fo:margin-top="0.1cm" fo:margin-bottom="0cm"/>
      <style:text-properties fo:font-size="20pt" style:font-size-asian="20pt" style:font-size-complex="20pt"/>
    </style:style>
    <style:style style:name="Titre_20_seul-outline6" style:display-name="Titre seul-outline6" style:family="presentation" style:parent-style-name="Titre_20_seul-outline5">
      <style:paragraph-properties fo:margin-top="0.1cm" fo:margin-bottom="0cm"/>
      <style:text-properties fo:font-size="20pt" style:font-size-asian="20pt" style:font-size-complex="20pt"/>
    </style:style>
    <style:style style:name="Titre_20_seul-outline7" style:display-name="Titre seul-outline7" style:family="presentation" style:parent-style-name="Titre_20_seul-outline6">
      <style:paragraph-properties fo:margin-top="0.1cm" fo:margin-bottom="0cm"/>
      <style:text-properties fo:font-size="20pt" style:font-size-asian="20pt" style:font-size-complex="20pt"/>
    </style:style>
    <style:style style:name="Titre_20_seul-outline8" style:display-name="Titre seul-outline8" style:family="presentation" style:parent-style-name="Titre_20_seul-outline7">
      <style:paragraph-properties fo:margin-top="0.1cm" fo:margin-bottom="0cm"/>
      <style:text-properties fo:font-size="20pt" style:font-size-asian="20pt" style:font-size-complex="20pt"/>
    </style:style>
    <style:style style:name="Titre_20_seul-outline9" style:display-name="Titre seul-outline9" style:family="presentation" style:parent-style-name="Titre_20_seul-outline8">
      <style:paragraph-properties fo:margin-top="0.1cm" fo:margin-bottom="0cm"/>
      <style:text-properties fo:font-size="20pt" style:font-size-asian="20pt" style:font-size-complex="20pt"/>
    </style:style>
    <style:style style:name="Titre_20_seul-subtitle" style:display-name="Titre seul-subtitle" style:family="presentation">
      <style:graphic-properties draw:stroke="none" draw:fill="none" draw:textarea-vertical-align="middle">
        <text:list-style style:name="Titre_20_seul-subtitle" style:display-name="Titre seu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_20_seul-title" style:display-name="Titre seul-title" style:family="presentation">
      <style:graphic-properties draw:stroke="none" draw:fill="none" draw:textarea-vertical-align="middle" style:writing-mode="lr-tb">
        <text:list-style style:name="Titre_20_seul-title" style:display-name="Titre seul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Vide-background" style:family="presentation">
      <style:graphic-properties draw:stroke="none" draw:fill="solid" draw:fill-color="#ffffff"/>
      <style:text-properties style:letter-kerning="true"/>
    </style:style>
    <style:style style:name="V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Vide-outline1" style:family="presentation">
      <style:graphic-properties draw:stroke="none" draw:fill="none" draw:auto-grow-height="false" draw:fit-to-size="false" style:shrink-to-fit="true" style:writing-mode="lr-tb">
        <text:list-style style:name="Vid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1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1pt" style:font-style-asian="normal" style:font-weight-asian="normal" style:font-name-complex="Lucida Sans" style:font-family-complex="'Lucida Sans'" style:font-family-generic-complex="system" style:font-pitch-complex="variable" style:font-size-complex="21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Vide-outline2" style:family="presentation" style:parent-style-name="Vide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5pt" fo:letter-spacing="normal" fo:font-style="normal" style:text-underline-style="none" fo:font-weight="normal" fo:background-color="transparent" style:font-size-asian="15pt" style:font-style-asian="normal" style:font-weight-asian="normal" style:font-size-complex="15pt" style:font-style-complex="normal" style:font-weight-complex="normal" fo:hyphenate="false">
        <loext:char-complex-color loext:theme-type="dark1" loext:color-type="theme"/>
      </style:text-properties>
    </style:style>
    <style:style style:name="Vide-outline3" style:family="presentation" style:parent-style-name="Vide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Vide-outline4" style:family="presentation" style:parent-style-name="Vide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Vide-outline5" style:family="presentation" style:parent-style-name="Vide-outline4">
      <style:paragraph-properties fo:margin-top="0.1cm" fo:margin-bottom="0cm"/>
      <style:text-properties fo:font-size="20pt" style:font-size-asian="20pt" style:font-size-complex="20pt"/>
    </style:style>
    <style:style style:name="Vide-outline6" style:family="presentation" style:parent-style-name="Vide-outline5">
      <style:paragraph-properties fo:margin-top="0.1cm" fo:margin-bottom="0cm"/>
      <style:text-properties fo:font-size="20pt" style:font-size-asian="20pt" style:font-size-complex="20pt"/>
    </style:style>
    <style:style style:name="Vide-outline7" style:family="presentation" style:parent-style-name="Vide-outline6">
      <style:paragraph-properties fo:margin-top="0.1cm" fo:margin-bottom="0cm"/>
      <style:text-properties fo:font-size="20pt" style:font-size-asian="20pt" style:font-size-complex="20pt"/>
    </style:style>
    <style:style style:name="Vide-outline8" style:family="presentation" style:parent-style-name="Vide-outline7">
      <style:paragraph-properties fo:margin-top="0.1cm" fo:margin-bottom="0cm"/>
      <style:text-properties fo:font-size="20pt" style:font-size-asian="20pt" style:font-size-complex="20pt"/>
    </style:style>
    <style:style style:name="Vide-outline9" style:family="presentation" style:parent-style-name="Vide-outline8">
      <style:paragraph-properties fo:margin-top="0.1cm" fo:margin-bottom="0cm"/>
      <style:text-properties fo:font-size="20pt" style:font-size-asian="20pt" style:font-size-complex="20pt"/>
    </style:style>
    <style:style style:name="Vide-subtitle" style:family="presentation">
      <style:graphic-properties draw:stroke="none" draw:fill="none" draw:textarea-vertical-align="middle">
        <text:list-style style:name="Vid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ide-title" style:family="presentation">
      <style:graphic-properties draw:stroke="none" draw:fill="none" draw:textarea-vertical-align="middle" style:writing-mode="lr-tb">
        <text:list-style style:name="Vid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Contenu_20_avec_20_légende-background" style:display-name="Contenu avec légende-background" style:family="presentation">
      <style:graphic-properties draw:stroke="none" draw:fill="solid" draw:fill-color="#ffffff"/>
      <style:text-properties style:letter-kerning="true"/>
    </style:style>
    <style:style style:name="Contenu_20_avec_20_légende-backgroundobjects" style:display-name="Contenu avec légen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Contenu_20_avec_20_légende-notes" style:display-name="Contenu avec légen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Contenu_20_avec_20_légende-outline1" style:display-name="Contenu avec légende-outline1" style:family="presentation">
      <style:graphic-properties draw:stroke="none" draw:fill="none" draw:auto-grow-height="false" draw:fit-to-size="false" style:shrink-to-fit="true" style:writing-mode="lr-tb">
        <text:list-style style:name="Contenu_20_avec_20_légende-outline1" style:display-name="Contenu avec légend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1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1pt" style:font-style-asian="normal" style:font-weight-asian="normal" style:font-name-complex="Lucida Sans" style:font-family-complex="'Lucida Sans'" style:font-family-generic-complex="system" style:font-pitch-complex="variable" style:font-size-complex="21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Contenu_20_avec_20_légende-outline2" style:display-name="Contenu avec légende-outline2" style:family="presentation" style:parent-style-name="Contenu_20_avec_20_légende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5pt" fo:letter-spacing="normal" fo:font-style="normal" style:text-underline-style="none" fo:font-weight="normal" fo:background-color="transparent" style:font-size-asian="15pt" style:font-style-asian="normal" style:font-weight-asian="normal" style:font-size-complex="15pt" style:font-style-complex="normal" style:font-weight-complex="normal" fo:hyphenate="false">
        <loext:char-complex-color loext:theme-type="dark1" loext:color-type="theme"/>
      </style:text-properties>
    </style:style>
    <style:style style:name="Contenu_20_avec_20_légende-outline3" style:display-name="Contenu avec légende-outline3" style:family="presentation" style:parent-style-name="Contenu_20_avec_20_légende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Contenu_20_avec_20_légende-outline4" style:display-name="Contenu avec légende-outline4" style:family="presentation" style:parent-style-name="Contenu_20_avec_20_légende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Contenu_20_avec_20_légende-outline5" style:display-name="Contenu avec légende-outline5" style:family="presentation" style:parent-style-name="Contenu_20_avec_20_légende-outline4">
      <style:paragraph-properties fo:margin-top="0.1cm" fo:margin-bottom="0cm"/>
      <style:text-properties fo:font-size="20pt" style:font-size-asian="20pt" style:font-size-complex="20pt"/>
    </style:style>
    <style:style style:name="Contenu_20_avec_20_légende-outline6" style:display-name="Contenu avec légende-outline6" style:family="presentation" style:parent-style-name="Contenu_20_avec_20_légende-outline5">
      <style:paragraph-properties fo:margin-top="0.1cm" fo:margin-bottom="0cm"/>
      <style:text-properties fo:font-size="20pt" style:font-size-asian="20pt" style:font-size-complex="20pt"/>
    </style:style>
    <style:style style:name="Contenu_20_avec_20_légende-outline7" style:display-name="Contenu avec légende-outline7" style:family="presentation" style:parent-style-name="Contenu_20_avec_20_légende-outline6">
      <style:paragraph-properties fo:margin-top="0.1cm" fo:margin-bottom="0cm"/>
      <style:text-properties fo:font-size="20pt" style:font-size-asian="20pt" style:font-size-complex="20pt"/>
    </style:style>
    <style:style style:name="Contenu_20_avec_20_légende-outline8" style:display-name="Contenu avec légende-outline8" style:family="presentation" style:parent-style-name="Contenu_20_avec_20_légende-outline7">
      <style:paragraph-properties fo:margin-top="0.1cm" fo:margin-bottom="0cm"/>
      <style:text-properties fo:font-size="20pt" style:font-size-asian="20pt" style:font-size-complex="20pt"/>
    </style:style>
    <style:style style:name="Contenu_20_avec_20_légende-outline9" style:display-name="Contenu avec légende-outline9" style:family="presentation" style:parent-style-name="Contenu_20_avec_20_légende-outline8">
      <style:paragraph-properties fo:margin-top="0.1cm" fo:margin-bottom="0cm"/>
      <style:text-properties fo:font-size="20pt" style:font-size-asian="20pt" style:font-size-complex="20pt"/>
    </style:style>
    <style:style style:name="Contenu_20_avec_20_légende-subtitle" style:display-name="Contenu avec légende-subtitle" style:family="presentation">
      <style:graphic-properties draw:stroke="none" draw:fill="none" draw:textarea-vertical-align="middle">
        <text:list-style style:name="Contenu_20_avec_20_légende-subtitle" style:display-name="Contenu avec légend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Contenu_20_avec_20_légende-title" style:display-name="Contenu avec légende-title" style:family="presentation">
      <style:graphic-properties draw:stroke="none" draw:fill="none" draw:textarea-vertical-align="middle" style:writing-mode="lr-tb">
        <text:list-style style:name="Contenu_20_avec_20_légende-title" style:display-name="Contenu avec légend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Image_20_avec_20_légende-background" style:display-name="Image avec légende-background" style:family="presentation">
      <style:graphic-properties draw:stroke="none" draw:fill="solid" draw:fill-color="#ffffff"/>
      <style:text-properties style:letter-kerning="true"/>
    </style:style>
    <style:style style:name="Image_20_avec_20_légende-backgroundobjects" style:display-name="Image avec légen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Image_20_avec_20_légende-notes" style:display-name="Image avec légen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Image_20_avec_20_légende-outline1" style:display-name="Image avec légende-outline1" style:family="presentation">
      <style:graphic-properties draw:stroke="none" draw:fill="none" draw:auto-grow-height="false" draw:fit-to-size="false" style:shrink-to-fit="true" style:writing-mode="lr-tb">
        <text:list-style style:name="Image_20_avec_20_légende-outline1" style:display-name="Image avec légend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1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1pt" style:font-style-asian="normal" style:font-weight-asian="normal" style:font-name-complex="Lucida Sans" style:font-family-complex="'Lucida Sans'" style:font-family-generic-complex="system" style:font-pitch-complex="variable" style:font-size-complex="21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Image_20_avec_20_légende-outline2" style:display-name="Image avec légende-outline2" style:family="presentation" style:parent-style-name="Image_20_avec_20_légende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5pt" fo:letter-spacing="normal" fo:font-style="normal" style:text-underline-style="none" fo:font-weight="normal" fo:background-color="transparent" style:font-size-asian="15pt" style:font-style-asian="normal" style:font-weight-asian="normal" style:font-size-complex="15pt" style:font-style-complex="normal" style:font-weight-complex="normal" fo:hyphenate="false">
        <loext:char-complex-color loext:theme-type="dark1" loext:color-type="theme"/>
      </style:text-properties>
    </style:style>
    <style:style style:name="Image_20_avec_20_légende-outline3" style:display-name="Image avec légende-outline3" style:family="presentation" style:parent-style-name="Image_20_avec_20_légende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Image_20_avec_20_légende-outline4" style:display-name="Image avec légende-outline4" style:family="presentation" style:parent-style-name="Image_20_avec_20_légende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3.5pt" fo:letter-spacing="normal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 fo:hyphenate="false">
        <loext:char-complex-color loext:theme-type="dark1" loext:color-type="theme"/>
      </style:text-properties>
    </style:style>
    <style:style style:name="Image_20_avec_20_légende-outline5" style:display-name="Image avec légende-outline5" style:family="presentation" style:parent-style-name="Image_20_avec_20_légende-outline4">
      <style:paragraph-properties fo:margin-top="0.1cm" fo:margin-bottom="0cm"/>
      <style:text-properties fo:font-size="20pt" style:font-size-asian="20pt" style:font-size-complex="20pt"/>
    </style:style>
    <style:style style:name="Image_20_avec_20_légende-outline6" style:display-name="Image avec légende-outline6" style:family="presentation" style:parent-style-name="Image_20_avec_20_légende-outline5">
      <style:paragraph-properties fo:margin-top="0.1cm" fo:margin-bottom="0cm"/>
      <style:text-properties fo:font-size="20pt" style:font-size-asian="20pt" style:font-size-complex="20pt"/>
    </style:style>
    <style:style style:name="Image_20_avec_20_légende-outline7" style:display-name="Image avec légende-outline7" style:family="presentation" style:parent-style-name="Image_20_avec_20_légende-outline6">
      <style:paragraph-properties fo:margin-top="0.1cm" fo:margin-bottom="0cm"/>
      <style:text-properties fo:font-size="20pt" style:font-size-asian="20pt" style:font-size-complex="20pt"/>
    </style:style>
    <style:style style:name="Image_20_avec_20_légende-outline8" style:display-name="Image avec légende-outline8" style:family="presentation" style:parent-style-name="Image_20_avec_20_légende-outline7">
      <style:paragraph-properties fo:margin-top="0.1cm" fo:margin-bottom="0cm"/>
      <style:text-properties fo:font-size="20pt" style:font-size-asian="20pt" style:font-size-complex="20pt"/>
    </style:style>
    <style:style style:name="Image_20_avec_20_légende-outline9" style:display-name="Image avec légende-outline9" style:family="presentation" style:parent-style-name="Image_20_avec_20_légende-outline8">
      <style:paragraph-properties fo:margin-top="0.1cm" fo:margin-bottom="0cm"/>
      <style:text-properties fo:font-size="20pt" style:font-size-asian="20pt" style:font-size-complex="20pt"/>
    </style:style>
    <style:style style:name="Image_20_avec_20_légende-subtitle" style:display-name="Image avec légende-subtitle" style:family="presentation">
      <style:graphic-properties draw:stroke="none" draw:fill="none" draw:textarea-vertical-align="middle">
        <text:list-style style:name="Image_20_avec_20_légende-subtitle" style:display-name="Image avec légend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mage_20_avec_20_légende-title" style:display-name="Image avec légende-title" style:family="presentation">
      <style:graphic-properties draw:stroke="none" draw:fill="none" draw:textarea-vertical-align="middle" style:writing-mode="lr-tb">
        <text:list-style style:name="Image_20_avec_20_légende-title" style:display-name="Image avec légend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7.517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Diapositive_20_de_20_titre-title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" style:family="presentation" style:parent-style-name="Diapositive_20_de_20_titre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3" style:family="presentation" style:parent-style-name="Diapositive_20_de_20_titr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" style:family="presentation" style:parent-style-name="Diapositive_20_de_20_titr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" style:family="presentation" style:parent-style-name="Titre_20_et_20_texte_20_vertical-title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6" style:family="presentation" style:parent-style-name="Titre_20_et_20_texte_20_vertical-outline1">
      <style:graphic-properties draw:stroke="none" svg:stroke-width="0cm" draw:fill="none" loext:fill-use-slide-background="false" draw:textarea-horizontal-align="right" draw:textarea-vertical-align="top" draw:auto-grow-height="false" draw:auto-grow-width="false" draw:fit-to-size="false" style:shrink-to-fit="false" fo:min-height="11.049cm" fo:padding-top="0.254cm" fo:padding-bottom="0.254cm" fo:padding-left="0.127cm" fo:padding-right="0.127cm" fo:wrap-option="wrap" loext:decorative="false"/>
      <style:paragraph-properties style:writing-mode="tb-rl"/>
    </style:style>
    <style:style style:name="Mpr7" style:family="presentation" style:parent-style-name="Titre_20_et_20_texte_20_vertical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8" style:family="presentation" style:parent-style-name="Titre_20_et_20_texte_20_vertica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" style:family="presentation" style:parent-style-name="Titre_20_et_20_texte_20_vertica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" style:family="presentation" style:parent-style-name="Titre_20_vertical_20_et_20_texte-title">
      <style:graphic-properties draw:stroke="none" svg:stroke-width="0cm" draw:fill="none" loext:fill-use-slide-background="false" draw:textarea-horizontal-align="center" draw:textarea-vertical-align="top" draw:auto-grow-height="false" draw:auto-grow-width="false" draw:fit-to-size="false" style:shrink-to-fit="false" fo:min-height="3.181cm" fo:min-width="24.765cm" fo:padding-top="0.254cm" fo:padding-bottom="0.254cm" fo:padding-left="0.127cm" fo:padding-right="0.127cm" fo:wrap-option="wrap" loext:decorative="false"/>
      <style:paragraph-properties style:writing-mode="tb-rl"/>
    </style:style>
    <style:style style:name="Mpr11" style:family="presentation" style:parent-style-name="Titre_20_vertical_20_et_20_texte-outline1">
      <style:graphic-properties draw:stroke="none" svg:stroke-width="0cm" draw:fill="none" loext:fill-use-slide-background="false" draw:textarea-horizontal-align="right" draw:textarea-vertical-align="top" draw:auto-grow-height="false" draw:auto-grow-width="false" draw:fit-to-size="false" style:shrink-to-fit="false" fo:min-height="11.049cm" fo:padding-top="0.254cm" fo:padding-bottom="0.254cm" fo:padding-left="0.127cm" fo:padding-right="0.127cm" fo:wrap-option="wrap" loext:decorative="false"/>
      <style:paragraph-properties style:writing-mode="tb-rl"/>
    </style:style>
    <style:style style:name="Mpr12" style:family="presentation" style:parent-style-name="Titre_20_vertical_20_et_20_texte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3" style:family="presentation" style:parent-style-name="Titre_20_vertical_20_et_20_text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" style:family="presentation" style:parent-style-name="Titre_20_vertical_20_et_20_text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" style:family="presentation" style:parent-style-name="Titre_20_et_20_contenu-title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16" style:family="presentation" style:parent-style-name="Titre_20_et_20_contenu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7" style:family="presentation" style:parent-style-name="Titre_20_et_20_contenu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8" style:family="presentation" style:parent-style-name="Titre_20_et_20_contenu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9" style:family="presentation" style:parent-style-name="Titre_20_et_20_contenu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0" style:family="presentation" style:parent-style-name="Titre_20_de_20_section-title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1" style:family="presentation" style:parent-style-name="Titre_20_de_20_section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22" style:family="presentation" style:parent-style-name="Titre_20_de_20_section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23" style:family="presentation" style:parent-style-name="Titre_20_de_20_section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4" style:family="presentation" style:parent-style-name="Titre_20_de_20_section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5" style:family="presentation" style:parent-style-name="Deux_20_contenus-title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6" style:family="presentation" style:parent-style-name="Deux_20_contenus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27" style:family="presentation" style:parent-style-name="Deux_20_contenus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28" style:family="presentation" style:parent-style-name="Deux_20_contenu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9" style:family="presentation" style:parent-style-name="Deux_20_contenu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0" style:family="presentation" style:parent-style-name="Comparaison-title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31" style:family="presentation" style:parent-style-name="Comparaison-outline1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32" style:family="presentation" style:parent-style-name="Comparaison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33" style:family="presentation" style:parent-style-name="Comparaison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34" style:family="presentation" style:parent-style-name="Comparaison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5" style:family="presentation" style:parent-style-name="Comparaison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6" style:family="presentation" style:parent-style-name="Titre_20_seul-title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37" style:family="presentation" style:parent-style-name="Titre_20_seul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38" style:family="presentation" style:parent-style-name="Titre_20_seu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9" style:family="presentation" style:parent-style-name="Titre_20_seu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0" style:family="presentation" style:parent-style-name="Vide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41" style:family="presentation" style:parent-style-name="Vid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2" style:family="presentation" style:parent-style-name="Vid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3" style:family="presentation" style:parent-style-name="Contenu_20_avec_20_légende-title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44" style:family="presentation" style:parent-style-name="Contenu_20_avec_20_légend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45" style:family="presentation" style:parent-style-name="Contenu_20_avec_20_légende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46" style:family="presentation" style:parent-style-name="Contenu_20_avec_20_légend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7" style:family="presentation" style:parent-style-name="Contenu_20_avec_20_légend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8" style:family="presentation" style:parent-style-name="Image_20_avec_20_légende-title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49" style:family="presentation" style:parent-style-name="Image_20_avec_20_légend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50" style:family="presentation" style:parent-style-name="Image_20_avec_20_légend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51" style:family="presentation" style:parent-style-name="Image_20_avec_20_légende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52" style:family="presentation" style:parent-style-name="Image_20_avec_20_légend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3" style:family="presentation" style:parent-style-name="Image_20_avec_20_légend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left="0cm" fo:margin-right="0cm" fo:margin-top="0cm" fo:margin-bottom="0cm" fo:line-height="90%" fo:text-align="center" fo:text-indent="0cm" style:punctuation-wrap="hanging" loext:tab-stop-distance="1.905cm" style:writing-mode="lr-tb">
        <style:tab-stops/>
      </style:paragraph-properties>
      <style:text-properties fo:hyphenate="false"/>
    </style:style>
    <style:style style:name="MP6" style:family="paragraph">
      <loext:graphic-properties draw:fill="none"/>
      <style:paragraph-properties fo:text-align="start" style:font-independent-line-spacing="true"/>
      <style:text-properties fo:font-size="45pt"/>
    </style:style>
    <style:style style:name="MP7" style:family="paragraph">
      <style:paragraph-properties fo:margin-left="0cm" fo:margin-right="0cm" fo:margin-top="0cm" fo:margin-bottom="0cm" fo:line-height="100%" fo:text-align="start" fo:text-indent="0cm" style:punctuation-wrap="hanging" loext:tab-stop-distance="1.27cm" style:writing-mode="lr-tb">
        <style:tab-stops/>
      </style:paragraph-properties>
      <style:text-properties fo:font-size="9pt" style:font-size-asian="14pt" style:font-size-complex="14pt" fo:hyphenate="false"/>
    </style:style>
    <style:style style:name="MP8" style:family="paragraph">
      <loext:graphic-properties draw:fill="none" draw:fill-color="#ffffff"/>
      <style:paragraph-properties fo:text-align="start" style:font-independent-line-spacing="true"/>
      <style:text-properties fo:font-size="9pt" style:font-size-asian="14pt" style:font-size-complex="14pt"/>
    </style:style>
    <style:style style:name="MP9" style:family="paragraph">
      <style:paragraph-properties fo:text-align="center"/>
      <style:text-properties fo:font-size="9pt" style:font-size-asian="14pt" style:font-size-complex="14pt"/>
    </style:style>
    <style:style style:name="MP10" style:family="paragraph">
      <style:paragraph-properties fo:margin-left="0cm" fo:margin-right="0cm" fo:margin-top="0cm" fo:margin-bottom="0cm" fo:line-height="100%" fo:text-align="end" fo:text-indent="0cm" style:punctuation-wrap="hanging" loext:tab-stop-distance="1.27cm" style:writing-mode="lr-tb">
        <style:tab-stops/>
      </style:paragraph-properties>
      <style:text-properties fo:font-size="9pt" style:font-size-asian="14pt" style:font-size-complex="14pt" fo:hyphenate="false"/>
    </style:style>
    <style:style style:name="MP11" style:family="paragraph">
      <style:paragraph-properties fo:margin-left="0cm" fo:margin-right="0cm" fo:margin-top="0cm" fo:margin-bottom="0cm" fo:line-height="90%" fo:text-align="start" fo:text-indent="0cm" style:punctuation-wrap="hanging" loext:tab-stop-distance="1.905cm" style:writing-mode="lr-tb">
        <style:tab-stops/>
      </style:paragraph-properties>
      <style:text-properties fo:hyphenate="false"/>
    </style:style>
    <style:style style:name="MP12" style:family="paragraph">
      <loext:graphic-properties draw:fill="none"/>
      <style:paragraph-properties fo:text-align="start" style:font-independent-line-spacing="true"/>
      <style:text-properties fo:font-size="33pt"/>
    </style:style>
    <style:style style:name="MP13" style:family="paragraph">
      <style:paragraph-properties fo:margin-left="0cm" fo:margin-right="0cm" fo:margin-top="0.265cm" fo:margin-bottom="0cm" fo:line-height="90%" fo:text-align="start" fo:text-indent="0cm" style:punctuation-wrap="hanging" loext:tab-stop-distance="1.905cm" style:writing-mode="lr-tb">
        <style:tab-stops/>
      </style:paragraph-properties>
      <style:text-properties fo:hyphenate="false"/>
    </style:style>
    <style:style style:name="MP14" style:family="paragraph">
      <style:paragraph-properties fo:margin-left="0cm" fo:margin-right="0cm" fo:margin-top="0.132cm" fo:margin-bottom="0cm" fo:line-height="90%" fo:text-align="start" fo:text-indent="0cm" style:punctuation-wrap="hanging" loext:tab-stop-distance="1.905cm" style:writing-mode="lr-tb">
        <style:tab-stops/>
      </style:paragraph-properties>
      <style:text-properties fo:hyphenate="false"/>
    </style:style>
    <style:style style:name="MP15" style:family="paragraph">
      <loext:graphic-properties draw:fill="none"/>
      <style:paragraph-properties fo:text-align="start" style:font-independent-line-spacing="true"/>
      <style:text-properties fo:font-size="21pt"/>
    </style:style>
    <style:style style:name="MP16" style:family="paragraph">
      <style:paragraph-properties fo:margin-left="0cm" fo:margin-right="0cm" fo:margin-top="0.265cm" fo:margin-bottom="0cm" fo:line-height="90%" fo:text-align="start" fo:text-indent="0cm" style:punctuation-wrap="hanging" loext:tab-stop-distance="1.905cm" style:writing-mode="lr-tb">
        <style:tab-stops>
          <style:tab-stop style:position="0cm"/>
        </style:tab-stops>
      </style:paragraph-properties>
      <style:text-properties fo:hyphenate="false"/>
    </style:style>
    <style:style style:name="MP17" style:family="paragraph">
      <loext:graphic-properties draw:fill="none"/>
      <style:paragraph-properties fo:text-align="start" style:font-independent-line-spacing="true"/>
      <style:text-properties fo:font-size="18pt"/>
    </style:style>
    <style:style style:name="MP18" style:family="paragraph">
      <loext:graphic-properties draw:fill="none"/>
      <style:paragraph-properties fo:text-align="start" style:font-independent-line-spacing="true"/>
      <style:text-properties fo:font-size="24pt"/>
    </style:style>
    <style:style style:name="MP19" style:family="paragraph">
      <loext:graphic-properties draw:fill="none"/>
      <style:paragraph-properties fo:text-align="start" style:font-independent-line-spacing="true"/>
      <style:text-properties fo:font-size="12pt"/>
    </style:style>
    <style:style style:name="MP20" style:family="paragraph">
      <style:paragraph-properties fo:margin-left="0cm" fo:margin-right="0cm" fo:margin-top="0cm" fo:margin-bottom="0cm" fo:line-height="100%" fo:text-align="start" fo:text-indent="0cm" style:punctuation-wrap="hanging" loext:tab-stop-distance="1.27cm" style:writing-mode="lr-tb">
        <style:tab-stops>
          <style:tab-stop style:position="0cm"/>
        </style:tab-stops>
      </style:paragraph-properties>
      <style:text-properties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5pt" fo:letter-spacing="normal" fo:language="fr" fo:country="FR" fo:font-style="normal" style:text-underline-style="none" fo:font-weight="normal" fo:background-color="transparent" style:font-size-asian="45pt" style:font-style-asian="normal" style:font-weight-asian="normal" style:font-size-complex="45pt" style:font-style-complex="normal" style:font-weight-complex="normal">
        <loext:char-complex-color loext:theme-type="dark1" loext:color-type="theme"/>
      </style:text-properties>
    </style:style>
    <style:style style:name="MT3" style:family="text">
      <style:text-properties fo:font-variant="normal" fo:text-transform="none" fo:color="#8b8b8b" loext:opacity="100%" style:text-outline="false" style:text-line-through-style="none" style:text-line-through-type="none" style:text-position="0% 100%" style:font-name="Calibri" fo:font-size="9pt" fo:letter-spacing="normal" fo:language="fr" fo:country="FR" fo:font-style="normal" style:text-underline-style="none" fo:font-weight="normal" fo:background-color="transparent" style:font-size-asian="9pt" style:font-style-asian="normal" style:font-weight-asian="normal" style:font-size-complex="9pt" style:font-style-complex="normal" style:font-weight-complex="normal">
        <loext:char-complex-color loext:theme-type="dark1" loext:color-type="theme">
          <loext:transformation loext:type="tint" loext:value="7500"/>
        </loext:char-complex-color>
      </style:text-properties>
    </style:style>
    <style:style style:name="MT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33pt" fo:letter-spacing="normal" fo:language="fr" fo:country="FR" fo:font-style="normal" style:text-underline-style="none" fo:font-weight="normal" fo:background-color="transparent" style:font-size-asian="33pt" style:font-style-asian="normal" style:font-weight-asian="normal" style:font-size-complex="33pt" style:font-style-complex="normal" style:font-weight-complex="normal">
        <loext:char-complex-color loext:theme-type="dark1" loext:color-type="theme"/>
      </style:text-properties>
    </style:style>
    <style:style style:name="MT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21pt" fo:letter-spacing="normal" fo:language="fr" fo:country="FR" fo:font-style="normal" style:text-underline-style="none" fo:font-weight="normal" fo:background-color="transparent" style:font-size-asian="21pt" style:font-style-asian="normal" style:font-weight-asian="normal" style:font-size-complex="21pt" style:font-style-complex="normal" style:font-weight-complex="normal">
        <loext:char-complex-color loext:theme-type="dark1" loext:color-type="theme"/>
      </style:text-properties>
    </style:style>
    <style:style style:name="MT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fr" fo:country="FR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M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5pt" fo:letter-spacing="normal" fo:language="fr" fo:country="FR" fo:font-style="normal" style:text-underline-style="none" fo:font-weight="normal" fo:background-color="transparent" style:font-size-asian="15pt" style:font-style-asian="normal" style:font-weight-asian="normal" style:font-size-complex="15pt" style:font-style-complex="normal" style:font-weight-complex="normal">
        <loext:char-complex-color loext:theme-type="dark1" loext:color-type="theme"/>
      </style:text-properties>
    </style:style>
    <style:style style:name="MT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3.5pt" fo:letter-spacing="normal" fo:language="fr" fo:country="FR" fo:font-style="normal" style:text-underline-style="none" fo:font-weight="normal" fo:background-color="transparent" style:font-size-asian="13.5pt" style:font-style-asian="normal" style:font-weight-asian="normal" style:font-size-complex="13.5pt" style:font-style-complex="normal" style:font-weight-complex="normal">
        <loext:char-complex-color loext:theme-type="dark1" loext:color-type="theme"/>
      </style:text-properties>
    </style:style>
    <style:style style:name="MT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fr" fo:country="FR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>
        <loext:char-complex-color loext:theme-type="dark1" loext:color-type="theme"/>
      </style:text-properties>
    </style:style>
    <style:style style:name="MT1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24pt" fo:letter-spacing="normal" fo:language="fr" fo:country="FR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>
        <loext:char-complex-color loext:theme-type="dark1" loext:color-type="theme"/>
      </style:text-properties>
    </style:style>
    <style:style style:name="MT1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24pt" fo:letter-spacing="normal" fo:language="fr" fo:country="FR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>
        <loext:char-complex-color loext:theme-type="dark1" loext:color-type="theme"/>
      </style:text-properties>
    </style:style>
    <style:style style:name="MT1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2pt" fo:letter-spacing="normal" fo:language="fr" fo:country="FR" fo:font-style="normal" style:text-underline-style="none" fo:font-weight="normal" fo:background-color="transparent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bullet text:level="1" text:bullet-char="•">
        <style:list-level-properties text:min-label-width="0.476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5">
      <text:list-level-style-bullet text:level="1" text:bullet-char="•">
        <style:list-level-properties text:min-label-width="0.476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0.953cm" text:min-label-width="0.476cm"/>
        <style:text-properties fo:font-family="Arial" style:font-family-generic="swiss" style:font-pitch="variable" fo:color="#000000" fo:font-size="100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6">
      <text:list-level-style-bullet text:level="1" text:bullet-char="•">
        <style:list-level-properties text:min-label-width="0.476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0.953cm" text:min-label-width="0.476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1.905cm" text:min-label-width="0.476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7">
      <text:list-level-style-bullet text:level="1" text:bullet-char="•">
        <style:list-level-properties text:min-label-width="0.476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0.953cm" text:min-label-width="0.476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1.905cm" text:min-label-width="0.476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2.858cm" text:min-label-width="0.476cm"/>
        <style:text-properties fo:font-family="Arial" style:font-family-generic="swiss" style:font-pitch="variable" fo:color="#000000" fo:font-size="100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8">
      <text:list-level-style-bullet text:level="1" text:bullet-char="•">
        <style:list-level-properties text:min-label-width="0.476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0.953cm" text:min-label-width="0.476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1.905cm" text:min-label-width="0.476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2.858cm" text:min-label-width="0.476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3.81cm" text:min-label-width="0.476cm"/>
        <style:text-properties fo:font-family="Arial" style:font-family-generic="swiss" style:font-pitch="variable" fo:color="#000000" fo:font-size="100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Diapositive_20_de_20_titre" style:display-name="Diapositive de titre" style:page-layout-name="PM1" draw:style-name="Mdp1">
      <loext:theme loext:name="Thème1">
        <loext:theme-colors loext:name="Thème 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Title 1" presentation:style-name="Mpr1" draw:text-style-name="MP6" draw:layer="backgroundobjects" svg:width="23.388cm" svg:height="6.631cm" svg:x="2.064cm" svg:y="3.118cm" presentation:class="title" presentation:user-transformed="true">
        <draw:text-box>
          <text:p text:style-name="MP5"><text:span text:style-name="MT2">Modifiez le style du titre</text:span></text:p>
        </draw:text-box>
      </draw:frame>
      <draw:frame draw:name="Date Placeholder 3" presentation:style-name="Mpr2" draw:text-style-name="MP8" draw:layer="backgroundobjects" svg:width="6.19cm" svg:height="1.013cm" svg:x="1.892cm" svg:y="17.657cm" presentation:class="date-time" presentation:user-transformed="true">
        <draw:text-box>
          <text:p text:style-name="MP7"><text:span text:style-name="MT3"><presentation:date-time/></text:span></text:p>
        </draw:text-box>
      </draw:frame>
      <draw:frame draw:name="Footer Placeholder 4" presentation:style-name="Mpr2" draw:text-style-name="MP8" draw:layer="backgroundobjects" svg:width="9.286cm" svg:height="1.013cm" svg:x="9.115cm" svg:y="17.657cm" presentation:class="footer" presentation:user-transformed="true">
        <draw:text-box>
          <text:p text:style-name="MP9"><text:span text:style-name="MT1"><presentation:footer/></text:span></text:p>
        </draw:text-box>
      </draw:frame>
      <draw:frame draw:name="Slide Number Placeholder 5" presentation:style-name="Mpr2" draw:text-style-name="MP8" draw:layer="backgroundobjects" svg:width="6.19cm" svg:height="1.013cm" svg:x="19.434cm" svg:y="17.657cm" presentation:class="page-number" presentation:user-transformed="true">
        <draw:text-box>
          <text:p text:style-name="MP10"><text:span text:style-name="MT3"><text:page-number>&lt;numéro&gt;</text:page-number></text:span></text:p>
        </draw:text-box>
      </draw:frame>
      <draw:frame presentation:style-name="Diapositive_20_de_20_titre-outline1" draw:layer="backgroundobjects" svg:width="24.764cm" svg:height="11.048cm" svg:x="1.375cm" svg:y="4.457cm" presentation:class="outline" presentation:placeholder="true">
        <draw:text-box/>
      </draw:frame>
      <presentation:notes style:page-layout-name="PM0">
        <draw:page-thumbnail presentation:style-name="Diapositive_20_de_20_titre-title" draw:layer="backgroundobjects" svg:width="19.798cm" svg:height="11.136cm" svg:x="0.6cm" svg:y="2.257cm" presentation:class="page"/>
        <draw:frame presentation:style-name="Diapositive_20_de_20_titre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Titre_20_et_20_texte_20_vertical" style:display-name="Titre et texte vertical" style:page-layout-name="PM1" draw:style-name="Mdp1">
      <loext:theme loext:name="Thème1">
        <loext:theme-colors loext:name="Thème 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Title 1" presentation:style-name="Mpr5" draw:text-style-name="MP12" draw:layer="backgroundobjects" svg:width="23.732cm" svg:height="3.681cm" svg:x="1.892cm" svg:y="1.014cm" presentation:class="title" presentation:user-transformed="true">
        <draw:text-box>
          <text:p text:style-name="MP11"><text:span text:style-name="MT4">Modifiez le style du titre</text:span></text:p>
        </draw:text-box>
      </draw:frame>
      <draw:frame draw:name="Vertical Text Placeholder 2" presentation:style-name="Mpr6" draw:text-style-name="MP15" draw:layer="backgroundobjects" svg:width="23.732cm" svg:height="12.086cm" svg:x="1.892cm" svg:y="5.071cm" presentation:class="outline" presentation:user-transformed="true">
        <draw:text-box>
          <text:list text:style-name="ML3">
            <text:list-item>
              <text:p text:style-name="MP13"><text:span text:style-name="MT5">Cliquez pour modifier les styles du texte du masque</text:span></text:p>
              <text:list>
                <text:list-item>
                  <text:p text:style-name="MP14"><text:span text:style-name="MT6">Deuxième niveau</text:span></text:p>
                  <text:list>
                    <text:list-item>
                      <text:p text:style-name="MP14"><text:span text:style-name="MT7">Troisième niveau</text:span></text:p>
                      <text:list>
                        <text:list-item>
                          <text:p text:style-name="MP14"><text:span text:style-name="MT8">Quatrième niveau</text:span></text:p>
                          <text:list>
                            <text:list-item>
                              <text:p text:style-name="MP14"><text:span text:style-name="MT8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7" draw:text-style-name="MP8" draw:layer="backgroundobjects" svg:width="6.19cm" svg:height="1.013cm" svg:x="1.892cm" svg:y="17.657cm" presentation:class="date-time" presentation:user-transformed="true">
        <draw:text-box>
          <text:p text:style-name="MP7"><text:span text:style-name="MT3"><presentation:date-time/></text:span></text:p>
        </draw:text-box>
      </draw:frame>
      <draw:frame draw:name="Footer Placeholder 4" presentation:style-name="Mpr7" draw:text-style-name="MP8" draw:layer="backgroundobjects" svg:width="9.286cm" svg:height="1.013cm" svg:x="9.115cm" svg:y="17.657cm" presentation:class="footer" presentation:user-transformed="true">
        <draw:text-box>
          <text:p text:style-name="MP9"><text:span text:style-name="MT1"><presentation:footer/></text:span></text:p>
        </draw:text-box>
      </draw:frame>
      <draw:frame draw:name="Slide Number Placeholder 5" presentation:style-name="Mpr7" draw:text-style-name="MP8" draw:layer="backgroundobjects" svg:width="6.19cm" svg:height="1.013cm" svg:x="19.434cm" svg:y="17.657cm" presentation:class="page-number" presentation:user-transformed="true">
        <draw:text-box>
          <text:p text:style-name="MP10"><text:span text:style-name="MT3"><text:page-number>&lt;numéro&gt;</text:page-number></text:span></text:p>
        </draw:text-box>
      </draw:frame>
      <presentation:notes style:page-layout-name="PM0">
        <draw:page-thumbnail presentation:style-name="Titre_20_et_20_texte_20_vertical-title" draw:layer="backgroundobjects" svg:width="0.001cm" svg:height="0.001cm" svg:x="0cm" svg:y="2.257cm" presentation:class="page"/>
        <draw:frame presentation:style-name="Titre_20_et_20_texte_20_vertical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Titre_20_vertical_20_et_20_texte" style:display-name="Titre vertical et texte" style:page-layout-name="PM1" draw:style-name="Mdp1">
      <loext:theme loext:name="Thème1">
        <loext:theme-colors loext:name="Thème 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Vertical Title 1" presentation:style-name="Mpr10" draw:text-style-name="MP12" draw:layer="backgroundobjects" svg:width="5.932cm" svg:height="16.143cm" svg:x="19.692cm" svg:y="1.014cm" presentation:class="title" presentation:user-transformed="true">
        <draw:text-box>
          <text:p text:style-name="MP11"><text:span text:style-name="MT4">Modifiez le style du titre</text:span></text:p>
        </draw:text-box>
      </draw:frame>
      <draw:frame draw:name="Vertical Text Placeholder 2" presentation:style-name="Mpr11" draw:text-style-name="MP15" draw:layer="backgroundobjects" svg:width="17.455cm" svg:height="16.143cm" svg:x="1.892cm" svg:y="1.014cm" presentation:class="outline" presentation:user-transformed="true">
        <draw:text-box>
          <text:list text:style-name="ML3">
            <text:list-item>
              <text:p text:style-name="MP13"><text:span text:style-name="MT5">Cliquez pour modifier les styles du texte du masque</text:span></text:p>
              <text:list>
                <text:list-item>
                  <text:p text:style-name="MP14"><text:span text:style-name="MT6">Deuxième niveau</text:span></text:p>
                  <text:list>
                    <text:list-item>
                      <text:p text:style-name="MP14"><text:span text:style-name="MT7">Troisième niveau</text:span></text:p>
                      <text:list>
                        <text:list-item>
                          <text:p text:style-name="MP14"><text:span text:style-name="MT8">Quatrième niveau</text:span></text:p>
                          <text:list>
                            <text:list-item>
                              <text:p text:style-name="MP14"><text:span text:style-name="MT8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12" draw:text-style-name="MP8" draw:layer="backgroundobjects" svg:width="6.19cm" svg:height="1.013cm" svg:x="1.892cm" svg:y="17.657cm" presentation:class="date-time" presentation:user-transformed="true">
        <draw:text-box>
          <text:p text:style-name="MP7"><text:span text:style-name="MT3"><presentation:date-time/></text:span></text:p>
        </draw:text-box>
      </draw:frame>
      <draw:frame draw:name="Footer Placeholder 4" presentation:style-name="Mpr12" draw:text-style-name="MP8" draw:layer="backgroundobjects" svg:width="9.286cm" svg:height="1.013cm" svg:x="9.115cm" svg:y="17.657cm" presentation:class="footer" presentation:user-transformed="true">
        <draw:text-box>
          <text:p text:style-name="MP9"><text:span text:style-name="MT1"><presentation:footer/></text:span></text:p>
        </draw:text-box>
      </draw:frame>
      <draw:frame draw:name="Slide Number Placeholder 5" presentation:style-name="Mpr12" draw:text-style-name="MP8" draw:layer="backgroundobjects" svg:width="6.19cm" svg:height="1.013cm" svg:x="19.434cm" svg:y="17.657cm" presentation:class="page-number" presentation:user-transformed="true">
        <draw:text-box>
          <text:p text:style-name="MP10"><text:span text:style-name="MT3"><text:page-number>&lt;numéro&gt;</text:page-number></text:span></text:p>
        </draw:text-box>
      </draw:frame>
      <presentation:notes style:page-layout-name="PM0">
        <draw:page-thumbnail presentation:style-name="Titre_20_vertical_20_et_20_texte-title" draw:layer="backgroundobjects" svg:width="0.001cm" svg:height="0.001cm" svg:x="0cm" svg:y="2.257cm" presentation:class="page"/>
        <draw:frame presentation:style-name="Titre_20_vertical_20_et_20_texte-notes" draw:layer="backgroundobjects" svg:width="16.799cm" svg:height="13.364cm" svg:x="2.1cm" svg:y="14.107cm" presentation:class="notes" presentation:placeholder="true">
          <draw:text-box/>
        </draw:frame>
        <draw:frame presentation:style-name="Mpr1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Titre_20_et_20_contenu" style:display-name="Titre et contenu" style:page-layout-name="PM1" draw:style-name="Mdp1">
      <loext:theme loext:name="Thème1">
        <loext:theme-colors loext:name="Thème 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Title 1" presentation:style-name="Mpr15" draw:text-style-name="MP12" draw:layer="backgroundobjects" svg:width="23.732cm" svg:height="3.681cm" svg:x="1.892cm" svg:y="1.014cm" presentation:class="title" presentation:user-transformed="true">
        <draw:text-box>
          <text:p text:style-name="MP11"><text:span text:style-name="MT4">Modifiez le style du titre</text:span></text:p>
        </draw:text-box>
      </draw:frame>
      <draw:frame draw:name="Content Placeholder 2" presentation:style-name="Mpr16" draw:text-style-name="MP15" draw:layer="backgroundobjects" svg:width="23.732cm" svg:height="12.086cm" svg:x="1.892cm" svg:y="5.071cm" presentation:class="outline" presentation:user-transformed="true">
        <draw:text-box>
          <text:list text:style-name="ML3">
            <text:list-item>
              <text:p text:style-name="MP13"><text:span text:style-name="MT5">Cliquez pour modifier les styles du texte du masque</text:span></text:p>
              <text:list>
                <text:list-item>
                  <text:p text:style-name="MP14"><text:span text:style-name="MT6">Deuxième niveau</text:span></text:p>
                  <text:list>
                    <text:list-item>
                      <text:p text:style-name="MP14"><text:span text:style-name="MT7">Troisième niveau</text:span></text:p>
                      <text:list>
                        <text:list-item>
                          <text:p text:style-name="MP14"><text:span text:style-name="MT8">Quatrième niveau</text:span></text:p>
                          <text:list>
                            <text:list-item>
                              <text:p text:style-name="MP14"><text:span text:style-name="MT8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17" draw:text-style-name="MP8" draw:layer="backgroundobjects" svg:width="6.19cm" svg:height="1.013cm" svg:x="1.892cm" svg:y="17.657cm" presentation:class="date-time" presentation:user-transformed="true">
        <draw:text-box>
          <text:p text:style-name="MP7"><text:span text:style-name="MT3"><presentation:date-time/></text:span></text:p>
        </draw:text-box>
      </draw:frame>
      <draw:frame draw:name="Footer Placeholder 4" presentation:style-name="Mpr17" draw:text-style-name="MP8" draw:layer="backgroundobjects" svg:width="9.286cm" svg:height="1.013cm" svg:x="9.115cm" svg:y="17.657cm" presentation:class="footer" presentation:user-transformed="true">
        <draw:text-box>
          <text:p text:style-name="MP9"><text:span text:style-name="MT1"><presentation:footer/></text:span></text:p>
        </draw:text-box>
      </draw:frame>
      <draw:frame draw:name="Slide Number Placeholder 5" presentation:style-name="Mpr17" draw:text-style-name="MP8" draw:layer="backgroundobjects" svg:width="6.19cm" svg:height="1.013cm" svg:x="19.434cm" svg:y="17.657cm" presentation:class="page-number" presentation:user-transformed="true">
        <draw:text-box>
          <text:p text:style-name="MP10"><text:span text:style-name="MT3"><text:page-number>&lt;numéro&gt;</text:page-number></text:span></text:p>
        </draw:text-box>
      </draw:frame>
      <presentation:notes style:page-layout-name="PM0">
        <draw:page-thumbnail presentation:style-name="Titre_20_et_20_contenu-title" draw:layer="backgroundobjects" svg:width="0.001cm" svg:height="0.001cm" svg:x="0cm" svg:y="2.257cm" presentation:class="page"/>
        <draw:frame presentation:style-name="Titre_20_et_20_contenu-notes" draw:layer="backgroundobjects" svg:width="16.799cm" svg:height="13.364cm" svg:x="2.1cm" svg:y="14.107cm" presentation:class="notes" presentation:placeholder="true">
          <draw:text-box/>
        </draw:frame>
        <draw:frame presentation:style-name="Mpr1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Titre_20_de_20_section" style:display-name="Titre de section" style:page-layout-name="PM1" draw:style-name="Mdp1">
      <loext:theme loext:name="Thème1">
        <loext:theme-colors loext:name="Thème 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Title 1" presentation:style-name="Mpr20" draw:text-style-name="MP6" draw:layer="backgroundobjects" svg:width="23.732cm" svg:height="7.923cm" svg:x="1.877cm" svg:y="4.749cm" presentation:class="title" presentation:user-transformed="true">
        <draw:text-box>
          <text:p text:style-name="MP11"><text:span text:style-name="MT2">Modifiez le style du titre</text:span></text:p>
        </draw:text-box>
      </draw:frame>
      <draw:frame draw:name="Text Placeholder 2" presentation:style-name="Mpr21" draw:text-style-name="MP17" draw:layer="backgroundobjects" svg:width="23.732cm" svg:height="4.166cm" svg:x="1.877cm" svg:y="12.749cm" presentation:class="outline" presentation:user-transformed="true">
        <draw:text-box>
          <text:list text:style-name="ML3">
            <text:list-item>
              <text:p text:style-name="MP16"><text:span text:style-name="MT6">Cliquez pour modifier les styles du texte du masque</text:span></text:p>
            </text:list-item>
          </text:list>
        </draw:text-box>
      </draw:frame>
      <draw:frame draw:name="Date Placeholder 3" presentation:style-name="Mpr22" draw:text-style-name="MP8" draw:layer="backgroundobjects" svg:width="6.19cm" svg:height="1.013cm" svg:x="1.892cm" svg:y="17.657cm" presentation:class="date-time" presentation:user-transformed="true">
        <draw:text-box>
          <text:p text:style-name="MP7"><text:span text:style-name="MT3"><presentation:date-time/></text:span></text:p>
        </draw:text-box>
      </draw:frame>
      <draw:frame draw:name="Footer Placeholder 4" presentation:style-name="Mpr22" draw:text-style-name="MP8" draw:layer="backgroundobjects" svg:width="9.286cm" svg:height="1.013cm" svg:x="9.115cm" svg:y="17.657cm" presentation:class="footer" presentation:user-transformed="true">
        <draw:text-box>
          <text:p text:style-name="MP9"><text:span text:style-name="MT1"><presentation:footer/></text:span></text:p>
        </draw:text-box>
      </draw:frame>
      <draw:frame draw:name="Slide Number Placeholder 5" presentation:style-name="Mpr22" draw:text-style-name="MP8" draw:layer="backgroundobjects" svg:width="6.19cm" svg:height="1.013cm" svg:x="19.434cm" svg:y="17.657cm" presentation:class="page-number" presentation:user-transformed="true">
        <draw:text-box>
          <text:p text:style-name="MP10"><text:span text:style-name="MT3"><text:page-number>&lt;numéro&gt;</text:page-number></text:span></text:p>
        </draw:text-box>
      </draw:frame>
      <presentation:notes style:page-layout-name="PM0">
        <draw:page-thumbnail presentation:style-name="Titre_20_de_20_section-title" draw:layer="backgroundobjects" svg:width="0.001cm" svg:height="0.001cm" svg:x="0cm" svg:y="2.257cm" presentation:class="page"/>
        <draw:frame presentation:style-name="Titre_20_de_20_section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Deux_20_contenus" style:display-name="Deux contenus" style:page-layout-name="PM1" draw:style-name="Mdp1">
      <loext:theme loext:name="Thème1">
        <loext:theme-colors loext:name="Thème 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Title 1" presentation:style-name="Mpr25" draw:text-style-name="MP12" draw:layer="backgroundobjects" svg:width="23.732cm" svg:height="3.681cm" svg:x="1.892cm" svg:y="1.014cm" presentation:class="title" presentation:user-transformed="true">
        <draw:text-box>
          <text:p text:style-name="MP11"><text:span text:style-name="MT4">Modifiez le style du titre</text:span></text:p>
        </draw:text-box>
      </draw:frame>
      <draw:frame draw:name="Content Placeholder 2" presentation:style-name="Mpr26" draw:text-style-name="MP15" draw:layer="backgroundobjects" svg:width="11.694cm" svg:height="12.086cm" svg:x="1.892cm" svg:y="5.071cm" presentation:class="outline" presentation:user-transformed="true">
        <draw:text-box>
          <text:list text:style-name="ML3">
            <text:list-item>
              <text:p text:style-name="MP13"><text:span text:style-name="MT5">Cliquez pour modifier les styles du texte du masque</text:span></text:p>
              <text:list>
                <text:list-item>
                  <text:p text:style-name="MP14"><text:span text:style-name="MT6">Deuxième niveau</text:span></text:p>
                  <text:list>
                    <text:list-item>
                      <text:p text:style-name="MP14"><text:span text:style-name="MT7">Troisième niveau</text:span></text:p>
                      <text:list>
                        <text:list-item>
                          <text:p text:style-name="MP14"><text:span text:style-name="MT8">Quatrième niveau</text:span></text:p>
                          <text:list>
                            <text:list-item>
                              <text:p text:style-name="MP14"><text:span text:style-name="MT8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Content Placeholder 3" presentation:style-name="Mpr26" draw:text-style-name="MP15" draw:layer="backgroundobjects" svg:width="11.694cm" svg:height="12.086cm" svg:x="13.93cm" svg:y="5.071cm" presentation:class="outline" presentation:user-transformed="true">
        <draw:text-box>
          <text:list text:style-name="ML4">
            <text:list-item>
              <text:p text:style-name="MP13"><text:span text:style-name="MT5">Cliquez pour modifier les styles du texte du masque</text:span></text:p>
            </text:list-item>
          </text:list>
          <text:list text:style-name="ML5">
            <text:list-item>
              <text:list>
                <text:list-item>
                  <text:p text:style-name="MP14"><text:span text:style-name="MT6">Deuxième niveau</text:span></text:p>
                </text:list-item>
              </text:list>
            </text:list-item>
          </text:list>
          <text:list text:style-name="ML6">
            <text:list-item>
              <text:list>
                <text:list-item>
                  <text:list>
                    <text:list-item>
                      <text:p text:style-name="MP14"><text:span text:style-name="MT7">Troisième niveau</text:span></text:p>
                    </text:list-item>
                  </text:list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4"><text:span text:style-name="MT8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4"><text:span text:style-name="MT8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4" presentation:style-name="Mpr27" draw:text-style-name="MP8" draw:layer="backgroundobjects" svg:width="6.19cm" svg:height="1.013cm" svg:x="1.892cm" svg:y="17.657cm" presentation:class="date-time" presentation:user-transformed="true">
        <draw:text-box>
          <text:p text:style-name="MP7"><text:span text:style-name="MT3"><presentation:date-time/></text:span></text:p>
        </draw:text-box>
      </draw:frame>
      <draw:frame draw:name="Footer Placeholder 5" presentation:style-name="Mpr27" draw:text-style-name="MP8" draw:layer="backgroundobjects" svg:width="9.286cm" svg:height="1.013cm" svg:x="9.115cm" svg:y="17.657cm" presentation:class="footer" presentation:user-transformed="true">
        <draw:text-box>
          <text:p text:style-name="MP9"><text:span text:style-name="MT1"><presentation:footer/></text:span></text:p>
        </draw:text-box>
      </draw:frame>
      <draw:frame draw:name="Slide Number Placeholder 6" presentation:style-name="Mpr27" draw:text-style-name="MP8" draw:layer="backgroundobjects" svg:width="6.19cm" svg:height="1.013cm" svg:x="19.434cm" svg:y="17.657cm" presentation:class="page-number" presentation:user-transformed="true">
        <draw:text-box>
          <text:p text:style-name="MP10"><text:span text:style-name="MT3"><text:page-number>&lt;numéro&gt;</text:page-number></text:span></text:p>
        </draw:text-box>
      </draw:frame>
      <presentation:notes style:page-layout-name="PM0">
        <draw:page-thumbnail presentation:style-name="Deux_20_contenus-title" draw:layer="backgroundobjects" svg:width="0.001cm" svg:height="0.001cm" svg:x="0cm" svg:y="2.257cm" presentation:class="page"/>
        <draw:frame presentation:style-name="Deux_20_contenus-notes" draw:layer="backgroundobjects" svg:width="16.799cm" svg:height="13.364cm" svg:x="2.1cm" svg:y="14.107cm" presentation:class="notes" presentation:placeholder="true">
          <draw:text-box/>
        </draw:frame>
        <draw:frame presentation:style-name="Mpr2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Comparaison" style:page-layout-name="PM1" draw:style-name="Mdp1">
      <loext:theme loext:name="Thème1">
        <loext:theme-colors loext:name="Thème 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Title 1" presentation:style-name="Mpr30" draw:text-style-name="MP12" draw:layer="backgroundobjects" svg:width="23.732cm" svg:height="3.681cm" svg:x="1.895cm" svg:y="1.014cm" presentation:class="title" presentation:user-transformed="true">
        <draw:text-box>
          <text:p text:style-name="MP11"><text:span text:style-name="MT4">Modifiez le style du titre</text:span></text:p>
        </draw:text-box>
      </draw:frame>
      <draw:frame draw:name="Text Placeholder 2" presentation:style-name="Mpr31" draw:text-style-name="MP17" draw:layer="backgroundobjects" svg:width="11.64cm" svg:height="2.288cm" svg:x="1.895cm" svg:y="4.67cm" presentation:class="outline" presentation:user-transformed="true">
        <draw:text-box>
          <text:list text:style-name="ML3">
            <text:list-item>
              <text:p text:style-name="MP16"><text:span text:style-name="MT9">Cliquez pour modifier les styles du texte du masque</text:span></text:p>
            </text:list-item>
          </text:list>
        </draw:text-box>
      </draw:frame>
      <draw:frame draw:name="Content Placeholder 3" presentation:style-name="Mpr32" draw:text-style-name="MP15" draw:layer="backgroundobjects" svg:width="11.64cm" svg:height="10.234cm" svg:x="1.895cm" svg:y="6.959cm" presentation:class="outline" presentation:user-transformed="true">
        <draw:text-box>
          <text:list text:style-name="ML4">
            <text:list-item>
              <text:p text:style-name="MP13"><text:span text:style-name="MT5">Cliquez pour modifier les styles du texte du masque</text:span></text:p>
            </text:list-item>
          </text:list>
          <text:list text:style-name="ML5">
            <text:list-item>
              <text:list>
                <text:list-item>
                  <text:p text:style-name="MP14"><text:span text:style-name="MT6">Deuxième niveau</text:span></text:p>
                </text:list-item>
              </text:list>
            </text:list-item>
          </text:list>
          <text:list text:style-name="ML6">
            <text:list-item>
              <text:list>
                <text:list-item>
                  <text:list>
                    <text:list-item>
                      <text:p text:style-name="MP14"><text:span text:style-name="MT7">Troisième niveau</text:span></text:p>
                    </text:list-item>
                  </text:list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4"><text:span text:style-name="MT8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4"><text:span text:style-name="MT8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Text Placeholder 4" presentation:style-name="Mpr31" draw:text-style-name="MP17" draw:layer="backgroundobjects" svg:width="11.697cm" svg:height="2.288cm" svg:x="13.93cm" svg:y="4.67cm" presentation:class="outline" presentation:user-transformed="true">
        <draw:text-box>
          <text:p text:style-name="MP16"><text:span text:style-name="MT9">Cliquez pour modifier les styles du texte du masque</text:span></text:p>
        </draw:text-box>
      </draw:frame>
      <draw:frame draw:name="Content Placeholder 5" presentation:style-name="Mpr32" draw:text-style-name="MP15" draw:layer="backgroundobjects" svg:width="11.697cm" svg:height="10.234cm" svg:x="13.93cm" svg:y="6.959cm" presentation:class="outline" presentation:user-transformed="true">
        <draw:text-box>
          <text:list text:style-name="ML4">
            <text:list-item>
              <text:p text:style-name="MP13"><text:span text:style-name="MT5">Cliquez pour modifier les styles du texte du masque</text:span></text:p>
            </text:list-item>
          </text:list>
          <text:list text:style-name="ML5">
            <text:list-item>
              <text:list>
                <text:list-item>
                  <text:p text:style-name="MP14"><text:span text:style-name="MT6">Deuxième niveau</text:span></text:p>
                </text:list-item>
              </text:list>
            </text:list-item>
          </text:list>
          <text:list text:style-name="ML6">
            <text:list-item>
              <text:list>
                <text:list-item>
                  <text:list>
                    <text:list-item>
                      <text:p text:style-name="MP14"><text:span text:style-name="MT7">Troisième niveau</text:span></text:p>
                    </text:list-item>
                  </text:list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4"><text:span text:style-name="MT8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4"><text:span text:style-name="MT8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6" presentation:style-name="Mpr33" draw:text-style-name="MP8" draw:layer="backgroundobjects" svg:width="6.19cm" svg:height="1.013cm" svg:x="1.892cm" svg:y="17.657cm" presentation:class="date-time" presentation:user-transformed="true">
        <draw:text-box>
          <text:p text:style-name="MP7"><text:span text:style-name="MT3"><presentation:date-time/></text:span></text:p>
        </draw:text-box>
      </draw:frame>
      <draw:frame draw:name="Footer Placeholder 7" presentation:style-name="Mpr33" draw:text-style-name="MP8" draw:layer="backgroundobjects" svg:width="9.286cm" svg:height="1.013cm" svg:x="9.115cm" svg:y="17.657cm" presentation:class="footer" presentation:user-transformed="true">
        <draw:text-box>
          <text:p text:style-name="MP9"><text:span text:style-name="MT1"><presentation:footer/></text:span></text:p>
        </draw:text-box>
      </draw:frame>
      <draw:frame draw:name="Slide Number Placeholder 8" presentation:style-name="Mpr33" draw:text-style-name="MP8" draw:layer="backgroundobjects" svg:width="6.19cm" svg:height="1.013cm" svg:x="19.434cm" svg:y="17.657cm" presentation:class="page-number" presentation:user-transformed="true">
        <draw:text-box>
          <text:p text:style-name="MP10"><text:span text:style-name="MT3"><text:page-number>&lt;numéro&gt;</text:page-number></text:span></text:p>
        </draw:text-box>
      </draw:frame>
      <presentation:notes style:page-layout-name="PM0">
        <draw:page-thumbnail presentation:style-name="Comparaison-title" draw:layer="backgroundobjects" svg:width="0.001cm" svg:height="0.001cm" svg:x="0cm" svg:y="2.257cm" presentation:class="page"/>
        <draw:frame presentation:style-name="Comparaison-notes" draw:layer="backgroundobjects" svg:width="16.799cm" svg:height="13.364cm" svg:x="2.1cm" svg:y="14.107cm" presentation:class="notes" presentation:placeholder="true">
          <draw:text-box/>
        </draw:frame>
        <draw:frame presentation:style-name="Mpr3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Titre_20_seul" style:display-name="Titre seul" style:page-layout-name="PM1" draw:style-name="Mdp1">
      <loext:theme loext:name="Thème1">
        <loext:theme-colors loext:name="Thème 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Title 1" presentation:style-name="Mpr36" draw:text-style-name="MP12" draw:layer="backgroundobjects" svg:width="23.732cm" svg:height="3.681cm" svg:x="1.892cm" svg:y="1.014cm" presentation:class="title" presentation:user-transformed="true">
        <draw:text-box>
          <text:p text:style-name="MP11"><text:span text:style-name="MT4">Modifiez le style du titre</text:span></text:p>
        </draw:text-box>
      </draw:frame>
      <draw:frame draw:name="Date Placeholder 2" presentation:style-name="Mpr37" draw:text-style-name="MP8" draw:layer="backgroundobjects" svg:width="6.19cm" svg:height="1.013cm" svg:x="1.892cm" svg:y="17.657cm" presentation:class="date-time" presentation:user-transformed="true">
        <draw:text-box>
          <text:p text:style-name="MP7"><text:span text:style-name="MT3"><presentation:date-time/></text:span></text:p>
        </draw:text-box>
      </draw:frame>
      <draw:frame draw:name="Footer Placeholder 3" presentation:style-name="Mpr37" draw:text-style-name="MP8" draw:layer="backgroundobjects" svg:width="9.286cm" svg:height="1.013cm" svg:x="9.115cm" svg:y="17.657cm" presentation:class="footer" presentation:user-transformed="true">
        <draw:text-box>
          <text:p text:style-name="MP9"><text:span text:style-name="MT1"><presentation:footer/></text:span></text:p>
        </draw:text-box>
      </draw:frame>
      <draw:frame draw:name="Slide Number Placeholder 4" presentation:style-name="Mpr37" draw:text-style-name="MP8" draw:layer="backgroundobjects" svg:width="6.19cm" svg:height="1.013cm" svg:x="19.434cm" svg:y="17.657cm" presentation:class="page-number" presentation:user-transformed="true">
        <draw:text-box>
          <text:p text:style-name="MP10"><text:span text:style-name="MT3"><text:page-number>&lt;numéro&gt;</text:page-number></text:span></text:p>
        </draw:text-box>
      </draw:frame>
      <presentation:notes style:page-layout-name="PM0">
        <draw:page-thumbnail presentation:style-name="Titre_20_seul-title" draw:layer="backgroundobjects" svg:width="0.001cm" svg:height="0.001cm" svg:x="0cm" svg:y="2.257cm" presentation:class="page"/>
        <draw:frame presentation:style-name="Titre_20_seul-notes" draw:layer="backgroundobjects" svg:width="16.799cm" svg:height="13.364cm" svg:x="2.1cm" svg:y="14.107cm" presentation:class="notes" presentation:placeholder="true">
          <draw:text-box/>
        </draw:frame>
        <draw:frame presentation:style-name="Mpr3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Vide" style:page-layout-name="PM1" draw:style-name="Mdp1">
      <loext:theme loext:name="Thème1">
        <loext:theme-colors loext:name="Thème 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Date Placeholder 1" presentation:style-name="Mpr40" draw:text-style-name="MP8" draw:layer="backgroundobjects" svg:width="6.19cm" svg:height="1.013cm" svg:x="1.892cm" svg:y="17.657cm" presentation:class="date-time" presentation:user-transformed="true">
        <draw:text-box>
          <text:p text:style-name="MP7"><text:span text:style-name="MT3"><presentation:date-time/></text:span></text:p>
        </draw:text-box>
      </draw:frame>
      <draw:frame draw:name="Footer Placeholder 2" presentation:style-name="Mpr40" draw:text-style-name="MP8" draw:layer="backgroundobjects" svg:width="9.286cm" svg:height="1.013cm" svg:x="9.115cm" svg:y="17.657cm" presentation:class="footer" presentation:user-transformed="true">
        <draw:text-box>
          <text:p text:style-name="MP9"><text:span text:style-name="MT1"><presentation:footer/></text:span></text:p>
        </draw:text-box>
      </draw:frame>
      <draw:frame draw:name="Slide Number Placeholder 3" presentation:style-name="Mpr40" draw:text-style-name="MP8" draw:layer="backgroundobjects" svg:width="6.19cm" svg:height="1.013cm" svg:x="19.434cm" svg:y="17.657cm" presentation:class="page-number" presentation:user-transformed="true">
        <draw:text-box>
          <text:p text:style-name="MP10"><text:span text:style-name="MT3"><text:page-number>&lt;numéro&gt;</text:page-number></text:span></text:p>
        </draw:text-box>
      </draw:frame>
      <presentation:notes style:page-layout-name="PM0">
        <draw:page-thumbnail presentation:style-name="Vide-title" draw:layer="backgroundobjects" svg:width="0.001cm" svg:height="0.001cm" svg:x="0cm" svg:y="2.257cm" presentation:class="page"/>
        <draw:frame presentation:style-name="Vide-notes" draw:layer="backgroundobjects" svg:width="16.799cm" svg:height="13.364cm" svg:x="2.1cm" svg:y="14.107cm" presentation:class="notes" presentation:placeholder="true">
          <draw:text-box/>
        </draw:frame>
        <draw:frame presentation:style-name="Mpr4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Contenu_20_avec_20_légende" style:display-name="Contenu avec légende" style:page-layout-name="PM1" draw:style-name="Mdp1">
      <loext:theme loext:name="Thème1">
        <loext:theme-colors loext:name="Thème 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Title 1" presentation:style-name="Mpr43" draw:text-style-name="MP18" draw:layer="backgroundobjects" svg:width="8.874cm" svg:height="4.444cm" svg:x="1.895cm" svg:y="1.27cm" presentation:class="title" presentation:user-transformed="true">
        <draw:text-box>
          <text:p text:style-name="MP11"><text:span text:style-name="MT10">Modifiez le style du titre</text:span></text:p>
        </draw:text-box>
      </draw:frame>
      <draw:frame draw:name="Content Placeholder 2" presentation:style-name="Mpr44" draw:text-style-name="MP18" draw:layer="backgroundobjects" svg:width="13.929cm" svg:height="13.537cm" svg:x="11.698cm" svg:y="2.743cm" presentation:class="outline" presentation:user-transformed="true">
        <draw:text-box>
          <text:list text:style-name="ML3">
            <text:list-item>
              <text:p text:style-name="MP13"><text:span text:style-name="MT11">Cliquez pour modifier les styles du texte du masque</text:span></text:p>
              <text:list>
                <text:list-item>
                  <text:p text:style-name="MP14"><text:span text:style-name="MT5">Deuxième niveau</text:span></text:p>
                  <text:list>
                    <text:list-item>
                      <text:p text:style-name="MP14"><text:span text:style-name="MT6">Troisième niveau</text:span></text:p>
                      <text:list>
                        <text:list-item>
                          <text:p text:style-name="MP14"><text:span text:style-name="MT7">Quatrième niveau</text:span></text:p>
                          <text:list>
                            <text:list-item>
                              <text:p text:style-name="MP14"><text:span text:style-name="MT7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Text Placeholder 3" presentation:style-name="Mpr44" draw:text-style-name="MP19" draw:layer="backgroundobjects" svg:width="8.874cm" svg:height="10.587cm" svg:x="1.895cm" svg:y="5.715cm" presentation:class="outline" presentation:user-transformed="true">
        <draw:text-box>
          <text:p text:style-name="MP16"><text:span text:style-name="MT12">Cliquez pour modifier les styles du texte du masque</text:span></text:p>
        </draw:text-box>
      </draw:frame>
      <draw:frame draw:name="Date Placeholder 4" presentation:style-name="Mpr45" draw:text-style-name="MP8" draw:layer="backgroundobjects" svg:width="6.19cm" svg:height="1.013cm" svg:x="1.892cm" svg:y="17.657cm" presentation:class="date-time" presentation:user-transformed="true">
        <draw:text-box>
          <text:p text:style-name="MP7"><text:span text:style-name="MT3"><presentation:date-time/></text:span></text:p>
        </draw:text-box>
      </draw:frame>
      <draw:frame draw:name="Footer Placeholder 5" presentation:style-name="Mpr45" draw:text-style-name="MP8" draw:layer="backgroundobjects" svg:width="9.286cm" svg:height="1.013cm" svg:x="9.115cm" svg:y="17.657cm" presentation:class="footer" presentation:user-transformed="true">
        <draw:text-box>
          <text:p text:style-name="MP9"><text:span text:style-name="MT1"><presentation:footer/></text:span></text:p>
        </draw:text-box>
      </draw:frame>
      <draw:frame draw:name="Slide Number Placeholder 6" presentation:style-name="Mpr45" draw:text-style-name="MP8" draw:layer="backgroundobjects" svg:width="6.19cm" svg:height="1.013cm" svg:x="19.434cm" svg:y="17.657cm" presentation:class="page-number" presentation:user-transformed="true">
        <draw:text-box>
          <text:p text:style-name="MP10"><text:span text:style-name="MT3"><text:page-number>&lt;numéro&gt;</text:page-number></text:span></text:p>
        </draw:text-box>
      </draw:frame>
      <presentation:notes style:page-layout-name="PM0">
        <draw:page-thumbnail presentation:style-name="Contenu_20_avec_20_légende-title" draw:layer="backgroundobjects" svg:width="0.001cm" svg:height="0.001cm" svg:x="0cm" svg:y="2.257cm" presentation:class="page"/>
        <draw:frame presentation:style-name="Contenu_20_avec_20_légende-notes" draw:layer="backgroundobjects" svg:width="16.799cm" svg:height="13.364cm" svg:x="2.1cm" svg:y="14.107cm" presentation:class="notes" presentation:placeholder="true">
          <draw:text-box/>
        </draw:frame>
        <draw:frame presentation:style-name="Mpr4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Image_20_avec_20_légende" style:display-name="Image avec légende" style:page-layout-name="PM1" draw:style-name="Mdp1">
      <loext:theme loext:name="Thème1">
        <loext:theme-colors loext:name="Thème 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Title 1" presentation:style-name="Mpr48" draw:text-style-name="MP18" draw:layer="backgroundobjects" svg:width="8.874cm" svg:height="4.444cm" svg:x="1.895cm" svg:y="1.27cm" presentation:class="title" presentation:user-transformed="true">
        <draw:text-box>
          <text:p text:style-name="MP11"><text:span text:style-name="MT10">Modifiez le style du titre</text:span></text:p>
        </draw:text-box>
      </draw:frame>
      <draw:frame draw:name="Picture Placeholder 2" presentation:style-name="Mpr49" draw:text-style-name="MP18" draw:layer="backgroundobjects" svg:width="13.929cm" svg:height="13.537cm" svg:x="11.698cm" svg:y="2.743cm" presentation:class="outline" presentation:user-transformed="true">
        <draw:text-box>
          <text:list text:style-name="ML3">
            <text:list-item>
              <text:p text:style-name="MP20"><text:span text:style-name="MT11">Cliquez sur l'icône pour ajouter une image</text:span></text:p>
            </text:list-item>
          </text:list>
        </draw:text-box>
      </draw:frame>
      <draw:frame draw:name="Text Placeholder 3" presentation:style-name="Mpr50" draw:text-style-name="MP19" draw:layer="backgroundobjects" svg:width="8.874cm" svg:height="10.587cm" svg:x="1.895cm" svg:y="5.715cm" presentation:class="outline" presentation:user-transformed="true">
        <draw:text-box>
          <text:p text:style-name="MP16"><text:span text:style-name="MT12">Cliquez pour modifier les styles du texte du masque</text:span></text:p>
        </draw:text-box>
      </draw:frame>
      <draw:frame draw:name="Date Placeholder 4" presentation:style-name="Mpr51" draw:text-style-name="MP8" draw:layer="backgroundobjects" svg:width="6.19cm" svg:height="1.013cm" svg:x="1.892cm" svg:y="17.657cm" presentation:class="date-time" presentation:user-transformed="true">
        <draw:text-box>
          <text:p text:style-name="MP7"><text:span text:style-name="MT3"><presentation:date-time/></text:span></text:p>
        </draw:text-box>
      </draw:frame>
      <draw:frame draw:name="Footer Placeholder 5" presentation:style-name="Mpr51" draw:text-style-name="MP8" draw:layer="backgroundobjects" svg:width="9.286cm" svg:height="1.013cm" svg:x="9.115cm" svg:y="17.657cm" presentation:class="footer" presentation:user-transformed="true">
        <draw:text-box>
          <text:p text:style-name="MP9"><text:span text:style-name="MT1"><presentation:footer/></text:span></text:p>
        </draw:text-box>
      </draw:frame>
      <draw:frame draw:name="Slide Number Placeholder 6" presentation:style-name="Mpr51" draw:text-style-name="MP8" draw:layer="backgroundobjects" svg:width="6.19cm" svg:height="1.013cm" svg:x="19.434cm" svg:y="17.657cm" presentation:class="page-number" presentation:user-transformed="true">
        <draw:text-box>
          <text:p text:style-name="MP10"><text:span text:style-name="MT3"><text:page-number>&lt;numéro&gt;</text:page-number></text:span></text:p>
        </draw:text-box>
      </draw:frame>
      <presentation:notes style:page-layout-name="PM0">
        <draw:page-thumbnail presentation:style-name="Image_20_avec_20_légende-title" draw:layer="backgroundobjects" svg:width="0.001cm" svg:height="0.001cm" svg:x="0cm" svg:y="2.257cm" presentation:class="page"/>
        <draw:frame presentation:style-name="Image_20_avec_20_légende-notes" draw:layer="backgroundobjects" svg:width="16.799cm" svg:height="13.364cm" svg:x="2.1cm" svg:y="14.107cm" presentation:class="notes" presentation:placeholder="true">
          <draw:text-box/>
        </draw:frame>
        <draw:frame presentation:style-name="Mpr5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initial-creator>Alizée</meta:initial-creator>
    <meta:editing-cycles>52</meta:editing-cycles>
    <meta:creation-date>2024-09-01T20:56:34</meta:creation-date>
    <dc:date>2026-08-15T13:54:30.044000000</dc:date>
    <meta:editing-duration>PT8H10M4S</meta:editing-duration>
    <meta:generator>LibreOffice/24.2.5.2$Windows_X86_64 LibreOffice_project/bffef4ea93e59bebbeaf7f431bb02b1a39ee8a59</meta:generator>
    <meta:document-statistic meta:object-count="845"/>
    <meta:user-defined meta:name="AppVersion">16.0000</meta:user-defined>
    <meta:user-defined meta:name="PresentationFormat">Format A4 (210 x 297 mm)</meta:user-defined>
    <meta:user-defined meta:name="Slides" meta:value-type="float">46</meta:user-defined>
    <meta:template xlink:type="simple" xlink:actuate="onRequest" xlink:title="Default Theme" xlink:href=""/>
  </office:meta>
</office:document-meta>
</file>